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ed12da7abd31834684d0a9b1a1cebe5d.jpg"/>
  <manifest:file-entry manifest:media-type="image/jpeg" manifest:full-path="Pictures/2bdbe49578f7e070170b3d7c76b02210.jpg"/>
  <manifest:file-entry manifest:media-type="image/jpeg" manifest:full-path="Pictures/ae559d93d74436308a0726ad3323c2e2.jpg"/>
  <manifest:file-entry manifest:media-type="image/jpeg" manifest:full-path="Pictures/68e9cc87a5a96b6e628211e2b937c420.jpg"/>
  <manifest:file-entry manifest:media-type="image/jpeg" manifest:full-path="Pictures/bd63b55bde3d2adfe929fcc2e5201beb.jpg"/>
  <manifest:file-entry manifest:media-type="image/jpeg" manifest:full-path="Pictures/e769bb31c5e3e016e5371b1c2d609a29.jpg"/>
  <manifest:file-entry manifest:media-type="image/jpeg" manifest:full-path="Pictures/dded7fd49ad0b8477bf2bbcd94bd27cc.jpg"/>
  <manifest:file-entry manifest:media-type="image/jpeg" manifest:full-path="Pictures/a789ab742dae57e4dc0b2e0d614306da.jpg"/>
  <manifest:file-entry manifest:media-type="image/jpeg" manifest:full-path="Pictures/7ebe578d96bdaca97bf8fd8855a7bcb2.jpg"/>
  <manifest:file-entry manifest:media-type="image/jpeg" manifest:full-path="Pictures/57450eadc928e166eb7a9676a301fc35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univz:zusammenspiel_mit_anderen_systemen"/><text:bookmark-start text:name="__RefHeading___zusammenspiel_mit_anderen_systemen_1"/><text:bookmark-start text:name="zusammenspiel_mit_anderen_systemen"/>Zusammenspiel mit anderen Systemen<text:bookmark-end text:name="__RefHeading___zusammenspiel_mit_anderen_systemen_1"/><text:bookmark-end text:name="zusammenspiel_mit_anderen_systemen"/></text:h>
      <text:p text:style-name="Text_20_body">UniVZ arbeitet mit weiteren Systemen zusammen, die an der Universität Göttingen für andere Aufgaben eingesetzt werden. 
Hier ein Überblick:</text:p>
      <text:p text:style-name="Text_20_body"><draw:frame draw:style-name="media" draw:name="0" text:anchor-type="as-char" draw:z-index="0" svg:width="20.6375cm" style:rel-width="100%" svg:height="15.164997665733cm" style:rel-height="scale"><draw:image xlink:href="Pictures/ed12da7abd31834684d0a9b1a1cebe5d.jpg" xlink:type="simple" xlink:show="embed" xlink:actuate="onLoad"/></draw:frame></text:p>
      <text:p text:style-name="Text_20_body">Erläuterung:
<draw:frame draw:style-name="media" draw:name="1" text:anchor-type="as-char" draw:z-index="1" svg:width="12.594166666667cm" svg:height="2.6458333333333cm"><draw:image xlink:href="Pictures/2bdbe49578f7e070170b3d7c76b02210.jpg" xlink:type="simple" xlink:show="embed" xlink:actuate="onLoad"/></draw:frame></text:p>
      <text:p text:style-name="Text_20_body"><text:span text:style-name="Strong_20_Emphasis">Sie wollen mehr über das Zusammenspiel zwischen UniVZ und einzelnen Systemen wissen?</text:span></text:p>
      <text:p text:style-name="Text_20_body">Dann klicken Sie auf das passende Symbol: </text:p>
      <table:table table:style-name="Table">
        <table:table-column/>
        <table:table-column/>
        <table:table-column/>
        <table:table-row>
          <table:table-cell office:value-type="string" table:style-name="tablecell">
            <text:p text:style-name="tablealignleft"><text:span text:style-name="Strong_20_Emphasis"><draw:a xlink:type="simple" xlink:href="https://studit.uni-goettingen.de/univz/zusammenspiel_mit_anderen_systemen/univz_und_sap_hr"><draw:frame draw:style-name="media" draw:name="2" text:anchor-type="as-char" draw:z-index="2" svg:width="6.0854166666667cm" style:rel-width="100%" svg:height="1.2170833333333cm" style:rel-height="scale"><draw:image xlink:href="Pictures/ae559d93d74436308a0726ad3323c2e2.jpg" xlink:type="simple" xlink:show="embed" xlink:actuate="onLoad"/></draw:frame></draw:a></text:span></text:p>
          </table:table-cell>
          <table:table-cell office:value-type="string" table:style-name="tablecell">
            <text:p text:style-name="tablealignleft"><text:span text:style-name="Strong_20_Emphasis"><draw:a xlink:type="simple" xlink:href="https://studit.uni-goettingen.de/univz/zusammenspiel_mit_anderen_systemen/univz_und_stud.ip"><draw:frame draw:style-name="media" draw:name="3" text:anchor-type="as-char" draw:z-index="3" svg:width="6.0589583333333cm" style:rel-width="100%" svg:height="1.190625cm" style:rel-height="scale"><draw:image xlink:href="Pictures/68e9cc87a5a96b6e628211e2b937c420.jpg" xlink:type="simple" xlink:show="embed" xlink:actuate="onLoad"/></draw:frame></draw:a></text:span></text:p>
          </table:table-cell>
          <table:table-cell office:value-type="string" table:style-name="tablecell">
            <text:p text:style-name="tablealignleft"><text:span text:style-name="Strong_20_Emphasis"><draw:a xlink:type="simple" xlink:href="https://studit.uni-goettingen.de/univz/zusammenspiel_mit_anderen_systemen/univz_und_flexnow"><draw:frame draw:style-name="media" draw:name="4" text:anchor-type="as-char" draw:z-index="4" svg:width="6.0854166666667cm" style:rel-width="100%" svg:height="1.190625cm" style:rel-height="scale"><draw:image xlink:href="Pictures/bd63b55bde3d2adfe929fcc2e5201beb.jpg" xlink:type="simple" xlink:show="embed" xlink:actuate="onLoad"/></draw:frame></draw:a></text:span></text:p>
          </table:table-cell>
        </table:table-row>
        <table:table-row>
          <table:table-cell office:value-type="string" table:style-name="tablecell">
            <text:p text:style-name="tablealignleft"><text:span text:style-name="Strong_20_Emphasis"><draw:a xlink:type="simple" xlink:href="https://studit.uni-goettingen.de/univz/zusammenspiel_mit_anderen_systemen/univz_und_gcms"><draw:frame draw:style-name="media" draw:name="5" text:anchor-type="as-char" draw:z-index="5" svg:width="6.0589583333333cm" style:rel-width="100%" svg:height="1.1641666666667cm" style:rel-height="scale"><draw:image xlink:href="Pictures/e769bb31c5e3e016e5371b1c2d609a29.jpg" xlink:type="simple" xlink:show="embed" xlink:actuate="onLoad"/></draw:frame></draw:a></text:span></text:p>
          </table:table-cell>
          <table:table-cell office:value-type="string" table:style-name="tablecell">
            <text:p text:style-name="tablealignleft"><text:span text:style-name="Strong_20_Emphasis"><draw:a xlink:type="simple" xlink:href="https://studit.uni-goettingen.de/univz/zusammenspiel_mit_anderen_systemen/univz_und_conjectfm"><draw:frame draw:style-name="media" draw:name="6" text:anchor-type="as-char" draw:z-index="6" svg:width="6.0589583333333cm" style:rel-width="100%" svg:height="1.190625cm" style:rel-height="scale"><draw:image xlink:href="Pictures/dded7fd49ad0b8477bf2bbcd94bd27cc.jpg" xlink:type="simple" xlink:show="embed" xlink:actuate="onLoad"/></draw:frame></draw:a></text:span></text:p>
          </table:table-cell>
          <table:table-cell office:value-type="string" table:style-name="tablecell">
            <text:p text:style-name="tablealignleft"><text:span text:style-name="Strong_20_Emphasis"><draw:a xlink:type="simple" xlink:href="https://studit.uni-goettingen.de/univz/zusammenspiel_mit_anderen_systemen/univz_und_evasys"><draw:frame draw:style-name="media" draw:name="7" text:anchor-type="as-char" draw:z-index="7" svg:width="6.0854166666667cm" style:rel-width="100%" svg:height="1.1641666666667cm" style:rel-height="scale"><draw:image xlink:href="Pictures/a789ab742dae57e4dc0b2e0d614306da.jpg" xlink:type="simple" xlink:show="embed" xlink:actuate="onLoad"/></draw:frame></draw:a></text:span></text:p>
          </table:table-cell>
        </table:table-row>
        <table:table-row>
          <table:table-cell office:value-type="string" table:style-name="tablecell">
            <text:p text:style-name="tablealignleft"><text:span text:style-name="Strong_20_Emphasis"><draw:a xlink:type="simple" xlink:href="https://studit.uni-goettingen.de/univz/zusammenspiel_mit_anderen_systemen/univz_und_fact"><draw:frame draw:style-name="media" draw:name="8" text:anchor-type="as-char" draw:z-index="8" svg:width="6.0854166666667cm" style:rel-width="100%" svg:height="1.1641666666667cm" style:rel-height="scale"><draw:image xlink:href="Pictures/7ebe578d96bdaca97bf8fd8855a7bcb2.jpg" xlink:type="simple" xlink:show="embed" xlink:actuate="onLoad"/></draw:frame></draw:a></text:span></text:p>
          </table:table-cell>
          <table:table-cell office:value-type="string" table:style-name="tablecell">
            <text:p text:style-name="tablealignleft"><text:span text:style-name="Strong_20_Emphasis"><draw:a xlink:type="simple" xlink:href="https://studit.uni-goettingen.de/univz/zusammenspiel_mit_anderen_systemen/univz_und_veranstaltungsmonitor"><draw:frame draw:style-name="media" draw:name="9" text:anchor-type="as-char" draw:z-index="9" svg:width="7.1702083333333cm" style:rel-width="100%" svg:height="1.4816666666667cm" style:rel-height="scale"><draw:image xlink:href="Pictures/57450eadc928e166eb7a9676a301fc35.jpg" xlink:type="simple" xlink:show="embed" xlink:actuate="onLoad"/></draw:frame></draw:a></text:span></text:p>
          </table:table-cell>
          <table:table-cell office:value-type="string" table:style-name="tablecell"/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26T09::26:49</meta:creation-date>
    <dc:creator>Generated</dc:creator>
    <dc:date>2026-08-26T09::26:49</dc:date>
    <dc:language>en-US</dc:language>
    <meta:editing-cycles>1</meta:editing-cycles>
    <meta:editing-duration>PT0S</meta:editing-duration>
    <dc:title>univz:zusammenspiel_mit_anderen_systemen</dc:title>
  </office:meta>
</office:document-meta>
</file>