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f8ca27402727be15b5ccec648107eb2.jpg"/>
  <manifest:file-entry manifest:media-type="image/jpeg" manifest:full-path="Pictures/ad2688563128e6434ff82b4b359725f7.jpg"/>
  <manifest:file-entry manifest:media-type="image/jpeg" manifest:full-path="Pictures/5abf30b7535e73ced7f5f2634eab4200.jpg"/>
  <manifest:file-entry manifest:media-type="image/jpeg" manifest:full-path="Pictures/f32efeab1560c670c5b8269cd55c35a2.jpg"/>
  <manifest:file-entry manifest:media-type="image/jpeg" manifest:full-path="Pictures/809c3644f80962a37b7f18f29cdd4a3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vz:verfahren:veranstaltungen_mit_parallelgruppen"/><text:bookmark-start text:name="__RefHeading___veranstaltungen_mit_parallelgruppen_1"/><text:bookmark-start text:name="veranstaltungen_mit_parallelgruppen"/>Veranstaltungen mit Parallelgruppen<text:bookmark-end text:name="__RefHeading___veranstaltungen_mit_parallelgruppen_1"/><text:bookmark-end text:name="veranstaltungen_mit_parallelgruppen"/></text:h>
      <text:p text:style-name="Text_20_body">Die Abbildung von Übungen/Parallelgruppen hat für die Übertragung nach Stud.IP eine besondere Bedeutung. Im Folgenden werden die für UniVZ vorzuziehende Abbildung und die Bedeutung für Stud.IP näher erläutert.</text:p>
      <text:p text:style-name="Text_20_body">Im UniVZ hat man diese Möglichkeiten, eine Veranstaltung mit Parallelgruppen abzubilden:</text:p>
      <text:list text:style-name="Numbering_20_1" text:continue-numbering="false">
        <text:list-item>
          <text:p text:style-name="Numbering_20_1_Content_First"> Für jede Übung/Parallelgruppe wird eine eigene Veranstaltung angelegt.</text:p>
        </text:list-item>
        <text:list-item>
          <text:p text:style-name="Numbering_20_1_Content"> Die Vorlesung wird als eigene Veranstaltung angelegt, die Übungen werden als UniVZ-Parallelgruppen in einer einzigen weiteren Veranstaltung angelegt.</text:p>
        </text:list-item>
        <text:list-item>
          <text:p text:style-name="Numbering_20_1_Content_Last"> <text:span text:style-name="Strong_20_Emphasis">Vorlesung und Übungen werden in einer einzigen Veranstaltung angelegt. Die Übungen werden als UniVZ-Parallelgruppen realisiert.</text:span></text:p>
        </text:list-item>
      </text:list>
      <text:p text:style-name="Text_20_body">Damit der Zusammenhang zwischen Vorlesung und Übungen (Parallelgruppen) in Stud.IP nicht verlorengeht, muss für Veranstaltungen mit Parallelgruppen die <text:span text:style-name="Strong_20_Emphasis">Variante 3</text:span> gewählt werden. Schematisch lässt sich das Zusammenspiel UniVZ – Stud.IP so darstellen:</text:p>
      <text:p text:style-name="Text_20_body"><draw:frame draw:style-name="media" draw:name="0" text:anchor-type="as-char" draw:z-index="0" svg:width="18.335625cm" style:rel-width="100%" svg:height="10.95375cm" style:rel-height="scale"><draw:image xlink:href="Pictures/6f8ca27402727be15b5ccec648107eb2.jpg" xlink:type="simple" xlink:show="embed" xlink:actuate="onLoad"/></draw:frame></text:p>
      <text:p text:style-name="Text_20_body">In wenigen Fällen werden im Stud.IP Anmeldeverfahren für Parallelgruppen durchgeführt. Auch für diese Veranstaltungen muss in UniVZ die <text:span text:style-name="Strong_20_Emphasis">Variante 3</text:span> gewählt werden. Schematisch lässt sich dann das Zusammenspiel UniVZ – Stud.IP so darstellen:</text:p>
      <text:p text:style-name="Text_20_body"><draw:frame draw:style-name="media" draw:name="1" text:anchor-type="as-char" draw:z-index="1" svg:width="16.721666666667cm" svg:height="9.5779166666667cm"><draw:image xlink:href="Pictures/ad2688563128e6434ff82b4b359725f7.jpg" xlink:type="simple" xlink:show="embed" xlink:actuate="onLoad"/></draw:frame></text:p>
      <text:p text:style-name="Text_20_body"><text:span text:style-name="Strong_20_Emphasis">Hier einige Beispiele aus UniVZ für korrekte Umsetzungen:</text:span></text:p>
      <text:list text:style-name="List_20_1" text:continue-numbering="false">
        <text:list-item>
          <text:p text:style-name="LastListParagraph_List_20_1_Content_First"> Die Veranstaltung besteht nur aus Parallelgruppen (<text:span text:style-name="Strong_20_Emphasis">Nummer 454220 „Syntaxtheorie“</text:span>)</text:p>
        </text:list-item>
      </text:list>
      <text:p text:style-name="Text_20_body"><draw:frame draw:style-name="media" draw:name="2" text:anchor-type="as-char" draw:z-index="2" svg:width="20.6375cm" style:rel-width="100%" svg:height="6.6833185053381cm" style:rel-height="scale"><draw:image xlink:href="Pictures/5abf30b7535e73ced7f5f2634eab4200.jpg" xlink:type="simple" xlink:show="embed" xlink:actuate="onLoad"/></draw:frame></text:p>
      <text:list text:style-name="List_20_1" text:continue-numbering="false">
        <text:list-item>
          <text:p text:style-name="LastListParagraph_List_20_1_Content_First"> Die Veranstaltung besteht aus einem regulären Termin und Parallelgruppen (<text:span text:style-name="Strong_20_Emphasis">Nummer 455514 „Modernes Chinesisch I“</text:span>)</text:p>
        </text:list-item>
      </text:list>
      <text:p text:style-name="Text_20_body"><draw:frame draw:style-name="media" draw:name="3" text:anchor-type="as-char" draw:z-index="3" svg:width="20.6375cm" style:rel-width="100%" svg:height="12.3825cm" style:rel-height="scale"><draw:image xlink:href="Pictures/f32efeab1560c670c5b8269cd55c35a2.jpg" xlink:type="simple" xlink:show="embed" xlink:actuate="onLoad"/></draw:frame>
…
<draw:frame draw:style-name="media" draw:name="4" text:anchor-type="as-char" draw:z-index="4" svg:width="20.6375cm" style:rel-width="100%" svg:height="8.0202606635071cm" style:rel-height="scale"><draw:image xlink:href="Pictures/809c3644f80962a37b7f18f29cdd4a39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7::24:12</meta:creation-date>
    <dc:creator>Generated</dc:creator>
    <dc:date>2026-08-16T17::24:12</dc:date>
    <dc:language>en-US</dc:language>
    <meta:editing-cycles>1</meta:editing-cycles>
    <meta:editing-duration>PT0S</meta:editing-duration>
    <dc:title>univz:verfahren:veranstaltungen_mit_parallelgruppen</dc:title>
  </office:meta>
</office:document-meta>
</file>