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795535664d8b313a69e792058b2ad95.jpg"/>
  <manifest:file-entry manifest:media-type="image/jpeg" manifest:full-path="Pictures/dfd8197d1c697e844010e56c0f2e1390.jpg"/>
  <manifest:file-entry manifest:media-type="image/jpeg" manifest:full-path="Pictures/b3ee3cdaeb1fa711a1ce5991eabcf2de.jpg"/>
  <manifest:file-entry manifest:media-type="image/jpeg" manifest:full-path="Pictures/7adc42c2b3b9b1fad33b555b4be902cf.jpg"/>
  <manifest:file-entry manifest:media-type="image/jpeg" manifest:full-path="Pictures/ef109cd86536ae100162583a1fcd2ee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verfahren:modulzuordnung"/><text:bookmark-start text:name="__RefHeading___modulzuordnung_1"/><text:bookmark-start text:name="modulzuordnung"/>Modulzuordnung<text:bookmark-end text:name="__RefHeading___modulzuordnung_1"/><text:bookmark-end text:name="modulzuordnung"/></text:h>
      <text:p text:style-name="Text_20_body">Die Zuordnung von Modulen ist die Voraussetzung dafür, dass Veranstaltungen Prüfungen zugeordnet werden, und damit die Prüfungstermine korrekt von UniVZ nach FlexNow übernommen werden können.  Standardmäßig können einer Veranstaltung Module zugeordnet werden über das Register <text:span text:style-name="Strong_20_Emphasis">„Modulzuordnung“</text:span> in der Bearbeitung einer Veranstaltung. Hier finden Sie dazu die Erläuterung:  </text:p>
      <text:list text:style-name="List_20_1" text:continue-numbering="false">
        <text:list-item>
          <text:p text:style-name="LastListParagraph_List_20_1_Content_First"> <text:a xlink:type="simple" xlink:href="https://studit.uni-goettingen.de/univz/veranstaltungen/bearbeiten/modulzuordnung" text:style-name="Internet_20_link" text:visited-style-name="Visited_20_Internet_20_Link">Modulzuordnung über Veranstaltungsbearbeitung</text:a>	</text:p>
        </text:list-item>
      </text:list>
      <text:p text:style-name="Text_20_body">Im obigen Verfahren ist allerdings keine Mehrfachzuordnung möglich. Falls also mehrere Module zugeordnet werden müssen, ist jedes Modul einzeln auszuwählen und zuzuordnen.
Das folgende Verfahren ermöglicht eine Mehrfachauswahl:</text:p>
      <text:list text:style-name="List_20_1" text:continue-numbering="false">
        <text:list-item>
          <text:p text:style-name="List_20_1_Content_First"> Zunächst suchen Sie die gewünschte Veranstaltung und gehen in die Detailansicht der Veranstaltung.</text:p>
        </text:list-item>
        <text:list-item>
          <text:p text:style-name="List_20_1_Content_Last"> In der Funktionsleiste finden Sie den Button <text:span text:style-name="Strong_20_Emphasis">„Zuordnung von Prüfungen zur Veranstaltung“</text:span>.</text:p>
        </text:list-item>
      </text:list>
      <text:p text:style-name="Text_20_body"><draw:frame draw:style-name="media" draw:name="0" text:anchor-type="as-char" draw:z-index="0" svg:width="15.478125cm" svg:height="3.7570833333333cm"><draw:image xlink:href="Pictures/e795535664d8b313a69e792058b2ad95.jpg" xlink:type="simple" xlink:show="embed" xlink:actuate="onLoad"/></draw:frame></text:p>
      <text:p text:style-name="Text_20_body">Sie klicken auf diesen Button und erhalten ein Eingabefeld zum Suchen von Modulen. In diesem Eingabefeld können Sie nun einen beliebigen Suchbegriff eingeben, z.B. <text:span text:style-name="Strong_20_Emphasis">B.Mat</text:span> oder <text:span text:style-name="Strong_20_Emphasis">Latein</text:span>. Groß- bzw. Kleinschreibung wird nicht berücksichtigt.</text:p>
      <text:p text:style-name="Text_20_body">Abschließend klicken Sie auf den Button <text:span text:style-name="Strong_20_Emphasis">„Suche starten“</text:span>.</text:p>
      <text:p text:style-name="Text_20_body"><draw:frame draw:style-name="media" draw:name="1" text:anchor-type="as-char" draw:z-index="1" svg:width="13.308541666667cm" svg:height="5.87375cm"><draw:image xlink:href="Pictures/dfd8197d1c697e844010e56c0f2e1390.jpg" xlink:type="simple" xlink:show="embed" xlink:actuate="onLoad"/></draw:frame></text:p>
      <text:p text:style-name="Text_20_body">Danach erhalten Sie eine Ergebnisliste der (Teil-)Module, die Ihrem Suchbegriff entsprechen. Je genauer der Suchbegriff ist, desto kürzer ist die Ergebnisliste.</text:p>
      <text:p text:style-name="Text_20_body">Sie können nun alle Module markieren, die Sie zuordnen wollen, indem Sie die entsprechenden Kontrollkästchen auswählen.</text:p>
      <text:p text:style-name="Text_20_body"><draw:frame draw:style-name="media" draw:name="2" text:anchor-type="as-char" draw:z-index="2" svg:width="18.547291666667cm" style:rel-width="100%" svg:height="6.1647916666667cm" style:rel-height="scale"><draw:image xlink:href="Pictures/b3ee3cdaeb1fa711a1ce5991eabcf2de.jpg" xlink:type="simple" xlink:show="embed" xlink:actuate="onLoad"/></draw:frame></text:p>
      <text:p text:style-name="Text_20_body">Nun klicken Sie auf den Button <text:span text:style-name="Strong_20_Emphasis">„Zuordnung von Prüfungen zur Veranstaltung“</text:span> und bekommen die erfolgreiche Zuordnung auf der Ergebnisseite angezeigt.</text:p>
      <text:p text:style-name="Text_20_body"><draw:frame draw:style-name="media" draw:name="3" text:anchor-type="as-char" draw:z-index="3" svg:width="20.6375cm" style:rel-width="100%" svg:height="3.7905612244898cm" style:rel-height="scale"><draw:image xlink:href="Pictures/7adc42c2b3b9b1fad33b555b4be902cf.jpg" xlink:type="simple" xlink:show="embed" xlink:actuate="onLoad"/></draw:frame></text:p>
      <text:p text:style-name="Text_20_body">Am unteren Ende des Suchergebnisliste haben Sie noch weitere Möglichkeiten:</text:p>
      <text:list text:style-name="List_20_1" text:continue-numbering="false">
        <text:list-item>
          <text:p text:style-name="List_20_1_Content_First"> Ist Ihr Suchergebnis klein genug, können Sie eventuell den Button <text:span text:style-name="Strong_20_Emphasis">„Alles Markieren“</text:span> nutzen, um alle Module aus der Liste zuzuordnen.</text:p>
        </text:list-item>
        <text:list-item>
          <text:p text:style-name="List_20_1_Content"> Falls Ihr Suchergebnis sehr lang ist, haben Sie unter <text:span text:style-name="Strong_20_Emphasis">„Mehr Ergebnisse auf Seite:“</text:span> die Möglichkeit, sich die weiteren Module anzeigen zu lassen.</text:p>
        </text:list-item>
        <text:list-item>
          <text:p text:style-name="List_20_1_Content_Last"> Über den Button <text:span text:style-name="Strong_20_Emphasis">„Zurück (Veranstaltung)“</text:span> kommen Sie wieder in die Detailansicht der Veranstaltung.</text:p>
        </text:list-item>
      </text:list>
      <text:p text:style-name="Text_20_body"><draw:frame draw:style-name="media" draw:name="4" text:anchor-type="as-char" draw:z-index="4" svg:width="16.589375cm" svg:height="3.6777083333333cm"><draw:image xlink:href="Pictures/ef109cd86536ae100162583a1fcd2ee1.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7::50:02</meta:creation-date>
    <dc:creator>Generated</dc:creator>
    <dc:date>2026-08-26T07::50:02</dc:date>
    <dc:language>en-US</dc:language>
    <meta:editing-cycles>1</meta:editing-cycles>
    <meta:editing-duration>PT0S</meta:editing-duration>
    <dc:title>univz:verfahren:modulzuordnung</dc:title>
  </office:meta>
</office:document-meta>
</file>