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8b87d649f89e573bd37c0e0c3703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personen:suchen"/><text:bookmark-start text:name="__RefHeading___suchen_1"/><text:bookmark-start text:name="suchen"/>Suchen<text:bookmark-end text:name="__RefHeading___suchen_1"/><text:bookmark-end text:name="suchen"/></text:h>
      <text:p text:style-name="Text_20_body">Die Personensuche erreichen Sie direkt durch das Klicken auf „Personen“ im Hauptmenü von UniVZ.</text:p>
      <text:p text:style-name="Text_20_body"><draw:frame draw:style-name="media" draw:name="0" text:anchor-type="as-char" draw:z-index="0" svg:width="20.6375cm" style:rel-width="100%" svg:height="1.9630162703379cm" style:rel-height="scale"><draw:image xlink:href="Pictures/248b87d649f89e573bd37c0e0c3703a2.jpg" xlink:type="simple" xlink:show="embed" xlink:actuate="onLoad"/></draw:frame></text:p>
      <text:h text:style-name="Heading_20_2" text:outline-level="2"><text:bookmark-start text:name="__RefHeading___suchen_in_einer_einrichtung_2"/><text:bookmark-start text:name="suchen_in_einer_einrichtung"/>Suchen in einer Einrichtung<text:bookmark-end text:name="__RefHeading___suchen_in_einer_einrichtung_2"/><text:bookmark-end text:name="suchen_in_einer_einrichtung"/></text:h>
      <text:p text:style-name="Text_20_body">In der Suchmaske tragen Sie die gewünschten Suchbegriffe ein. Im Beispiel werden Personen mit dem Nachnamen „Lambertz“ in Ihrer Einrichtung gesucht. Beachten Sie auch die Hinweise unter dem Link „Hilfe zur Suche“.
Sie starten die Suche den Button „Suche star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9::54:31</meta:creation-date>
    <dc:creator>Generated</dc:creator>
    <dc:date>2026-08-25T19::54:31</dc:date>
    <dc:language>en-US</dc:language>
    <meta:editing-cycles>1</meta:editing-cycles>
    <meta:editing-duration>PT0S</meta:editing-duration>
    <dc:title>univz:personen:suchen</dc:title>
  </office:meta>
</office:document-meta>
</file>