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c6fd4c7c56c174fb20a36b1ec3c7ac1.jpg"/>
  <manifest:file-entry manifest:media-type="image/jpeg" manifest:full-path="Pictures/0955c2285e684e8e1e3d10b9586ef375.jpg"/>
  <manifest:file-entry manifest:media-type="image/jpeg" manifest:full-path="Pictures/3e77801bc6064cbe0d55c1084bdc9a1b.jpg"/>
  <manifest:file-entry manifest:media-type="image/jpeg" manifest:full-path="Pictures/3e0cdad5992fc4b5e0ab3ccf1b5f911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events:suchen"/><text:bookmark-start text:name="__RefHeading___event_suchen_1"/><text:bookmark-start text:name="event_suchen"/>Event suchen<text:bookmark-end text:name="__RefHeading___event_suchen_1"/><text:bookmark-end text:name="event_suchen"/></text:h>
      <text:h text:style-name="Heading_20_1" text:outline-level="1"><text:bookmark-start text:name="__RefHeading___event_suchen_ueber_meine_funktionen_2"/><text:bookmark-start text:name="event_suchen_ueber_meine_funktionen"/>Event suchen über "Meine Funktionen"<text:bookmark-end text:name="__RefHeading___event_suchen_ueber_meine_funktionen_2"/><text:bookmark-end text:name="event_suchen_ueber_meine_funktionen"/></text:h>
      <text:p text:style-name="Text_20_body">Haben Sie auf das gewünschte Bearbeitungssemester umgeschaltet?</text:p>
      <text:p text:style-name="Text_20_body">Siehe: <text:span text:style-name="underline"><text:a xlink:type="simple" xlink:href="https://studit.uni-goettingen.de/univz/allgemeines/bearbeitungssemester_umstellen" text:style-name="Internet_20_link" text:visited-style-name="Visited_20_Internet_20_Link">Bearbeitungssemester umstellen</text:a></text:span></text:p>
      <text:p text:style-name="Text_20_body">Klicken Sie unter dem Menüpunkt „Meine Funktionen“ zunächst auf „Events bearbeiten“
(Lambertz: Sollte der Menüpunkt besser „Events suchen &amp; bearbeiten“ heißen)?</text:p>
      <text:p text:style-name="Text_20_body"><draw:frame draw:style-name="media" draw:name="0" text:anchor-type="as-char" draw:z-index="0" svg:width="4.8154166666667cm" style:rel-width="100%" svg:height="6.3235416666667cm" style:rel-height="scale"><draw:image xlink:href="Pictures/5c6fd4c7c56c174fb20a36b1ec3c7ac1.jpg" xlink:type="simple" xlink:show="embed" xlink:actuate="onLoad"/></draw:frame></text:p>
      <text:h text:style-name="Heading_20_1" text:outline-level="1"><text:bookmark-start text:name="__RefHeading___suchoptionen_festlegen_3"/><text:bookmark-start text:name="suchoptionen_festlegen"/>Suchoptionen festlegen<text:bookmark-end text:name="__RefHeading___suchoptionen_festlegen_3"/><text:bookmark-end text:name="suchoptionen_festlegen"/></text:h>
      <text:p text:style-name="Text_20_body">Sie erhalten im nächsten Schritt die Suchmaske für Events. In der Suchmaske geben Sie die von Ihnen gewünschten Suchbegriffe ein und klicken dann auf den Button „Suche starten“.  Beachten Sie auch die Hinweise zur Suche, die sich hinterm Link „Hilfe zur Suche“ rechts oben im Suchfenster befinden. Dort erhalten Sie z.B. Hinweise zur Verwendung von Platzhaltern.
Im Beispiel wird nach einer Veranstaltung gesucht, deren Titel mit „test“ beginnt:</text:p>
      <text:p text:style-name="Text_20_body"><draw:frame draw:style-name="media" draw:name="1" text:anchor-type="as-char" draw:z-index="1" svg:width="16.695208333333cm" svg:height="11.58875cm"><draw:image xlink:href="Pictures/0955c2285e684e8e1e3d10b9586ef375.jpg" xlink:type="simple" xlink:show="embed" xlink:actuate="onLoad"/></draw:frame></text:p>
      <text:p text:style-name="Text_20_body">Danach erhalten Sie eine Liste der gefundenen Events. Sie haben nun folgende Möglichkeiten:</text:p>
      <text:list text:style-name="List_20_1" text:continue-numbering="false">
        <text:list-item>
          <text:p text:style-name="List_20_1_Content_First"> Sie klicken auf den „Edit“-Button des Events, den Sie bearbeiten wollen. Siehe dazu: <text:span text:style-name="underline"><text:a xlink:type="simple" xlink:href="https://studit.uni-goettingen.de/univz/events/bearbeiten" text:style-name="Internet_20_link" text:visited-style-name="Visited_20_Internet_20_Link">Event bearbeiten</text:a></text:span></text:p>
        </text:list-item>
        <text:list-item>
          <text:p text:style-name="List_20_1_Content_Last"> Sie klicken auf den Titel des Events, weil Sie sich zunächst die Eventdetails anschauen möchten.</text:p>
        </text:list-item>
      </text:list>
      <text:p text:style-name="Text_20_body"><draw:frame draw:style-name="media" draw:name="2" text:anchor-type="as-char" draw:z-index="2" svg:width="13.414375cm" svg:height="6.0854166666667cm"><draw:image xlink:href="Pictures/3e77801bc6064cbe0d55c1084bdc9a1b.jpg" xlink:type="simple" xlink:show="embed" xlink:actuate="onLoad"/></draw:frame></text:p>
      <text:p text:style-name="Text_20_body">Sollten Sie sich dafür entscheiden zunächst die Eventdetails aufzurufen, erhalten Sie eine Übersicht über alle Daten des Events. In der Funktionszeile der Übersicht finden Sie mehrere Button darunter wiederum den „Edit“-Button, der Sie direkt zur Bearbeitung des Events führt: Siehe dazu: <text:span text:style-name="underline"><text:a xlink:type="simple" xlink:href="https://studit.uni-goettingen.de/univz/events/bearbeiten" text:style-name="Internet_20_link" text:visited-style-name="Visited_20_Internet_20_Link">Event bearbeiten</text:a></text:span></text:p>
      <text:p text:style-name="Text_20_body"><draw:frame draw:style-name="media" draw:name="3" text:anchor-type="as-char" draw:z-index="3" svg:width="21.775208333333cm" style:rel-width="100%" svg:height="17.488958333333cm" style:rel-height="scale"><draw:image xlink:href="Pictures/3e0cdad5992fc4b5e0ab3ccf1b5f911c.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0::14:46</meta:creation-date>
    <dc:creator>Generated</dc:creator>
    <dc:date>2026-08-23T20::14:46</dc:date>
    <dc:language>en-US</dc:language>
    <meta:editing-cycles>1</meta:editing-cycles>
    <meta:editing-duration>PT0S</meta:editing-duration>
    <dc:title>univz:events:suchen</dc:title>
  </office:meta>
</office:document-meta>
</file>