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493ebdbfe419b714df61ce6642a8846.jpg"/>
  <manifest:file-entry manifest:media-type="image/jpeg" manifest:full-path="Pictures/ad7cf7758c81c4b45bf6b7cfc53c99df.jpg"/>
  <manifest:file-entry manifest:media-type="image/jpeg" manifest:full-path="Pictures/fe28f3bc9473560f9dc5148ec0a0b2fb.jpg"/>
  <manifest:file-entry manifest:media-type="image/jpeg" manifest:full-path="Pictures/f43a5de8e52db81177b420f7dbd68e46.jpg"/>
  <manifest:file-entry manifest:media-type="image/jpeg" manifest:full-path="Pictures/8efa0286f62b6754eed8dad572204080.jpg"/>
  <manifest:file-entry manifest:media-type="image/jpeg" manifest:full-path="Pictures/04a995e349c77ad63e693236355264e8.jpg"/>
  <manifest:file-entry manifest:media-type="image/jpeg" manifest:full-path="Pictures/8bd47b9df97fa47ecf49041e584b2ea1.jpg"/>
  <manifest:file-entry manifest:media-type="image/jpeg" manifest:full-path="Pictures/244726b8cd36db43515590112395167b.jpg"/>
  <manifest:file-entry manifest:media-type="image/jpeg" manifest:full-path="Pictures/f8c1f9c90c788e6332bad4120a094a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bearbeiten"/><text:bookmark-start text:name="__RefHeading___event_bearbeiten_1"/><text:bookmark-start text:name="event_bearbeiten"/>Event bearbeiten<text:bookmark-end text:name="__RefHeading___event_bearbeiten_1"/><text:bookmark-end text:name="event_bearbeiten"/></text:h>
      <text:p text:style-name="Text_20_body">Durch das Anlegen eines Events oder das Suchen nach einem Event können Sie direkt in die Bearbeitungsmaske eines Events gelangen. Die Maske enthält vier Register, zunächst stehen Sie im Register „Event“. Sie können durch einfaches Klicken zwischen den Registern wechseln, sollten aber darauf achten, dass Sie vor jedem Registerwechsel eventuell veränderte Daten mit einem Klick auf den Button „Speichern“ sichern.</text:p>
      <text:h text:style-name="Heading_20_1" text:outline-level="1"><text:bookmark-start text:name="__RefHeading___eventstammdaten_2"/><text:bookmark-start text:name="eventstammdaten"/>Eventstammdaten<text:bookmark-end text:name="__RefHeading___eventstammdaten_2"/><text:bookmark-end text:name="eventstammdaten"/></text:h>
      <text:p text:style-name="Text_20_body">Hier können Sie die beim Anlegen eines Events eingegebenen Grunddaten anpassen.
<draw:frame draw:style-name="media" draw:name="0" text:anchor-type="as-char" draw:z-index="0" svg:width="20.6375cm" style:rel-width="100%" svg:height="13.630941358025cm" style:rel-height="scale"><draw:image xlink:href="Pictures/1493ebdbfe419b714df61ce6642a8846.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termine_und_raume_3"/><text:bookmark-start text:name="termine_und_raume"/>Termine und Räume<text:bookmark-end text:name="__RefHeading___termine_und_raume_3"/><text:bookmark-end text:name="termine_und_raume"/></text:h>
      <text:p text:style-name="Text_20_body">Die Eingabe von Terminen und Räumen erfolgt genauso wie in der normalen Veranstaltungsbearbeitung (siehe Termine und Räume bearbeiten).
In der Regel sollte es sich im Einzel- bzw. Blocktermine handeln, mit denen Sie die von Ihnen verwalteten Räume belegen können.
<draw:frame draw:style-name="media" draw:name="1" text:anchor-type="as-char" draw:z-index="1" svg:width="20.6375cm" style:rel-width="100%" svg:height="10.860484375cm" style:rel-height="scale"><draw:image xlink:href="Pictures/ad7cf7758c81c4b45bf6b7cfc53c99df.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zugeordnete_personen_4"/><text:bookmark-start text:name="zugeordnete_personen"/>Zugeordnete Personen<text:bookmark-end text:name="__RefHeading___zugeordnete_personen_4"/><text:bookmark-end text:name="zugeordnete_personen"/></text:h>
      <text:p text:style-name="Text_20_body">Sie können einem Event eine oder mehrere Personen zuordnen, um dieses als weitere Information verfügbar zu machen. Es gibt verschiedene Möglichkeiten eine Person zuzuordnen. </text:p>
      <text:h text:style-name="Heading_20_2" text:outline-level="2"><text:bookmark-start text:name="__RefHeading___interne_personen_suchen_zuordnen_5"/><text:bookmark-start text:name="interne_personen_suchen_zuordnen"/>Interne Personen suchen &amp; zuordnen<text:bookmark-end text:name="__RefHeading___interne_personen_suchen_zuordnen_5"/><text:bookmark-end text:name="interne_personen_suchen_zuordnen"/></text:h>
      <text:p text:style-name="Text_20_body"><draw:frame draw:style-name="media" draw:name="2" text:anchor-type="as-char" draw:z-index="2" svg:width="20.6375cm" style:rel-width="100%" svg:height="10.567195024077cm" style:rel-height="scale"><draw:image xlink:href="Pictures/fe28f3bc9473560f9dc5148ec0a0b2fb.jpg" xlink:type="simple" xlink:show="embed" xlink:actuate="onLoad"/></draw:frame></text:p>
      <text:p text:style-name="Text_20_body">Um eine oder mehrere Personen der Universität Göttingen zuzuordnen, klicken Sie auf den markierten Button. So gelangen Sie zu der normalen Personensuchmaske, in der Sie die gewünschten Suchparameter eingeben:
<draw:frame draw:style-name="media" draw:name="3" text:anchor-type="as-char" draw:z-index="3" svg:width="20.6375cm" style:rel-width="100%" svg:height="13.153571428571cm" style:rel-height="scale"><draw:image xlink:href="Pictures/f43a5de8e52db81177b420f7dbd68e46.jpg" xlink:type="simple" xlink:show="embed" xlink:actuate="onLoad"/></draw:frame></text:p>
      <text:p text:style-name="Text_20_body">Nach dem Klicken auf den Button „Suche starten“ erhalten Sie eine Personenliste als Ergebnis:</text:p>
      <text:p text:style-name="Text_20_body"><draw:frame draw:style-name="media" draw:name="4" text:anchor-type="as-char" draw:z-index="4" svg:width="20.6375cm" style:rel-width="100%" svg:height="14.010779816514cm" style:rel-height="scale"><draw:image xlink:href="Pictures/8efa0286f62b6754eed8dad572204080.jpg" xlink:type="simple" xlink:show="embed" xlink:actuate="onLoad"/></draw:frame></text:p>
      <text:p text:style-name="Text_20_body">Nehmen den Spaltenüberschriften (siehe z.B. Vorname) finden Symbole, mit den Sie das Suchergebnis auf- bzw. absteigend sortieren können. Sollte das Suchergebnis mehrere Seiten umfassen, können durch Klicken auf die passenden Seitenzahlen am unteren Ende durchsuchen.</text:p>
      <text:p text:style-name="Text_20_body">Die Personen, die Sie dem Event zuordnen wollen, müssen Sie in der Spalte „Bitte wählen“ markieren, indem Sie die entsprechenden Kontrollkästchen anhaken. Danach erfolgen die Zuordnung und der Rücksprung in zwei Schritten. Hier ein Beispiel:</text:p>
      <text:p text:style-name="Text_20_body"><draw:frame draw:style-name="media" draw:name="5" text:anchor-type="as-char" draw:z-index="5" svg:width="20.6375cm" style:rel-width="100%" svg:height="13.871726190476cm" style:rel-height="scale"><draw:image xlink:href="Pictures/04a995e349c77ad63e693236355264e8.jpg" xlink:type="simple" xlink:show="embed" xlink:actuate="onLoad"/></draw:frame></text:p>
      <text:p text:style-name="Text_20_body">Sie haben zwei Personen markiert und klicken jetzt auf den Button „Personenzuordnung zum Event“. Daraufhin wird Ihnen der Erfolg der Zuordnung angezeigt:</text:p>
      <text:p text:style-name="Text_20_body"><draw:frame draw:style-name="media" draw:name="6" text:anchor-type="as-char" draw:z-index="6" svg:width="20.6375cm" style:rel-width="100%" svg:height="7.3591085271318cm" style:rel-height="scale"><draw:image xlink:href="Pictures/8bd47b9df97fa47ecf49041e584b2ea1.jpg" xlink:type="simple" xlink:show="embed" xlink:actuate="onLoad"/></draw:frame></text:p>
      <text:p text:style-name="Text_20_body">Sie könnten jetzt weitere Personen aus dem Suchergebnis zuordnen, die sich z.B. auf einer der hinteren Suchergebnisseiten befinden. Wenn Sie alle Zuordnungen erledigt haben, klicken Sie auf den Button „Zurück (Event bearbeiten). Sie kommen in die Eventbearbeitung zurück und sehen die zugeordneten Personen.</text:p>
      <text:p text:style-name="Text_20_body"><draw:frame draw:style-name="media" draw:name="7" text:anchor-type="as-char" draw:z-index="7" svg:width="20.6375cm" style:rel-width="100%" svg:height="12.494054054054cm" style:rel-height="scale"><draw:image xlink:href="Pictures/244726b8cd36db43515590112395167b.jpg" xlink:type="simple" xlink:show="embed" xlink:actuate="onLoad"/></draw:frame></text:p>
      <text:h text:style-name="Heading_20_1" text:outline-level="1"><text:bookmark-start text:name="__RefHeading___interne_bemerkung_6"/><text:bookmark-start text:name="interne_bemerkung"/>Interne Bemerkung<text:bookmark-end text:name="__RefHeading___interne_bemerkung_6"/><text:bookmark-end text:name="interne_bemerkung"/></text:h>
      <text:p text:style-name="Text_20_body">Als interne Bemerkung können Sie einen beliebigen Text für interne Zwecke erfassen. Der Text wird in der Detailansicht eines Events nur UniVZ-Bearbeitern angezeigt nicht aber anonymen Nutzern von UniVZ.
<draw:frame draw:style-name="media" draw:name="8" text:anchor-type="as-char" draw:z-index="8" svg:width="20.6375cm" style:rel-width="100%" svg:height="14.013589981447cm" style:rel-height="scale"><draw:image xlink:href="Pictures/f8c1f9c90c788e6332bad4120a094a4b.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52:41</meta:creation-date>
    <dc:creator>Generated</dc:creator>
    <dc:date>2026-08-18T04::52:41</dc:date>
    <dc:language>en-US</dc:language>
    <meta:editing-cycles>1</meta:editing-cycles>
    <meta:editing-duration>PT0S</meta:editing-duration>
    <dc:title>univz:events:bearbeiten</dc:title>
  </office:meta>
</office:document-meta>
</file>