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c9ff34f6aaa477dfba74a233e96ad72.jpg"/>
  <manifest:file-entry manifest:media-type="image/jpeg" manifest:full-path="Pictures/1dc6db30028d09149efccd6ede5bf176.jpg"/>
  <manifest:file-entry manifest:media-type="image/jpeg" manifest:full-path="Pictures/27de2802008bb9c7e7e00b85851385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allgemeines:bearbeitungssemester_umstellen"/><text:bookmark-start text:name="__RefHeading___bearbeitungssemester_umstellen_1"/><text:bookmark-start text:name="bearbeitungssemester_umstellen"/>Bearbeitungssemester umstellen<text:bookmark-end text:name="__RefHeading___bearbeitungssemester_umstellen_1"/><text:bookmark-end text:name="bearbeitungssemester_umstellen"/></text:h>
      <text:p text:style-name="Text_20_body">UniVZ ermittelt automatisch das zum Tagesdatum passende Semester und stellt dieses in der Titelleiste als Bearbeitungssemester dar.</text:p>
      <text:p text:style-name="Text_20_body"><draw:frame draw:style-name="media" draw:name="0" text:anchor-type="as-char" draw:z-index="0" svg:width="17.250833333333cm" style:rel-width="100%" svg:height="2.460625cm" style:rel-height="scale"><draw:image xlink:href="Pictures/0c9ff34f6aaa477dfba74a233e96ad72.jpg" xlink:type="simple" xlink:show="embed" xlink:actuate="onLoad"/></draw:frame></text:p>
      <text:p text:style-name="Text_20_body">Klicken Sie auf dieses Bearbeitungssemester, um eine Liste der verfügbaren Bearbeitungssemester zu erhalten. Wählen durch Klick das Semester, in welchem Sie z.B. Veranstaltungen suchen und bearbeiten möchten. Dadurch können Sie sich das Einstellen des korrekten Semesters in Such- und Bearbeitungsmasken sparen.</text:p>
      <text:p text:style-name="Text_20_body"><draw:frame draw:style-name="media" draw:name="1" text:anchor-type="as-char" draw:z-index="1" svg:width="20.425833333333cm" style:rel-width="100%" svg:height="9.604375cm" style:rel-height="scale"><draw:image xlink:href="Pictures/1dc6db30028d09149efccd6ede5bf176.jpg" xlink:type="simple" xlink:show="embed" xlink:actuate="onLoad"/></draw:frame></text:p>
      <text:p text:style-name="Text_20_body">Nach dem Klicken sehen Sie das jetzt ausgewählte Bearbeitungssemester in der Titelleiste.</text:p>
      <text:p text:style-name="Text_20_body"><draw:frame draw:style-name="media" draw:name="2" text:anchor-type="as-char" draw:z-index="2" svg:width="17.541875cm" style:rel-width="100%" svg:height="2.1695833333333cm" style:rel-height="scale"><draw:image xlink:href="Pictures/27de2802008bb9c7e7e00b858513853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8::06:54</meta:creation-date>
    <dc:creator>Generated</dc:creator>
    <dc:date>2026-08-13T18::06:54</dc:date>
    <dc:language>en-US</dc:language>
    <meta:editing-cycles>1</meta:editing-cycles>
    <meta:editing-duration>PT0S</meta:editing-duration>
    <dc:title>univz:allgemeines:bearbeitungssemester_umstellen</dc:title>
  </office:meta>
</office:document-meta>
</file>