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9a13597e1a5b206bf73dee39e318fd.png"/>
  <manifest:file-entry manifest:media-type="image/png" manifest:full-path="Pictures/65994707996430206a07787592b9ed3f.png"/>
  <manifest:file-entry manifest:media-type="image/png" manifest:full-path="Pictures/63ef6a484da8e9109931fffa3c75f82b.png"/>
  <manifest:file-entry manifest:media-type="image/png" manifest:full-path="Pictures/766431e289113c9faa56a5f563f373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eduvpn:2faohnesmartphone"/><text:bookmark-start text:name="__RefHeading___faktor-authentifizierung_ohne_smartphone_1"/><text:bookmark-start text:name="faktor-authentifizierung_ohne_smartphone"/>2-Faktor-Authentifizierung ohne Smartphone<text:bookmark-end text:name="__RefHeading___faktor-authentifizierung_ohne_smartphone_1"/><text:bookmark-end text:name="faktor-authentifizierung_ohne_smartphone"/></text:h>
      <text:p text:style-name="Text_20_body">VPN über eduVPN ist nur mit der Authentifikation mit einem 2. Faktor (zusätzlich zu Username und Passwort) möglich. Wenn du kein Smartphone besitzt oder nutzen willst, keinen FIDO2 kompatiblen USB-Stick (zB Yubikey) nutzen möchtest und dein Rechner auf kein TouchID/FaceID hat (zB Macbook), dann gibt es noch eine weitere Alternative Möglichkeit einen 2. Faktor zu nutzen. Dazu muss eine Passwortmanager, in diesem Fall KeePassXC installiert sein, der dann die temporären Passwörter generiert.</text:p>
      <text:p text:style-name="Text_20_body"><text:span text:style-name="Emphasis">Diese Anleitung basiert auf einer Anleitung der TU Freiberg (<text:a xlink:type="simple" xlink:href="https://tu-freiberg.de/urz/service-portfolio/sicherheit/shibboleth-nutzer-authentifizierung/2fa-keepass" text:style-name="Internet_20_link" text:visited-style-name="Visited_20_Internet_20_Link">https://tu-freiberg.de/urz/service-portfolio/sicherheit/shibboleth-nutzer-authentifizierung/2fa-keepass</text:a>).</text:span></text:p>
      <text:h text:style-name="Heading_20_2" text:outline-level="2"><text:bookmark-start text:name="__RefHeading___installieren_von_codetwo_qr_code_desktop_reader_generator_2"/><text:bookmark-start text:name="installieren_von_codetwo_qr_code_desktop_reader_generator"/>1. Installieren von CodeTwo QR Code Desktop Reader &amp; Generator:<text:bookmark-end text:name="__RefHeading___installieren_von_codetwo_qr_code_desktop_reader_generator_2"/><text:bookmark-end text:name="installieren_von_codetwo_qr_code_desktop_reader_generator"/></text:h>
      <text:p text:style-name="Text_20_body">Dieses Programm wird benötigt, um den von id.academiccloud.de generierten QR Code einzulesen (da ja kein Smartphone mit Kamera vorhanden ist).<text:line-break/>
Download hier: <text:a xlink:type="simple" xlink:href="https://www.codetwo.de/freeware/qr-code-desktop-reader/" text:style-name="Internet_20_link" text:visited-style-name="Visited_20_Internet_20_Link">https://www.codetwo.de/freeware/qr-code-desktop-reader/</text:a></text:p>
      <text:h text:style-name="Heading_20_2" text:outline-level="2"><text:bookmark-start text:name="__RefHeading___installieren_von_keepassxc_3"/><text:bookmark-start text:name="installieren_von_keepassxc"/>2. Installieren von KeePassXC<text:bookmark-end text:name="__RefHeading___installieren_von_keepassxc_3"/><text:bookmark-end text:name="installieren_von_keepassxc"/></text:h>
      <text:p text:style-name="Text_20_body">Dieser Passwortmanager wird dann die temporären Passwörter als 2. Faktor generieren. 
Download der Software unter: <text:a xlink:type="simple" xlink:href="https://keepassxc.org/" text:style-name="Internet_20_link" text:visited-style-name="Visited_20_Internet_20_Link">https://keepassxc.org/</text:a></text:p>
      <text:h text:style-name="Heading_20_3" text:outline-level="3"><text:bookmark-start text:name="__RefHeading___erstellen_einer_neue_datenbank_im_programm_keepassxc_4"/><text:bookmark-start text:name="erstellen_einer_neue_datenbank_im_programm_keepassxc"/>2.1 Erstellen einer neue Datenbank im Programm KeePassXC<text:bookmark-end text:name="__RefHeading___erstellen_einer_neue_datenbank_im_programm_keepassxc_4"/><text:bookmark-end text:name="erstellen_einer_neue_datenbank_im_programm_keepassxc"/></text:h>
      <text:p text:style-name="Text_20_body">Clicke zunächst auf „Neue Datenbank erstellen“<text:line-break/>
<draw:frame draw:style-name="media" draw:name="0" text:anchor-type="as-char" draw:z-index="0" svg:width="15.875cm" svg:height="12.504615384615cm"><draw:image xlink:href="Pictures/139a13597e1a5b206bf73dee39e318fd.png" xlink:type="simple" xlink:show="embed" xlink:actuate="onLoad"/></draw:frame></text:p>
      <text:p text:style-name="Text_20_body">Erstelle einen Datenbanknamen (z.B. 2FA VPN Uni Göttingen) und eine Beschreibung für die Passwort-Datenbank und clicke auf „Weiter“<text:line-break/>
<draw:frame draw:style-name="media" draw:name="1" text:anchor-type="as-char" draw:z-index="1" svg:width="15.875cm" svg:height="10.208846153846cm"><draw:image xlink:href="Pictures/65994707996430206a07787592b9ed3f.png" xlink:type="simple" xlink:show="embed" xlink:actuate="onLoad"/></draw:frame></text:p>
      <text:p text:style-name="Text_20_body">Konfigurieren der Verschlüsselungs-Einstellungen: Hier ist keine Änderung notwendig, click erneut auf „Weiter“<text:line-break/>
<draw:frame draw:style-name="media" draw:name="2" text:anchor-type="as-char" draw:z-index="2" svg:width="15.875cm" svg:height="10.697307692308cm"><draw:image xlink:href="Pictures/63ef6a484da8e9109931fffa3c75f82b.png" xlink:type="simple" xlink:show="embed" xlink:actuate="onLoad"/></draw:frame></text:p>
      <text:p text:style-name="Text_20_body">Die Datenbank muss mit einem Passwort abgesichert werden. Erstelle ein Passwort (bitte sicher verwahren!). Clicke anschließend auf „Fertig“<text:line-break/></text:p>
      <text:p text:style-name="Text_20_body"><draw:frame draw:style-name="media" draw:name="3" text:anchor-type="as-char" draw:z-index="3" svg:width="15.875cm" svg:height="10.697307692308cm"><draw:image xlink:href="Pictures/766431e289113c9faa56a5f563f3731c.png" xlink:type="simple" xlink:show="embed" xlink:actuate="onLoad"/></draw:frame><text:line-break/></text:p>
      <text:p text:style-name="Text_20_body">Ein Speichern-Dialog erscheint. Speichere jetzt die Datenbank an einem Ort Deiner Wahl auf deinem Rechner.<text:line-break/></text:p>
      <text:h text:style-name="Heading_20_3" text:outline-level="3"><text:bookmark-start text:name="__RefHeading___hinzufuegen_eines_neuen_root-eintrags_5"/><text:bookmark-start text:name="hinzufuegen_eines_neuen_root-eintrags"/>2.3 Hinzufügen eines neuen Root-Eintrags<text:bookmark-end text:name="__RefHeading___hinzufuegen_eines_neuen_root-eintrags_5"/><text:bookmark-end text:name="hinzufuegen_eines_neuen_root-eintrags"/></text:h>
      <text:p text:style-name="Text_20_body">Um einen neuen Root-Eintrag hinzuzufügen, wählen Sie das „Plus-Symbol“ in der oberen Menüleiste aus.
Image
Einloggen mittels zentraler Nutzerdaten</text:p>
      <text:p text:style-name="Text_20_body">Benutzen Sie einen Titel Ihrer Wahl, Ihr Shibboleth-Benutzerkürzel für die Zeile „Benutzername“ und Ihr Shibboleth-Passwort für die Zeile „Passwort“ und drücken Sie anschließend auf „OK“
Image
Einrichten des TOTP</text:p>
      <text:p text:style-name="Text_20_body">Nun besitzen Sie einen Eintrag in Ihrer Liste. Drücken Sie mit der rechten Maustaste auf diesen Eintrag, schweben mit der Maus über „TOTP“, und wählen im erscheinenden Register „TOTP einrichten“ aus.
Image
Eingabe TOTP Schlüss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0::26:39</meta:creation-date>
    <dc:creator>Generated</dc:creator>
    <dc:date>2026-09-09T20::26:39</dc:date>
    <dc:language>en-US</dc:language>
    <meta:editing-cycles>1</meta:editing-cycles>
    <meta:editing-duration>PT0S</meta:editing-duration>
    <dc:title>support:wlan:vpn_eduvpn:2faohnesmartphone</dc:title>
  </office:meta>
</office:document-meta>
</file>