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858601648b7625a4219d123b570dac.png"/>
  <manifest:file-entry manifest:media-type="image/png" manifest:full-path="Pictures/a292fd5384f1e49f337a5eae112a0a3e.png"/>
  <manifest:file-entry manifest:media-type="image/png" manifest:full-path="Pictures/1dd62e22c206e75b857ca1227522679d.png"/>
  <manifest:file-entry manifest:media-type="image/png" manifest:full-path="Pictures/ac4a732666e3d3f5c424329968289a3c.png"/>
  <manifest:file-entry manifest:media-type="image/png" manifest:full-path="Pictures/4d3809c670bf96940c965d2f366e4893.png"/>
  <manifest:file-entry manifest:media-type="image/png" manifest:full-path="Pictures/8d23cb72cc236bb80720c6386cfbca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vpn_android"/><text:bookmark-start text:name="__RefHeading___vpn_fuer_android_mobilgerate_1"/><text:bookmark-start text:name="vpn_fuer_android_mobilgerate"/>VPN für Android Mobilgeräte<text:bookmark-end text:name="__RefHeading___vpn_fuer_android_mobilgerate_1"/><text:bookmark-end text:name="vpn_fuer_android_mobilgerate"/></text:h>
      <text:h text:style-name="Heading_20_2" text:outline-level="2"><text:bookmark-start text:name="__RefHeading___cisco_anyconnect_2"/><text:bookmark-start text:name="cisco_anyconnect"/>Cisco AnyConnect<text:bookmark-end text:name="__RefHeading___cisco_anyconnect_2"/><text:bookmark-end text:name="cisco_anyconnect"/></text:h>
      <text:p text:style-name="Text_20_body">Öffne den Google Play Store installiere die <text:a xlink:type="simple" xlink:href="https://play.google.com/store/apps/details?id=com.cisco.anyconnect.vpn.android.avf" text:style-name="Internet_20_link" text:visited-style-name="Visited_20_Internet_20_Link">AnyConnect App</text:a>
Die App installieren und starten. Beim ersten Start öffnet sich das License Agreement. Dieses annehmen.</text:p>
      <text:p text:style-name="Text_20_body"><draw:frame draw:style-name="media" draw:name="0" text:anchor-type="as-char" draw:z-index="0" svg:width="7.9375cm" style:rel-width="100%" svg:height="8.4960648148148cm" style:rel-height="scale"><draw:image xlink:href="Pictures/13858601648b7625a4219d123b570dac.png" xlink:type="simple" xlink:show="embed" xlink:actuate="onLoad"/></draw:frame></text:p>
      <text:p text:style-name="Text_20_body">Klicke auf <text:span text:style-name="Emphasis">Verbindungen</text:span> um eine neue VPN Verbindung hinzuzufügen.</text:p>
      <text:p text:style-name="Text_20_body"><draw:frame draw:style-name="media" draw:name="1" text:anchor-type="as-char" draw:z-index="1" svg:width="7.9375cm" style:rel-width="100%" svg:height="6.2397569444444cm" style:rel-height="scale"><draw:image xlink:href="Pictures/a292fd5384f1e49f337a5eae112a0a3e.png" xlink:type="simple" xlink:show="embed" xlink:actuate="onLoad"/></draw:frame></text:p>
      <text:p text:style-name="Text_20_body">Tippe auf <text:span text:style-name="Emphasis">Neue VPN-Verbindung hinzufügen…</text:span></text:p>
      <text:p text:style-name="Text_20_body"><draw:frame draw:style-name="media" draw:name="2" text:anchor-type="as-char" draw:z-index="2" svg:width="7.9375cm" style:rel-width="100%" svg:height="4.1671875cm" style:rel-height="scale"><draw:image xlink:href="Pictures/1dd62e22c206e75b857ca1227522679d.png" xlink:type="simple" xlink:show="embed" xlink:actuate="onLoad"/></draw:frame></text:p>
      <text:p text:style-name="Text_20_body">Im Verbindungseditor eine beliebige Beschreibung (z.B. “Uni-VPN”) eingeben und als Serveradresse vpn.gwdg.de eintragen. Mit Tippen auf <text:span text:style-name="Emphasis">Fertig</text:span> bestätigen und schließ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ufgrund der aktuellen Situation hat die GWDG die Anzahl der VPN-Zugänge zum Campus massiv erhöht und bieten jetzt insgesamt drei VPN-Gateways an. Bitte verwende vorzugsweise vpn-b.gwdg.de und vpn-c.gwdg.de anstelle des Standardzugangs über vpn.gwdg.de.</text:p></table:table-cell></table:table-row></table:table></draw:text-box></draw:frame></text:p>
      <text:p text:style-name="Text_20_body"><draw:frame draw:style-name="media" draw:name="3" text:anchor-type="as-char" draw:z-index="3" svg:width="7.9375cm" style:rel-width="100%" svg:height="12.714699074074cm" style:rel-height="scale"><draw:image xlink:href="Pictures/ac4a732666e3d3f5c424329968289a3c.png" xlink:type="simple" xlink:show="embed" xlink:actuate="onLoad"/></draw:frame></text:p>
      <text:p text:style-name="Text_20_body">Anschließend die Verbindung über den Schalter aktivieren und im folgenden Popup die Uni-Logindaten eingeben. Als Benutzername ist hier die eigene E-Mail-Adresse erforderlich und zwar in der Form account@stud.uni-goettingen.de für Studierende. Das Passwort ist das Passwort deines Studierenden-Accounts.</text:p>
      <text:p text:style-name="Text_20_body"><draw:frame draw:style-name="media" draw:name="4" text:anchor-type="as-char" draw:z-index="4" svg:width="7.9375cm" style:rel-width="100%" svg:height="6.1809606481481cm" style:rel-height="scale"><draw:image xlink:href="Pictures/4d3809c670bf96940c965d2f366e4893.png" xlink:type="simple" xlink:show="embed" xlink:actuate="onLoad"/></draw:frame> <draw:frame draw:style-name="media" draw:name="5" text:anchor-type="as-char" draw:z-index="5" svg:width="7.9375cm" style:rel-width="100%" svg:height="7.1731481481481cm" style:rel-height="scale"><draw:image xlink:href="Pictures/8d23cb72cc236bb80720c6386cfbca79.png" xlink:type="simple" xlink:show="embed" xlink:actuate="onLoad"/></draw:frame></text:p>
      <text:p text:style-name="Text_20_body">Ist die App einmal installiert und konfiguriert, öffnet sich beim Starten der App beziehungsweise beim Tippen auf den Verbindungsnamen die Abfrage von Benutzername und Passwort. Das Passwort zu speichern ist <text:span text:style-name="Strong_20_Emphasis">nicht</text:span> möglich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2::27:22</meta:creation-date>
    <dc:creator>Generated</dc:creator>
    <dc:date>2026-08-18T12::27:22</dc:date>
    <dc:language>en-US</dc:language>
    <meta:editing-cycles>1</meta:editing-cycles>
    <meta:editing-duration>PT0S</meta:editing-duration>
    <dc:title>support:wlan:vpn_android</dc:title>
  </office:meta>
</office:document-meta>
</file>