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253711cbc4f97f36899a3cf5b64e22.png"/>
  <manifest:file-entry manifest:media-type="image/png" manifest:full-path="Pictures/1c0996be6d60929e16b21cca9e3b7038.png"/>
  <manifest:file-entry manifest:media-type="image/png" manifest:full-path="Pictures/92fcac4b1ab40ef106697b2064a1e9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sub_gaeste"/><text:bookmark-start text:name="__RefHeading___wlan_fuer_sub_privatpersonen_1"/><text:bookmark-start text:name="wlan_fuer_sub_privatpersonen"/>WLAN für SUB Privatpersonen<text:bookmark-end text:name="__RefHeading___wlan_fuer_sub_privatpersonen_1"/><text:bookmark-end text:name="wlan_fuer_sub_privatpersonen"/></text:h>
      <text:p text:style-name="Text_20_body">Privatpersonen mit SUB Nutzerkonto können in den Bibliotheken WLAN nutzen. Dazu müssen Sie die  zusammen mit dem SUB Nutzerausweis erhaltenen Daten zum Anmelden am WLAN <text:span text:style-name="Strong_20_Emphasis">„GuestOnCampus“</text:span> nutzen.</text:p>
      <text:p text:style-name="Text_20_body"><text:span text:style-name="Emphasis">Die SSID GuestOnCampus auf einem Windows Rechner</text:span><text:line-break/>
<draw:frame draw:style-name="media" draw:name="0" text:anchor-type="as-char" draw:z-index="0" svg:width="7.77875cm" style:rel-width="100%" svg:height="13.316881793478cm" style:rel-height="scale"><draw:image xlink:href="Pictures/74253711cbc4f97f36899a3cf5b64e22.png" xlink:type="simple" xlink:show="embed" xlink:actuate="onLoad"/></draw:frame><text:line-break/></text:p>
      <text:p text:style-name="Text_20_body"><text:span text:style-name="Emphasis">Die SSID GuestOnCampus auf einem Apple OSX Rechner</text:span><text:line-break/>
<draw:frame draw:style-name="media" draw:name="1" text:anchor-type="as-char" draw:z-index="1" svg:width="7.77875cm" style:rel-width="100%" svg:height="7.6377454682779cm" style:rel-height="scale"><draw:image xlink:href="Pictures/1c0996be6d60929e16b21cca9e3b7038.png" xlink:type="simple" xlink:show="embed" xlink:actuate="onLoad"/></draw:frame><text:line-break/></text:p>
      <text:p text:style-name="Text_20_body">Nach dem Verbinden mit dem WLAN „GuestOnCampus“ öffnet sich eine Anmeldeseite (falls das nicht automatisch passiert, öffnen Sie Ihren Internetbrowser und geben die Adresse <text:span text:style-name="Strong_20_Emphasis">wlan.gwdg.de</text:span> in die Adresszeile Ihres Browsers ein). Dort tragen Sie als Zugangskennung Ihre <text:span text:style-name="Strong_20_Emphasis">SUB-Nummer@guest.uni-goettingen.de</text:span> und das dazugehörige Passwort des Druck- &amp; Kopierkontos ein. Klicken Sie auf „Accept Policy &amp; Login“. Wenn Ihre Zugangsdaten richtig eingegeben wurden, sollten Sie anschließend mit dem Internet verbunden sein. <text:span text:style-name="Emphasis">Achtung: Das Gäste-WLAN ist nicht verschlüsselt.</text:span></text:p>
      <text:p text:style-name="Text_20_body"><draw:frame draw:style-name="media" draw:name="2" text:anchor-type="as-char" draw:z-index="2" svg:width="23.891875cm" style:rel-width="100%" svg:height="15.187083333333cm" style:rel-height="scale"><draw:image xlink:href="Pictures/92fcac4b1ab40ef106697b2064a1e9d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56:53</meta:creation-date>
    <dc:creator>Generated</dc:creator>
    <dc:date>2026-08-17T08::56:53</dc:date>
    <dc:language>en-US</dc:language>
    <meta:editing-cycles>1</meta:editing-cycles>
    <meta:editing-duration>PT0S</meta:editing-duration>
    <dc:title>support:wlan:sub_gaeste</dc:title>
  </office:meta>
</office:document-meta>
</file>