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f12a0637333c26906588e098b191d43.gif"/>
  <manifest:file-entry manifest:media-type="image/png" manifest:full-path="Pictures/b888c06c9ca39eabb0e55c1b54920c8a.png"/>
  <manifest:file-entry manifest:media-type="image/png" manifest:full-path="Pictures/f4757aef1d0fb18a6dd4a5242bf81138.png"/>
  <manifest:file-entry manifest:media-type="image/png" manifest:full-path="Pictures/1b6cc2239b12af52dd5d7039e9b40e8c.png"/>
  <manifest:file-entry manifest:media-type="image/png" manifest:full-path="Pictures/a0085800566a54895c1d7fd8f9d320f0.png"/>
  <manifest:file-entry manifest:media-type="image/png" manifest:full-path="Pictures/d14d83f88c10812e240083c8ba443a04.png"/>
  <manifest:file-entry manifest:media-type="image/png" manifest:full-path="Pictures/d03bb19d12440be5fd57eaf6a1f96bb2.png"/>
  <manifest:file-entry manifest:media-type="image/png" manifest:full-path="Pictures/2870143c0e013cca54277716f8c9423a.png"/>
  <manifest:file-entry manifest:media-type="image/png" manifest:full-path="Pictures/3a273630b1fc3b8fe6c5c52319811b09.png"/>
  <manifest:file-entry manifest:media-type="image/png" manifest:full-path="Pictures/bb6473c694107aceb4ef380086569d14.png"/>
  <manifest:file-entry manifest:media-type="image/png" manifest:full-path="Pictures/51875571297e1f3ff8866ee1cae30504.png"/>
  <manifest:file-entry manifest:media-type="image/png" manifest:full-path="Pictures/effca8b57462ae047cbc2196b428ac8a.png"/>
  <manifest:file-entry manifest:media-type="image/png" manifest:full-path="Pictures/6516d2ee5a77e9614ac0c0f9a898fc2a.png"/>
  <manifest:file-entry manifest:media-type="image/png" manifest:full-path="Pictures/dbe49d8553dc7de867738991ab7244af.png"/>
  <manifest:file-entry manifest:media-type="image/png" manifest:full-path="Pictures/ab0647fb07f52b25730a4b430a48a778.png"/>
  <manifest:file-entry manifest:media-type="image/png" manifest:full-path="Pictures/1b0cbc093dba74b8080fa3a6dd428a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3.65125cm" style:rel-width="100%" svg:height="1.3229166666667cm" style:rel-height="scale"><draw:image xlink:href="Pictures/bf12a0637333c26906588e098b191d43.gif" xlink:type="simple" xlink:show="embed" xlink:actuate="onLoad"/></draw:frame></text:p>
      <text:h text:style-name="Heading_20_1" text:outline-level="1"><text:bookmark text:name="support:wlan:eduroam_win8"/><text:bookmark-start text:name="__RefHeading___eduroam_unter_windows_1"/><text:bookmark-start text:name="eduroam_unter_windows"/>eduroam unter Windows<text:bookmark-end text:name="__RefHeading___eduroam_unter_windows_1"/><text:bookmark-end text:name="eduroam_unter_windows"/></text:h>
      <text:p text:style-name="Text_20_body">Im Folgenden wird erklärt, wie Du Dein Windows Notebook mit dem WPA2 verschlüsselten Netzwerk eduroam verbinden kannst. </text:p>
      <text:h text:style-name="Heading_20_2" text:outline-level="2"><text:bookmark-start text:name="__RefHeading___voraussetzungen_2"/><text:bookmark-start text:name="voraussetzungen"/>Voraussetzungen<text:bookmark-end text:name="__RefHeading___voraussetzungen_2"/><text:bookmark-end text:name="voraussetzungen"/></text:h>
      <text:p text:style-name="Text_20_body">Gehe sicher, dass dein Netzwerkadapter automatisch eine IP bezieht und keine feste IP eingestellt ist. Das kannst du unter <text:line-break/>Systemsteuerung→ Netzwerk- und Freigabecenter→ Adaptereinstellungen→ Drahtlosnetzwerkadapter: Eigenschaften→ TCP/IPv4 einstellen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Zum Anmelden werden deine <text:span text:style-name="Strong_20_Emphasis">Studentische E-Mail-Adresse</text:span> (vorname.nachname@stud.uni-goettingen.de bzw. v.nachname@stud.uni-goettingen.de) und dein Passwort benötigt.</text:p><text:p text:style-name="Text_20_body">Für den Fall, dass <text:span text:style-name="Strong_20_Emphasis">User von anderen Universitäten</text:span> eduroam nutzen wollen, müssen diese ihren Account, z.B. mit @uni-kassel.de, @uni-hannover.de, @leuphana.de, @uni-freiburg.de, @uni-regensburg.de, @abdn.ac.uk usw. eingeben.</text:p></table:table-cell></table:table-row></table:table></draw:text-box></draw:frame></text:p>
      <text:h text:style-name="Heading_20_2" text:outline-level="2"><text:bookmark-start text:name="__RefHeading___eine_verbindung_mit_eduroam_herstellen_3"/><text:bookmark-start text:name="eine_verbindung_mit_eduroam_herstellen"/>Eine Verbindung mit eduroam herstellen<text:bookmark-end text:name="__RefHeading___eine_verbindung_mit_eduroam_herstellen_3"/><text:bookmark-end text:name="eine_verbindung_mit_eduroam_herstellen"/></text:h>
      <text:h text:style-name="Heading_20_3" text:outline-level="3"><text:bookmark-start text:name="__RefHeading___schnelleinrichtung_per_tool_4"/><text:bookmark-start text:name="schnelleinrichtung_per_tool"/>Schnelleinrichtung per Tool<text:bookmark-end text:name="__RefHeading___schnelleinrichtung_per_tool_4"/><text:bookmark-end text:name="schnelleinrichtung_per_tool"/></text:h>
      <text:p text:style-name="Text_20_body">Lade dir die <text:a xlink:type="simple" xlink:href="https://cat.eduroam.de/?idp=55&amp;profile=42" text:style-name="Internet_20_link" text:visited-style-name="Visited_20_Internet_20_Link">passende Datei für deine Windows Version</text:a> herunter und speichere sie auf Deinem Rechner oder einem USB Stick. Anschließend startest Du das Tool mit einem Doppelklick auf die heruntergeladene Datei. Das Installationsprogramm startet.</text:p>
      <text:p text:style-name="Text_20_body"><draw:frame draw:style-name="media" draw:name="1" text:anchor-type="as-char" draw:z-index="1" svg:width="10.583333333333cm" svg:height="8.2057654075547cm"><draw:image xlink:href="Pictures/b888c06c9ca39eabb0e55c1b54920c8a.png" xlink:type="simple" xlink:show="embed" xlink:actuate="onLoad"/></draw:frame></text:p>
      <text:p text:style-name="Text_20_body">Anschließend wirst Du nach Deinen Benutzerdaten gefragt. Als Benutzername trägst Du Deine studentische E-Mailadresse und das Passwort Deines Accounts ein und klickst auf Installieren. </text:p>
      <text:p text:style-name="Text_20_body"><draw:frame draw:style-name="media" draw:name="2" text:anchor-type="as-char" draw:z-index="2" svg:width="10.583333333333cm" svg:height="8.2057654075547cm"><draw:image xlink:href="Pictures/f4757aef1d0fb18a6dd4a5242bf81138.png" xlink:type="simple" xlink:show="embed" xlink:actuate="onLoad"/></draw:frame></text:p>
      <text:p text:style-name="Text_20_body">Über das WLAN-Symbol in der Taskleiste kannst du dich nun mit dem Eduroam-Netzwerk verbinden. Ist das Häckchen bei Automatisch verbinden gesetzt, verbindet sich dein Gerät automatisch, sobald eduoram emfangen wird.</text:p>
      <text:h text:style-name="Heading_20_3" text:outline-level="3"><text:bookmark-start text:name="__RefHeading___manuelle_einrichtung_unter_windows_8_und_windows_10_5"/><text:bookmark-start text:name="manuelle_einrichtung_unter_windows_8_und_windows_10"/>Manuelle Einrichtung unter Windows 8 und Windows 10<text:bookmark-end text:name="__RefHeading___manuelle_einrichtung_unter_windows_8_und_windows_10_5"/><text:bookmark-end text:name="manuelle_einrichtung_unter_windows_8_und_windows_10"/></text:h>
      <text:p text:style-name="Text_20_body">Die Anleitung und die Screenshots beschreiben die Einrichtung unter Windows 8. Unter Windows 10 sind die Schritte grundsätzlich die gleichen.</text:p>
      <text:p text:style-name="Text_20_body">1. Schalte die WLAN-Karte deines Geräts ein.</text:p>
      <text:p text:style-name="Text_20_body">Klicke mit der rechten Maustaste auf das Netzwerksymbol in der Taskleiste und öffne das <text:span text:style-name="Strong_20_Emphasis"><text:span text:style-name="Emphasis">Netzwerk- und Freigabecenter</text:span></text:span>.</text:p>
      <text:p text:style-name="Text_20_body"><draw:frame draw:style-name="media" draw:name="3" text:anchor-type="as-char" draw:z-index="3" svg:width="7.9375cm" style:rel-width="100%" svg:height="1.4029069767442cm" style:rel-height="scale"><draw:image xlink:href="Pictures/1b6cc2239b12af52dd5d7039e9b40e8c.png" xlink:type="simple" xlink:show="embed" xlink:actuate="onLoad"/></draw:frame></text:p>
      <text:p text:style-name="Text_20_body">2. Wähle <text:span text:style-name="Strong_20_Emphasis"><text:span text:style-name="Emphasis">Neue Verbindung oder neues Netzwerk einrichten</text:span></text:span>.</text:p>
      <text:p text:style-name="Text_20_body"><draw:frame draw:style-name="media" draw:name="4" text:anchor-type="as-char" draw:z-index="4" svg:width="13.229166666667cm" svg:height="9.3053927315358cm"><draw:image xlink:href="Pictures/a0085800566a54895c1d7fd8f9d320f0.png" xlink:type="simple" xlink:show="embed" xlink:actuate="onLoad"/></draw:frame></text:p>
      <text:p text:style-name="Text_20_body">3. Wähle nun <text:span text:style-name="Strong_20_Emphasis"><text:span text:style-name="Emphasis">Manuell mit einem Funknetzwerk verbinden</text:span></text:span> und klicke auf <text:span text:style-name="Emphasis">Weiter</text:span>.</text:p>
      <text:p text:style-name="Text_20_body"><draw:frame draw:style-name="media" draw:name="5" text:anchor-type="as-char" draw:z-index="5" svg:width="13.229166666667cm" svg:height="9.8165472399151cm"><draw:image xlink:href="Pictures/d14d83f88c10812e240083c8ba443a04.png" xlink:type="simple" xlink:show="embed" xlink:actuate="onLoad"/></draw:frame></text:p>
      <text:p text:style-name="Text_20_body">4. Trag nun die folgenden Einstellungen ein und bestätige anschließend mit <text:span text:style-name="Emphasis">Weiter</text:span>.</text:p>
      <text:list text:style-name="List_20_1" text:continue-numbering="false">
        <text:list-item>
          <text:p text:style-name="List_20_1_Content_First"> Netzwerkname: <text:span text:style-name="Strong_20_Emphasis">eduroam</text:span></text:p>
        </text:list-item>
        <text:list-item>
          <text:p text:style-name="List_20_1_Content"> Sicherheitstyp: <text:span text:style-name="Strong_20_Emphasis">WPA2-Enterprise</text:span></text:p>
        </text:list-item>
        <text:list-item>
          <text:p text:style-name="List_20_1_Content_Last"> Verschlüsselungstyp: <text:span text:style-name="Strong_20_Emphasis">AES</text:span></text:p>
        </text:list-item>
      </text:list>
      <text:p text:style-name="Text_20_body"><draw:frame draw:style-name="media" draw:name="6" text:anchor-type="as-char" draw:z-index="6" svg:width="10.583333333333cm" svg:height="8.5674603174603cm"><draw:image xlink:href="Pictures/d03bb19d12440be5fd57eaf6a1f96bb2.png" xlink:type="simple" xlink:show="embed" xlink:actuate="onLoad"/></draw:frame></text:p>
      <text:p text:style-name="Text_20_body">5. Das Netzwerk eduroam wurde nun hinzugefügt. Wähle den Punkt <text:span text:style-name="Strong_20_Emphasis"><text:span text:style-name="Emphasis">Verbindungseinstellungen ändern</text:span></text:span>.</text:p>
      <text:p text:style-name="Text_20_body"><draw:frame draw:style-name="media" draw:name="7" text:anchor-type="as-char" draw:z-index="7" svg:width="10.583333333333cm" svg:height="8.5674603174603cm"><draw:image xlink:href="Pictures/2870143c0e013cca54277716f8c9423a.png" xlink:type="simple" xlink:show="embed" xlink:actuate="onLoad"/></draw:frame></text:p>
      <text:p text:style-name="Text_20_body">6. Es öffent sich ein Fenster <text:span text:style-name="Strong_20_Emphasis"><text:span text:style-name="Emphasis">Eigenschaften für Drahtlosnetzwerk eduroam</text:span></text:span>.</text:p>
      <text:p text:style-name="Text_20_body">Klicke auf den Reiter <text:span text:style-name="Strong_20_Emphasis"><text:span text:style-name="Emphasis">Sicherheit</text:span></text:span> und wähle dort als <text:span text:style-name="Emphasis">Netzwerkauthentifizierungsmethode</text:span> <text:span text:style-name="Strong_20_Emphasis"><text:span text:style-name="Emphasis">Geschütztes EAP (PEAP)</text:span></text:span> und klick dann auf die Schaltfläche <text:span text:style-name="Strong_20_Emphasis"><text:span text:style-name="Emphasis">Einstellungen</text:span></text:span>.</text:p>
      <text:p text:style-name="Text_20_body"><draw:frame draw:style-name="media" draw:name="8" text:anchor-type="as-char" draw:z-index="8" svg:width="7.9375cm" style:rel-width="100%" svg:height="10.324871465296cm" style:rel-height="scale"><draw:image xlink:href="Pictures/3a273630b1fc3b8fe6c5c52319811b09.png" xlink:type="simple" xlink:show="embed" xlink:actuate="onLoad"/></draw:frame></text:p>
      <text:p text:style-name="Text_20_body">7. Es öffnet sich ein weiteres Fenster <text:span text:style-name="Strong_20_Emphasis"><text:span text:style-name="Emphasis">Eigenschaften für geschütztes EAP</text:span></text:span>.</text:p>
      <text:p text:style-name="Text_20_body"><text:span text:style-name="Strong_20_Emphasis">Setze</text:span> ein Häkchen bei <text:span text:style-name="Strong_20_Emphasis"><text:span text:style-name="Emphasis">Identität des Servers mittels Zertifikatsprüfung überprüfen</text:span></text:span>  und bei <text:span text:style-name="Strong_20_Emphasis">Verbindung mit folgenden Servern herstellen</text:span>. Trage im Textfeld darunter <text:span text:style-name="Strong_20_Emphasis">radius1-edu\.gwdg\.de</text:span> ein. <text:span text:style-name="Strong_20_Emphasis">Entferne</text:span> das Häkchen bei <text:span text:style-name="Strong_20_Emphasis"><text:span text:style-name="Emphasis">Schnelle Wiederherstellung der Verbindung aktivieren</text:span></text:span>.  </text:p>
      <text:p text:style-name="Text_20_body">Setze in der Liste der <text:span text:style-name="Emphasis"><text:span text:style-name="Strong_20_Emphasis">vertrauenswürdigen Stammzertifizierungsstellen</text:span></text:span>  ein Häkchen bei <text:span text:style-name="Strong_20_Emphasis"><text:span text:style-name="Emphasis">Deutsche Telekom Root CA 2</text:span></text:span>. Taucht dieser Eintrag nicht in der Liste auf, stelle bitte zunächst sicher, dass die aktuellen Windows-Updates, insbesondere die Stammzertifikatsupdates installiert sind. Alternativ kannst du das Zertifikat unter <text:a xlink:type="simple" xlink:href="http://ca.gwdg.de/" text:style-name="Internet_20_link" text:visited-style-name="Visited_20_Internet_20_Link">http://ca.gwdg.de/</text:a> mit einem Klick auf den Link <text:span text:style-name="Emphasis">Importieren Sie das Wurzelzertifikat „Deutsche Telekom Root CA2“ unter der unsere Stamm-Zertifizierungsstelle (DFN-PCA) registriert ist.</text:span> installieren. Dies funktioniert nur, wenn du anderweitig mit dem Internet verbunden bist.</text:p>
      <text:p text:style-name="Text_20_body">Als Authentifizierungsmethode wähle <text:span text:style-name="Strong_20_Emphasis"><text:span text:style-name="Emphasis">Gesichertes Kennwort (EAP-MSCHAP v2)</text:span></text:span>. Klicke auf die Schaltfläche <text:span text:style-name="Strong_20_Emphasis"><text:span text:style-name="Emphasis">Konfigurieren</text:span></text:span> direkt daneben.</text:p>
      <text:p text:style-name="Text_20_body">Wähle die Option Identitätsschutz aktivieren und trage im folgenden Textfeld <text:span text:style-name="Strong_20_Emphasis">anonymous</text:span> ein.</text:p>
      <text:p text:style-name="Text_20_body"><draw:frame draw:style-name="media" draw:name="9" text:anchor-type="as-char" draw:z-index="9" svg:width="7.9375cm" style:rel-width="100%" svg:height="11.632193094629cm" style:rel-height="scale"><draw:image xlink:href="Pictures/bb6473c694107aceb4ef380086569d14.png" xlink:type="simple" xlink:show="embed" xlink:actuate="onLoad"/></draw:frame></text:p>
      <text:p text:style-name="Text_20_body">8. <text:span text:style-name="Strong_20_Emphasis">Entferne</text:span> das Häkchen bei <text:span text:style-name="Emphasis"><text:span text:style-name="Strong_20_Emphasis">Automatisch eigenen Windows-Anmeldenamen und Kennwort verwenden</text:span></text:span> und bestätige mit Klick auf <text:span text:style-name="Emphasis">OK</text:span>.</text:p>
      <text:p text:style-name="Text_20_body">Schließe auch das Fenster <text:span text:style-name="Strong_20_Emphasis"><text:span text:style-name="Emphasis">Eigenschaften für geschütztes EAP</text:span></text:span> mit einem Klick auf <text:span text:style-name="Emphasis">OK</text:span></text:p>
      <text:p text:style-name="Text_20_body"><draw:frame draw:style-name="media" draw:name="10" text:anchor-type="as-char" draw:z-index="10" svg:width="7.9375cm" style:rel-width="100%" svg:height="4.7203073089701cm" style:rel-height="scale"><draw:image xlink:href="Pictures/51875571297e1f3ff8866ee1cae30504.png" xlink:type="simple" xlink:show="embed" xlink:actuate="onLoad"/></draw:frame></text:p>
      <text:p text:style-name="Text_20_body">9. Zurück im Fenster <text:span text:style-name="Emphasis"><text:span text:style-name="Strong_20_Emphasis">Eigenschaften für Drahtlosnetzwerk eduroam</text:span></text:span>, klicke auf <text:span text:style-name="Emphasis"><text:span text:style-name="Strong_20_Emphasis">Erweiterte Einstellungen</text:span></text:span> und setzen dort ein Häkchen bei <text:span text:style-name="Emphasis"><text:span text:style-name="Strong_20_Emphasis">Authentifizierungsmodus angeben</text:span></text:span>: <text:span text:style-name="Strong_20_Emphasis"><text:span text:style-name="Emphasis">Benutzerauthentifizierung</text:span></text:span>.</text:p>
      <text:p text:style-name="Text_20_body"><draw:frame draw:style-name="media" draw:name="11" text:anchor-type="as-char" draw:z-index="11" svg:width="7.9375cm" style:rel-width="100%" svg:height="10.324871465296cm" style:rel-height="scale"><draw:image xlink:href="Pictures/effca8b57462ae047cbc2196b428ac8a.png" xlink:type="simple" xlink:show="embed" xlink:actuate="onLoad"/></draw:frame></text:p>
      <text:p text:style-name="Text_20_body"><draw:frame draw:style-name="media" draw:name="12" text:anchor-type="as-char" draw:z-index="12" svg:width="7.9375cm" style:rel-width="100%" svg:height="10.324871465296cm" style:rel-height="scale"><draw:image xlink:href="Pictures/6516d2ee5a77e9614ac0c0f9a898fc2a.png" xlink:type="simple" xlink:show="embed" xlink:actuate="onLoad"/></draw:frame></text:p>
      <text:p text:style-name="Text_20_body">Klicke auf <text:span text:style-name="Emphasis"><text:span text:style-name="Strong_20_Emphasis">Anmeldeinformationen speichern</text:span></text:span> und trage dort deine studentische Mailadresse (vorname.nachname@stud.uni-goettingen.de) und das zugehörige Passwort ein.<text:line-break/>
Bestätige deine Eingabe mit einem Klick auf <text:span text:style-name="Emphasis">OK</text:span>.</text:p>
      <text:p text:style-name="Text_20_body"><draw:frame draw:style-name="media" draw:name="13" text:anchor-type="as-char" draw:z-index="13" svg:width="7.9375cm" style:rel-width="100%" svg:height="5.496583143508cm" style:rel-height="scale"><draw:image xlink:href="Pictures/dbe49d8553dc7de867738991ab7244af.png" xlink:type="simple" xlink:show="embed" xlink:actuate="onLoad"/></draw:frame></text:p>
      <text:p text:style-name="Text_20_body">10. Die Konfiguration des Zugangs ist nun abgeschlossen. Schließe sämtliche Fenster mit einem Klick auf <text:span text:style-name="Emphasis">OK</text:span> beziehungsweise <text:span text:style-name="Emphasis">Schließen</text:span>.</text:p>
      <text:p text:style-name="Text_20_body">Über das WLAN-Symbol in der Taskleiste kannst du dich nun mit dem Eduroam-Netzwerk verbinden.</text:p>
      <text:p text:style-name="Text_20_body"><draw:frame draw:style-name="media" draw:name="14" text:anchor-type="as-char" draw:z-index="14" svg:width="15.875cm" svg:height="8.9253294289898cm"><draw:image xlink:href="Pictures/ab0647fb07f52b25730a4b430a48a778.png" xlink:type="simple" xlink:show="embed" xlink:actuate="onLoad"/></draw:frame></text:p>
      <text:h text:style-name="Heading_20_2" text:outline-level="2"><text:bookmark-start text:name="__RefHeading___die_konfiguration_fuer_eduroam_loschen_6"/><text:bookmark-start text:name="die_konfiguration_fuer_eduroam_loschen"/>Die Konfiguration für eduroam löschen<text:bookmark-end text:name="__RefHeading___die_konfiguration_fuer_eduroam_loschen_6"/><text:bookmark-end text:name="die_konfiguration_fuer_eduroam_loschen"/></text:h>
      <text:p text:style-name="Text_20_body">Um eine alte Konifiguration für eduroam zu löschen, klicke mit linken Maustaste auf das Netzwerksymbol in der Taskleiste und dann mit der rechten Maustaste auf <text:span text:style-name="Strong_20_Emphasis">eduroam</text:span>. Hier klickst du auf den Eintrag <text:span text:style-name="Strong_20_Emphasis"><text:span text:style-name="Emphasis">Dieses Netzwerk nicht speichern</text:span></text:span>. Anschließend kannst du eduroam neu einrichten.</text:p>
      <text:p text:style-name="Text_20_body"><draw:frame draw:style-name="media" draw:name="15" text:anchor-type="as-char" draw:z-index="15" svg:width="15.875cm" svg:height="8.9253294289898cm"><draw:image xlink:href="Pictures/1b0cbc093dba74b8080fa3a6dd428a33.png" xlink:type="simple" xlink:show="embed" xlink:actuate="onLoad"/></draw:frame></text:p>
      <text:p text:style-name="Text_20_body"><text:a xlink:type="simple" xlink:href="tag&amp;#62;WLAN wireless funknetz GWDG eduroam windows &amp;#34;windows 8&amp;#34; &amp;#34;windows 8.1&amp;#34;" text:style-name="Internet_20_link" text:visited-style-name="Visited_20_Internet_20_Link">tag&gt;WLAN wireless funknetz GWDG eduroam windows "windows 8" "windows 8.1"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10::45:55</meta:creation-date>
    <dc:creator>Generated</dc:creator>
    <dc:date>2026-08-29T10::45:55</dc:date>
    <dc:language>en-US</dc:language>
    <meta:editing-cycles>1</meta:editing-cycles>
    <meta:editing-duration>PT0S</meta:editing-duration>
    <dc:title>support:wlan:eduroam_win8</dc:title>
  </office:meta>
</office:document-meta>
</file>