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1c0996be6d60929e16b21cca9e3b7038.png"/>
  <manifest:file-entry manifest:media-type="image/png" manifest:full-path="Pictures/bdeb817703f70b9ce4d5de6ed3b68da3.png"/>
  <manifest:file-entry manifest:media-type="image/png" manifest:full-path="Pictures/92fcac4b1ab40ef106697b2064a1e9da.png"/>
  <manifest:file-entry manifest:media-type="image/png" manifest:full-path="Pictures/ce3e4650410c926bc652a0e062f6f4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mac_os_x"/><text:bookmark-start text:name="__RefHeading___eduroam_unter_macos_1"/><text:bookmark-start text:name="eduroam_unter_macos"/>eduroam unter macOS<text:bookmark-end text:name="__RefHeading___eduroam_unter_macos_1"/><text:bookmark-end text:name="eduroam_unter_macos"/></text:h>
      <text:p text:style-name="Text_20_body">Im Folgenden wird erklärt, wie Du Dein MacBook mit dem WPA2 verschlüsselten Netzwerk eduroam verbinden kannst. </text:p>
      <text:h text:style-name="Heading_20_3" text:outline-level="3"><text:bookmark-start text:name="__RefHeading___allgemeine_informationen_2"/><text:bookmark-start text:name="allgemeine_informationen"/>Allgemeine Informationen<text:bookmark-end text:name="__RefHeading___allgemeine_informationen_2"/><text:bookmark-end text:name="allgemeine_informationen"/></text:h>
      <text:p text:style-name="Text_20_body">Eduroam ist ein weltweiter Internet-Zugangsdienst für Bildungs- und Forschungseinrichtungen und deren Mitarbeiter und Studenten. Über eduroam kann <text:a xlink:type="simple" xlink:href="http://www.eduroam.org/index.php?p=where" text:style-name="Internet_20_link" text:visited-style-name="Visited_20_Internet_20_Link">an vielen Einrichtungen weltweit</text:a> eine Internetverbindung mit dem Göttinger Universitätsaccount hergestellt werden.
Auf der anderen Seite können sich auch die Mitglieder anderer teilnehmender Einrichtungen mit dem in Göttingen ausgestrahleten eduroam verbinden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Bei der Einrichtung der Verbindung bitte beachten: Der <text:span text:style-name="Strong_20_Emphasis">“Benutzername”</text:span> ist eure <text:span text:style-name="Strong_20_Emphasis">studentische Email-Adresse</text:span>! Also bspw. test.test@stud.uni-goettingen.de </text:p></table:table-cell></table:table-row></table:table></draw:text-box></draw:frame></text:p>
      <text:h text:style-name="Heading_20_3" text:outline-level="3"><text:bookmark-start text:name="__RefHeading___macos_12_montereymindestvorraussetzung_fuer_eduroam_3"/><text:bookmark-start text:name="macos_12_montereymindestvorraussetzung_fuer_eduroam"/>macOS 12 (Monterey): Mindestvorraussetzung für eduroam<text:bookmark-end text:name="__RefHeading___macos_12_montereymindestvorraussetzung_fuer_eduroam_3"/><text:bookmark-end text:name="macos_12_montereymindestvorraussetzung_fuer_eduroam"/></text:h>
      <text:p text:style-name="Text_20_body"><text:span text:style-name="Plugin_Wrap_Span_Emphasised">Seit kurzem werden ältere Sicherheitsprotokolle nicht mehr unterstütz. Um eine erfolgreiche Verbindung mit eduroam aufzubauen, wird <text:span text:style-name="underline">mindestens</text:span> macOS Version 12 (Monterey) benötigt</text:span></text:p>
      <text:p text:style-name="Text_20_body">Eine Anleitung zum einrichten unter Monterey findet sich hier: <text:a xlink:type="simple" xlink:href="https://wiki.student.uni-goettingen.de/support/wlan/eduroam_mac_os_x/macos_ab_10.13_-_high_sierra" text:style-name="Internet_20_link" text:visited-style-name="Visited_20_Internet_20_Link">Eduroam auf MacOS ab 10.13 High Sierra</text:a>.</text:p>
      <text:h text:style-name="Heading_20_3" text:outline-level="3"><text:bookmark-start text:name="__RefHeading___macos_13_venturadarstellungsabweichung_der_systemsteuerung_zu_alteren_macos_betriebssystemen_4"/><text:bookmark-start text:name="macos_13_venturadarstellungsabweichung_der_systemsteuerung_zu_alteren_macos_betriebssystemen"/>macOS 13 (Ventura): Darstellungsabweichung der Systemsteuerung zu älteren macOS Betriebssystemen<text:bookmark-end text:name="__RefHeading___macos_13_venturadarstellungsabweichung_der_systemsteuerung_zu_alteren_macos_betriebssystemen_4"/><text:bookmark-end text:name="macos_13_venturadarstellungsabweichung_der_systemsteuerung_zu_alteren_macos_betriebssystemen"/></text:h>
      <text:p text:style-name="Text_20_body">Solltest du macOS 13 (Ventura) auf deinem Rechner installiert haben, so weicht die grafische Darstellung ab, im Vergleich zu vorherigen macOS Versionen. </text:p>
      <text:p text:style-name="Text_20_body">Eine Anleitung zur Einrichtung unter Ventura findet sich hier: <text:a xlink:type="simple" xlink:href="https://wiki.student.uni-goettingen.de/support/wlan/eduroam_mac_os_x/macos_ab_13_-_ventura" text:style-name="Internet_20_link" text:visited-style-name="Visited_20_Internet_20_Link">Eduroam auf Mac ab MacOS 13 (Ventura)</text:a>.</text:p>
      <text:h text:style-name="Heading_20_3" text:outline-level="3"><text:bookmark-start text:name="__RefHeading___installation_des_eduroam_profils_mit_dem_guestoncampus_netz_5"/><text:bookmark-start text:name="installation_des_eduroam_profils_mit_dem_guestoncampus_netz"/>Installation des eduroam Profils mit dem GuestOnCampus Netz<text:bookmark-end text:name="__RefHeading___installation_des_eduroam_profils_mit_dem_guestoncampus_netz_5"/><text:bookmark-end text:name="installation_des_eduroam_profils_mit_dem_guestoncampus_netz"/></text:h>
      <text:p text:style-name="Text_20_body">Falls eine Netzwerkverbindung zum runterladen des CA-Tool benötigt wird, kann das <text:span text:style-name="Strong_20_Emphasis">GuestOnCampus</text:span> Netz and der Universität genutzt werden.</text:p>
      <text:p text:style-name="Text_20_body"><draw:frame draw:style-name="media" draw:name="1" text:anchor-type="as-char" draw:z-index="1" svg:width="7.9375cm" style:rel-width="100%" svg:height="7.7936178247734cm" style:rel-height="scale"><draw:image xlink:href="Pictures/1c0996be6d60929e16b21cca9e3b7038.png" xlink:type="simple" xlink:show="embed" xlink:actuate="onLoad"/></draw:frame> <draw:frame draw:style-name="media" draw:name="2" text:anchor-type="as-char" draw:z-index="2" svg:width="7.9375cm" style:rel-width="100%" svg:height="7.8758095854922cm" style:rel-height="scale"><draw:image xlink:href="Pictures/bdeb817703f70b9ce4d5de6ed3b68da3.png" xlink:type="simple" xlink:show="embed" xlink:actuate="onLoad"/></draw:frame><text:line-break/></text:p>
      <text:p text:style-name="Text_20_body">Nach dem Verbinden mit dem WLAN “GuestOnCampus” öffnet sich eine Anmeldeseite (falls das nicht automatisch passiert, öffnen Sie Ihren Internetbrowser und geben die Adresse <text:span text:style-name="Strong_20_Emphasis">wlan.gwdg.de</text:span> in die Adresszeile Ihres Browsers ein). Dort tragen Sie als Zugangskennung Ihre <text:span text:style-name="Strong_20_Emphasis">studentische E-Mail-Adresse</text:span> (…@stud.uni-goettingen.de) und das dazugehörige Passwort (ecampus-Passwort) ein. Klicken Sie auf “Accept Policy &amp; Login”. Wenn Ihre Zugangsdaten richtig eingegeben wurden, sollten Sie anschließend mit dem Internet verbunden sein. <text:span text:style-name="Plugin_Wrap_Span_Emphasised">Achtung: Das Gäste-WLAN ist nicht verschlüsselt.</text:span></text:p>
      <text:p text:style-name="Text_20_body"><draw:frame draw:style-name="media" draw:name="3" text:anchor-type="as-char" draw:z-index="3" svg:width="15.875cm" svg:height="10.091085271318cm"><draw:image xlink:href="Pictures/92fcac4b1ab40ef106697b2064a1e9da.png" xlink:type="simple" xlink:show="embed" xlink:actuate="onLoad"/></draw:frame>  <draw:frame draw:style-name="media" draw:name="4" text:anchor-type="as-char" draw:z-index="4" svg:width="15.875cm" svg:height="10.823863636364cm"><draw:image xlink:href="Pictures/ce3e4650410c926bc652a0e062f6f42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43:48</meta:creation-date>
    <dc:creator>Generated</dc:creator>
    <dc:date>2026-08-17T18::43:48</dc:date>
    <dc:language>en-US</dc:language>
    <meta:editing-cycles>1</meta:editing-cycles>
    <meta:editing-duration>PT0S</meta:editing-duration>
    <dc:title>support:wlan:eduroam_mac_os_x</dc:title>
  </office:meta>
</office:document-meta>
</file>