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622587c4a2ab544696bdbdd88f325d.png"/>
  <manifest:file-entry manifest:media-type="image/png" manifest:full-path="Pictures/cef094aaff9e02f70185033444dff963.png"/>
  <manifest:file-entry manifest:media-type="image/png" manifest:full-path="Pictures/e288c40b4560550df8477cd1d67e318e.png"/>
  <manifest:file-entry manifest:media-type="image/png" manifest:full-path="Pictures/a7d939cab21fc4f87f12ab4525d861a7.png"/>
  <manifest:file-entry manifest:media-type="image/png" manifest:full-path="Pictures/d6c9a38dc6b5a5f0acae6631237670c9.png"/>
  <manifest:file-entry manifest:media-type="image/png" manifest:full-path="Pictures/3959f68793791a28d524db38c28db3ec.png"/>
  <manifest:file-entry manifest:media-type="image/png" manifest:full-path="Pictures/0409e22a9f910be858c9a7fdce4fce91.png"/>
  <manifest:file-entry manifest:media-type="image/png" manifest:full-path="Pictures/1c12cb0b694b6591dccc18b6b835826f.png"/>
  <manifest:file-entry manifest:media-type="image/png" manifest:full-path="Pictures/c0625fd374b48a82be7193cfeef885ee.png"/>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pport:start"/><text:bookmark-start text:name="__RefHeading___wir_sind_studit_euer_servicepartner_fuer_it-fragen_an_der_uni_1"/><text:bookmark-start text:name="wir_sind_studit_euer_servicepartner_fuer_it-fragen_an_der_uni"/>Wir sind studIT – Euer Servicepartner für IT-Fragen an der Uni<text:bookmark-end text:name="__RefHeading___wir_sind_studit_euer_servicepartner_fuer_it-fragen_an_der_uni_1"/><text:bookmark-end text:name="wir_sind_studit_euer_servicepartner_fuer_it-fragen_an_der_uni"/></text:h>
      <text:p text:style-name="Text_20_body">Wir verstehen, dass Technologie das Herzstück der Zukunft ist. Deshalb bieten wir Euch IT-Services von Studierenden für Studierende an, die Euch helfen, Eure Zeit an der Uni IT-technisch erfolgreich zu gestalten.
Mit unserem Angebot geben wir Euch in Form von Beratung und Software das Rüstzeug, um Eure kreativen Ideen für Euer Studium in die Realität umzusetzen.<text:line-break/></text:p>
      <text:p text:style-name="Text_20_body">Wir stehen euch an drei Standorten über den ganzen Campus verteilt zur Seite, damit ihr die volle Vielfalt der IT nutzen könnt, um eure Ziele zu erreichen. Ob am Nordcampus, im Klinikum oder am Zentralcampus in der SUB – wir sind nicht weit entfernt.
Ihr erreicht uns nicht nur persönlich, sondern auch per Hotline (0551 39 23366) oder auch per Mail (campussupport@uni-goettingen.de). Eingeschränkt sind wir auch am Wochenende für Euch da.<text:line-break/></text:p>
      <text:p text:style-name="Text_20_body">Seit 1998 entwickelte sich unser Service von der „Internet-Hotline“ 2005 zur „studIT – IT-Service für Studierende“. Mittlerweile umfasst unser Team 25 Mitarbeitende, die Euch mit Rat und Tat zur Seite stehen.
Deshalb kommt vorbei. Wir freuen uns darauf, Euch bei Euren Fragen zu unterstützen.</text:p>
      <text:h text:style-name="Heading_20_2" text:outline-level="2"><text:bookmark-start text:name="__RefHeading___willkommen_auf_unseren_supportseiten_2"/><text:bookmark-start text:name="willkommen_auf_unseren_supportseiten"/>Willkommen auf unseren Supportseiten<text:bookmark-end text:name="__RefHeading___willkommen_auf_unseren_supportseiten_2"/><text:bookmark-end text:name="willkommen_auf_unseren_supportseiten"/></text:h>
      <text:p text:style-name="Text_20_body"><draw:a xlink:type="simple" xlink:href="https://studit.uni-goettingen.de/support/studit_support/kontakt"><draw:frame draw:style-name="media" draw:name="0" text:anchor-type="as-char" draw:z-index="0" svg:width="2.6458333333333cm" style:rel-width="100%" svg:height="2.1694131832797cm" style:rel-height="scale"><draw:image xlink:href="Pictures/9b622587c4a2ab544696bdbdd88f325d.png" xlink:type="simple" xlink:show="embed" xlink:actuate="onLoad"/></draw:frame></draw:a>Kontakt<draw:a xlink:type="simple" xlink:href="https://studit.uni-goettingen.de/support/deine_daten"><draw:frame draw:style-name="media" draw:name="1" text:anchor-type="as-char" draw:z-index="1" svg:width="2.6458333333333cm" style:rel-width="100%" svg:height="2.1659309791332cm" style:rel-height="scale"><draw:image xlink:href="Pictures/cef094aaff9e02f70185033444dff963.png" xlink:type="simple" xlink:show="embed" xlink:actuate="onLoad"/></draw:frame></draw:a> Deine Daten<draw:a xlink:type="simple" xlink:href="https://studit.uni-goettingen.de/support/email/start"><draw:frame draw:style-name="media" draw:name="2" text:anchor-type="as-char" draw:z-index="2" svg:width="2.6458333333333cm" style:rel-width="100%" svg:height="2.1701779026217cm" style:rel-height="scale"><draw:image xlink:href="Pictures/e288c40b4560550df8477cd1d67e318e.png" xlink:type="simple" xlink:show="embed" xlink:actuate="onLoad"/></draw:frame></draw:a> E-Mail<draw:a xlink:type="simple" xlink:href="https://studit.uni-goettingen.de/support/drucken"><draw:frame draw:style-name="media" draw:name="3" text:anchor-type="as-char" draw:z-index="3" svg:width="2.6458333333333cm" style:rel-width="100%" svg:height="2.1736669346195cm" style:rel-height="scale"><draw:image xlink:href="Pictures/a7d939cab21fc4f87f12ab4525d861a7.png" xlink:type="simple" xlink:show="embed" xlink:actuate="onLoad"/></draw:frame></draw:a> Drucken<draw:a xlink:type="simple" xlink:href="https://studit.uni-goettingen.de/support/wlan"><draw:frame draw:style-name="media" draw:name="4" text:anchor-type="as-char" draw:z-index="4" svg:width="2.6458333333333cm" style:rel-width="100%" svg:height="2.1694131832797cm" style:rel-height="scale"><draw:image xlink:href="Pictures/d6c9a38dc6b5a5f0acae6631237670c9.png" xlink:type="simple" xlink:show="embed" xlink:actuate="onLoad"/></draw:frame></draw:a> WLAN &amp; VPN<draw:a xlink:type="simple" xlink:href="https://studit.uni-goettingen.de/support/lsg/start"><draw:frame draw:style-name="media" draw:name="5" text:anchor-type="as-char" draw:z-index="5" svg:width="2.6458333333333cm" style:rel-width="100%" svg:height="2.1659309791332cm" style:rel-height="scale"><draw:image xlink:href="Pictures/3959f68793791a28d524db38c28db3ec.png" xlink:type="simple" xlink:show="embed" xlink:actuate="onLoad"/></draw:frame></draw:a> Raumreservierung<draw:a xlink:type="simple" xlink:href="https://studit.uni-goettingen.de/support/rechnerstandorte/start"><draw:frame draw:style-name="media" draw:name="6" text:anchor-type="as-char" draw:z-index="6" svg:width="2.6458333333333cm" style:rel-width="100%" svg:height="2.1701779026217cm" style:rel-height="scale"><draw:image xlink:href="Pictures/0409e22a9f910be858c9a7fdce4fce91.png" xlink:type="simple" xlink:show="embed" xlink:actuate="onLoad"/></draw:frame></draw:a> Standorte<draw:a xlink:type="simple" xlink:href="https://studit.uni-goettingen.de/support/weitere_services/start"><draw:frame draw:style-name="media" draw:name="7" text:anchor-type="as-char" draw:z-index="7" svg:width="2.6458333333333cm" style:rel-width="100%" svg:height="2.1694131832797cm" style:rel-height="scale"><draw:image xlink:href="Pictures/1c12cb0b694b6591dccc18b6b835826f.png" xlink:type="simple" xlink:show="embed" xlink:actuate="onLoad"/></draw:frame></draw:a> Software<draw:a xlink:type="simple" xlink:href="https://studit.uni-goettingen.de/support/ecampus/start"><draw:frame draw:style-name="media" draw:name="8" text:anchor-type="as-char" draw:z-index="8" svg:width="2.6458333333333cm" style:rel-width="100%" svg:height="2.1659309791332cm" style:rel-height="scale"><draw:image xlink:href="Pictures/c0625fd374b48a82be7193cfeef885ee.png" xlink:type="simple" xlink:show="embed" xlink:actuate="onLoad"/></draw:frame></draw:a> eCampus</text:p>
      <text:p text:style-name="Text_20_body"><draw:a xlink:type="simple" xlink:href="https://wiki.student.uni-goettingen.de/kontakt"><draw:frame draw:style-name="media" draw:name="9" text:anchor-type="as-char" draw:z-index="9" svg:width="1.5875cm" svg:height="1.5875cm"><draw:image xlink:href="Pictures/1087f2747b28c572e37f0d0544410422.png" xlink:type="simple" xlink:show="embed" xlink:actuate="onLoad"/></draw:frame></draw:a><text:line-break/>
<text:line-break/>
<text:span text:style-name="">Probleme / 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8::56:39</meta:creation-date>
    <dc:creator>Generated</dc:creator>
    <dc:date>2026-08-18T18::56:39</dc:date>
    <dc:language>en-US</dc:language>
    <meta:editing-cycles>1</meta:editing-cycles>
    <meta:editing-duration>PT0S</meta:editing-duration>
    <dc:title>support:start</dc:title>
  </office:meta>
</office:document-meta>
</file>