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f411d7659a86d5be66202b3e44ae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zotero"/><text:bookmark-start text:name="__RefHeading___zotero_1"/><text:bookmark-start text:name="zotero"/>Zotero<text:bookmark-end text:name="__RefHeading___zotero_1"/><text:bookmark-end text:name="zotero"/></text:h>
      <text:p text:style-name="Text_20_body">Zotero ist eine kostenlose Open-Source-Software zur Verwaltung von Literatur und wissenschaftlichen Quellen. Zotero lässt sich in gängige Webbrowser und Textverarbeitungsprogramme integrieren und erleichtert so das Erstellen von Literaturverzeichnissen in verschiedenen Zitationsstilen.</text:p>
      <text:p text:style-name="Text_20_body">Nach dem Auslaufen der Citavi-Campuslizenz ist Zotero die von der SUB empfohlende Alternative zur Literaturverwaltung.</text:p>
      <text:p text:style-name="Text_20_body">Auf den Seiten der SUB finden sich mehr <text:a xlink:type="simple" xlink:href="https://www.sub.uni-goettingen.de/lernen/kurse-und-lernangebote/literaturverwaltung" text:style-name="Internet_20_link" text:visited-style-name="Visited_20_Internet_20_Link">Informationen zur Arbeit mit Zotero</text:a>  sowie <text:a xlink:type="simple" xlink:href="https://www.sub.uni-goettingen.de/lernen/kurse-und-lernangebote/umstieg-von-citavi-auf-zotero" text:style-name="Internet_20_link" text:visited-style-name="Visited_20_Internet_20_Link">Hinweise zum Umstieg von Citavi</text:a>.</text:p>
      <text:h text:style-name="Heading_20_2" text:outline-level="2"><text:bookmark-start text:name="__RefHeading___synchronisierung_2"/><text:bookmark-start text:name="synchronisierung"/>Synchronisierung<text:bookmark-end text:name="__RefHeading___synchronisierung_2"/><text:bookmark-end text:name="synchronisierung"/></text:h>
      <text:p text:style-name="Text_20_body">Um die Zotero-Bibliothek zwischen mehreren Geräten zu synchronisieren, kann <text:a xlink:type="simple" xlink:href="https://www.zotero.org/support/sync" text:style-name="Internet_20_link" text:visited-style-name="Visited_20_Internet_20_Link">Zotero Sync</text:a> benutzt werden. Dafür wird ein Account bei zotero.org benötigt.</text:p>
      <text:p text:style-name="Text_20_body">Die Desktop-Anwendung kann unter <text:span text:style-name="Emphasis">Bearbeiten</text:span> → <text:span text:style-name="Emphasis">Einstellungen</text:span> mit diesem Zotero-Web-Account verknüpft werden.</text:p>
      <text:h text:style-name="Heading_20_3" text:outline-level="3"><text:bookmark-start text:name="__RefHeading___synchronisieren_von_dateianhangen_mit_der_gwdg_owncloud_3"/><text:bookmark-start text:name="synchronisieren_von_dateianhangen_mit_der_gwdg_owncloud"/>Synchronisieren von Dateianhängen mit der GWDG ownCloud<text:bookmark-end text:name="__RefHeading___synchronisieren_von_dateianhangen_mit_der_gwdg_owncloud_3"/><text:bookmark-end text:name="synchronisieren_von_dateianhangen_mit_der_gwdg_owncloud"/></text:h>
      <text:p text:style-name="Text_20_body">Zotero-Web-Accounts bekommen in der kostenlosen Variante aktuell 300 MB Speicherplatz. Während diese Menge zum Synchronisieren der reinen Literaturangaben i.d.R. ausreicht, kann der Speicherplatz allerdings schnell vollaufen, sobald auch Dateianhänge (typischerweise PDFs) synchronisiert werden.</text:p>
      <text:p text:style-name="Text_20_body">In diesem Fall kann ein eigener Cloud-Speicher, der das WebDAV-Protokoll beherrscht, zum Synchronisieren der Dateianhänge eingebunden werden. Studierende der Universität Göttingen können dafür die <text:a xlink:type="simple" xlink:href="https://owncloud.gwdg.de/" text:style-name="Internet_20_link" text:visited-style-name="Visited_20_Internet_20_Link">ownCloud der GWDG</text:a> benutzen.</text:p>
      <text:p text:style-name="Text_20_body">Um die ownCloud als Synchronisierungsoption zu einzurichten, musst du unter <text:span text:style-name="Emphasis">Bearbeiten</text:span> → <text:span text:style-name="Emphasis">Einstellungen</text:span> → <text:span text:style-name="Emphasis">Sync</text:span> folgendes eintragen:</text:p>
      <text:list text:style-name="List_20_1" text:continue-numbering="false">
        <text:list-item>
          <text:p text:style-name="List_20_1_Content_First"> Setze den Haken bei <text:span text:style-name="Emphasis">Dateianhänge in Meine Bibliothek synchronisieren mit</text:span> und wähle <text:span text:style-name="Emphasis">WebDAV</text:span></text:p>
        </text:list-item>
        <text:list-item>
          <text:p text:style-name="List_20_1_Content"> Trage als URL <text:span text:style-name="Source_20_Text">owncloud.gwdg.de/remote.php/nonshib-webdav</text:span> ein</text:p>
        </text:list-item>
        <text:list-item>
          <text:p text:style-name="List_20_1_Content"> Der Benutzername entspricht deiner studentischen E-Mail-Adresse</text:p>
        </text:list-item>
        <text:list-item>
          <text:p text:style-name="List_20_1_Content_Last"> Das Passwort entspricht deinem eCampus-Passwort</text:p>
        </text:list-item>
      </text:list>
      <text:p text:style-name="Text_20_body"><draw:frame draw:style-name="mediacenter" draw:name="0" text:anchor-type="paragraph" draw:z-index="0" svg:width="15.875cm" svg:height="13.753094059406cm"><draw:image xlink:href="Pictures/12f411d7659a86d5be66202b3e44ae4b.png" xlink:type="simple" xlink:show="embed" xlink:actuate="onLoad"/></draw:frame></text:p>
      <text:p text:style-name="Text_20_body">Zotero legt nun einen <text:span text:style-name="Source_20_Text">zotero/</text:span>-Ordner auf der Hauptebene deiner ownCloud an und benutzt diesen zum Synchronisieren der Datei-Anhä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2::54:18</meta:creation-date>
    <dc:creator>Generated</dc:creator>
    <dc:date>2026-08-17T02::54:18</dc:date>
    <dc:language>en-US</dc:language>
    <meta:editing-cycles>1</meta:editing-cycles>
    <meta:editing-duration>PT0S</meta:editing-duration>
    <dc:title>support:software:zotero</dc:title>
  </office:meta>
</office:document-meta>
</file>