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996789cc8e94a80fdbd407f97d10ae.png"/>
  <manifest:file-entry manifest:media-type="image/png" manifest:full-path="Pictures/c326b1b0c38eea74a1b2f92fb18577db.png"/>
  <manifest:file-entry manifest:media-type="image/png" manifest:full-path="Pictures/15af9fa2652c0bcd04bc637127787738.png"/>
  <manifest:file-entry manifest:media-type="image/png" manifest:full-path="Pictures/b9f11dfca0445330b5888f6421b0065f.png"/>
  <manifest:file-entry manifest:media-type="image/png" manifest:full-path="Pictures/94a83133791269d0bd34744357641d80.png"/>
  <manifest:file-entry manifest:media-type="image/png" manifest:full-path="Pictures/56a44ef78ca38c1a617d6929a312c0f4.png"/>
  <manifest:file-entry manifest:media-type="image/png" manifest:full-path="Pictures/c9d20f5f2cfb8b42ed04359d3c7cfcdf.png"/>
  <manifest:file-entry manifest:media-type="image/png" manifest:full-path="Pictures/058ddd7e4dc53a120a170eff009384ac.png"/>
  <manifest:file-entry manifest:media-type="image/png" manifest:full-path="Pictures/ba55f9172bf3622d92a44d4a97080a9c.png"/>
  <manifest:file-entry manifest:media-type="image/png" manifest:full-path="Pictures/f589f01cf101f86c15b23481cbd6bf96.png"/>
  <manifest:file-entry manifest:media-type="image/png" manifest:full-path="Pictures/f709229230d1587c88907e7c8e394528.png"/>
  <manifest:file-entry manifest:media-type="image/png" manifest:full-path="Pictures/5610a9b6812020c0a1f3be99aee94135.png"/>
  <manifest:file-entry manifest:media-type="image/png" manifest:full-path="Pictures/a0ec81e1e2be1bd7240f9b8ea7c1b449.png"/>
  <manifest:file-entry manifest:media-type="image/png" manifest:full-path="Pictures/f0a6ff16860d69ac8e283a0827343358.png"/>
  <manifest:file-entry manifest:media-type="image/png" manifest:full-path="Pictures/bdc4447ed88e8b712f71d394a744a556.png"/>
  <manifest:file-entry manifest:media-type="image/png" manifest:full-path="Pictures/d1d0f6b0027c7de1724724a7842c439d.png"/>
  <manifest:file-entry manifest:media-type="image/png" manifest:full-path="Pictures/feade11dab7729939af7df3be19478c0.png"/>
  <manifest:file-entry manifest:media-type="image/png" manifest:full-path="Pictures/e671d323bbb48d221b4d589b91531d11.png"/>
  <manifest:file-entry manifest:media-type="image/png" manifest:full-path="Pictures/eb2352c152fb48edf6c19a5ca9ab7b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sas"/><text:bookmark-start text:name="__RefHeading___sas_installation_1"/><text:bookmark-start text:name="sas_installation"/>SAS Installation<text:bookmark-end text:name="__RefHeading___sas_installation_1"/><text:bookmark-end text:name="sas_installation"/></text:h>
      <text:p text:style-name="Text_20_body">Diese Anleitung dient dazu SAS auf dem eigenen Rechner zu installieren. Die entsprechende Lizenz ist auf ein Jahr begrenzt und muss dann durch eine neue Lizenz ersetzt werden. Schreib uns dazu eine Mail über das <text:a xlink:type="simple" xlink:href="https://studit.uni-goettingen.de/support/studit_support/kontakt" text:style-name="Internet_20_link" text:visited-style-name="Visited_20_Internet_20_Link">Kontaktformular</text:a> mit Angaben zu deinem Betriebssystem.</text:p>
      <text:h text:style-name="Heading_20_1" text:outline-level="1"><text:bookmark-start text:name="__RefHeading___vorbereitung_2"/><text:bookmark-start text:name="vorbereitung"/>Vorbereitung<text:bookmark-end text:name="__RefHeading___vorbereitung_2"/><text:bookmark-end text:name="vorbereitung"/></text:h>
      <text:h text:style-name="Heading_20_2" text:outline-level="2"><text:bookmark-start text:name="__RefHeading___dvd_images_im_lrc_sub_und_lrc_med_3"/><text:bookmark-start text:name="dvd_images_im_lrc_sub_und_lrc_med"/>DVD Images im LRC Sub und LRC Med<text:bookmark-end text:name="__RefHeading___dvd_images_im_lrc_sub_und_lrc_med_3"/><text:bookmark-end text:name="dvd_images_im_lrc_sub_und_lrc_med"/></text:h>
      <text:p text:style-name="Text_20_body">Die Installationsdateien und die Lizenzfiles werden von der GWDG bereitgestellt. Wir stellen die Installationsdateien für Windows auf USB Stick im <text:a xlink:type="simple" xlink:href="https://studit.uni-goettingen.de/support/studit_support/lrc_sub" text:style-name="Internet_20_link" text:visited-style-name="Visited_20_Internet_20_Link">LRC Sub</text:a> und im <text:a xlink:type="simple" xlink:href="https://studit.uni-goettingen.de/support/studit_support/lrc_med" text:style-name="Internet_20_link" text:visited-style-name="Visited_20_Internet_20_Link">LRC Med</text:a> bereit. Um die DVD Images zu kopieren, brauchst du etwa 20 GB Speicherplatz.</text:p>
      <text:p text:style-name="Text_20_body">Falls du die Installationsdateien für Linux benötigst oder du nicht nach Göttingen kommen kannst, kannst du uns <text:a xlink:type="simple" xlink:href="https://studit.uni-goettingen.de/support/studit_support/kontakt" text:style-name="Internet_20_link" text:visited-style-name="Visited_20_Internet_20_Link">per Mail kontaktieren</text:a>. In diesem Fall brauchen wir Angaben zu deinem Betriebssystem.</text:p>
      <text:p text:style-name="Text_20_body">Auf den Seiten der <text:a xlink:type="simple" xlink:href="http://www.gwdg.de/index.php?id=1497" text:style-name="Internet_20_link" text:visited-style-name="Visited_20_Internet_20_Link">GWDG</text:a> findest du weitere Hinweise zu SAS und zur Campuslizenz. Die Lizenz gilt für MS Windows (32 bit und 64 bit) und Linux (64 bit).</text:p>
      <text:h text:style-name="Heading_20_1" text:outline-level="1"><text:bookmark-start text:name="__RefHeading___installation_4"/><text:bookmark-start text:name="installation"/>Installation<text:bookmark-end text:name="__RefHeading___installation_4"/><text:bookmark-end text:name="installation"/></text:h>
      <text:p text:style-name="Text_20_body"><text:span text:style-name="Strong_20_Emphasis">Diese Anleitung beschreibt die Installation ohne das Anlegen eines Software Depots.

Die Anleitung der GWDG beschreibt, wie das <text:a xlink:type="simple" xlink:href="http://www.gwdg.de/fileadmin/inhaltsbilder/rbohrer/SAS/Installationsanleitung.pdf" text:style-name="Internet_20_link" text:visited-style-name="Visited_20_Internet_20_Link">Software Depot</text:a> angelegt werden kann und wie die eigentliche Installation dann weiter abläuft. Wenn du  eventuell einzelen Module nachinstallieren möchten, ist das Anlegen des Software Depots sinnvoll.</text:span></text:p>
      <text:p text:style-name="Text_20_body">Auf der ersten DVD die Datei Setup.exe starten<text:line-break/>
<draw:frame draw:style-name="media" draw:name="Auf der ersten DVD die Datei Setup.exe starten Legend" text:anchor-type="as-char" draw:z-index="0" svg:width="7.9375cm" style:rel-width="100%"><draw:text-box><text:p text:style-name="legendcenter"><draw:frame draw:style-name="media" draw:name="Auf der ersten DVD die Datei Setup.exe starten" text:anchor-type="as-char" draw:z-index="0" svg:width="7.9375cm" style:rel-width="100%" svg:height="7.2700284090909cm" style:rel-height="scale"><draw:image xlink:href="Pictures/80996789cc8e94a80fdbd407f97d10ae.png" xlink:type="simple" xlink:show="embed" xlink:actuate="onLoad"/></draw:frame>Auf der ersten DVD die Datei Setup.exe starten</text:p></draw:text-box></draw:frame>
<text:line-break/><text:line-break/></text:p>
      <text:p text:style-name="Text_20_body">Die Installationssprache auswählen<text:line-break/>
<draw:frame draw:style-name="media" draw:name="Die Installationssprache auswählen Legend" text:anchor-type="as-char" draw:z-index="0" svg:width="7.9375cm" style:rel-width="100%"><draw:text-box><text:p text:style-name="legendcenter"><draw:frame draw:style-name="media" draw:name="Die Installationssprache auswählen" text:anchor-type="as-char" draw:z-index="1" svg:width="7.9375cm" style:rel-width="100%" svg:height="4.295292721519cm" style:rel-height="scale"><draw:image xlink:href="Pictures/c326b1b0c38eea74a1b2f92fb18577db.png" xlink:type="simple" xlink:show="embed" xlink:actuate="onLoad"/></draw:frame>Die Installationssprache auswählen</text:p></draw:text-box></draw:frame>
<text:line-break/><text:line-break/></text:p>
      <text:p text:style-name="Text_20_body">„SAS Installieren“ wählen und auf „Weiter“ klicken<text:line-break/>
<draw:frame draw:style-name="media" draw:name="&quot;SAS Installieren&quot; wählen Legend" text:anchor-type="as-char" draw:z-index="0" svg:width="13.229166666667cm"><draw:text-box><text:p text:style-name="legendcenter"><draw:frame draw:style-name="media" draw:name="&quot;SAS Installieren&quot; wählen" text:anchor-type="as-char" draw:z-index="2" svg:width="13.229166666667cm" svg:height="10.176282051282cm"><draw:image xlink:href="Pictures/15af9fa2652c0bcd04bc637127787738.png" xlink:type="simple" xlink:show="embed" xlink:actuate="onLoad"/></draw:frame>"SAS Installieren" wählen</text:p></draw:text-box></draw:frame>
<text:line-break/><text:line-break/></text:p>
      <text:p text:style-name="Text_20_body">Installationsverzeichnis auswählen und „Weiter“ klicken<text:line-break/>
<draw:frame draw:style-name="media" draw:name="Installationsverzeichnis auswählen und &quot;Weiter&quot; klicken Legend" text:anchor-type="as-char" draw:z-index="0" svg:width="13.229166666667cm"><draw:text-box><text:p text:style-name="legendcenter"><draw:frame draw:style-name="media" draw:name="Installationsverzeichnis auswählen und &quot;Weiter&quot; klicken" text:anchor-type="as-char" draw:z-index="3" svg:width="13.229166666667cm" svg:height="10.176282051282cm"><draw:image xlink:href="Pictures/b9f11dfca0445330b5888f6421b0065f.png" xlink:type="simple" xlink:show="embed" xlink:actuate="onLoad"/></draw:frame>Installationsverzeichnis auswählen und "Weiter" klicken</text:p></draw:text-box></draw:frame>
<text:line-break/><text:line-break/></text:p>
      <text:p text:style-name="Text_20_body">„SAS Foundation und zugehörige Software installieren“ wählen und „Weiter“ klicken<text:line-break/>
<draw:frame draw:style-name="media" draw:name="&quot;SAS Foundation und zugehörige Software installieren&quot; wählen und &quot;Weiter&quot; klicken Legend" text:anchor-type="as-char" draw:z-index="0" svg:width="13.229166666667cm"><draw:text-box><text:p text:style-name="legendcenter"><draw:frame draw:style-name="media" draw:name="&quot;SAS Foundation und zugehörige Software installieren&quot; wählen und &quot;Weiter&quot; klicken" text:anchor-type="as-char" draw:z-index="4" svg:width="13.229166666667cm" svg:height="10.176282051282cm"><draw:image xlink:href="Pictures/94a83133791269d0bd34744357641d80.png" xlink:type="simple" xlink:show="embed" xlink:actuate="onLoad"/></draw:frame>"SAS Foundation und zugehörige Software installieren" wählen und "Weiter" klicken</text:p></draw:text-box></draw:frame>
<text:line-break/><text:line-break/></text:p>
      <text:p text:style-name="Text_20_body">Die Auswahl unter „Zu installierende Produkte“ „SAS Foundation und Software“ stehen lassen und „Weiter“ klicken<text:line-break/>
<draw:frame draw:style-name="media" draw:name="Unter &quot;Zu installierende Produkte&quot; &quot;SAS Foundation und Software&quot; stehen lassen und &quot;Weiter&quot; klicken Legend" text:anchor-type="as-char" draw:z-index="0" svg:width="13.229166666667cm"><draw:text-box><text:p text:style-name="legendcenter"><draw:frame draw:style-name="media" draw:name="Unter &quot;Zu installierende Produkte&quot; &quot;SAS Foundation und Software&quot; stehen lassen und &quot;Weiter&quot; klicken" text:anchor-type="as-char" draw:z-index="5" svg:width="13.229166666667cm" svg:height="10.176282051282cm"><draw:image xlink:href="Pictures/56a44ef78ca38c1a617d6929a312c0f4.png" xlink:type="simple" xlink:show="embed" xlink:actuate="onLoad"/></draw:frame>Unter "Zu installierende Produkte" "SAS Foundation und Software" stehen lassen und "Weiter" klicken</text:p></draw:text-box></draw:frame>
<text:line-break/><text:line-break/></text:p>
      <text:p text:style-name="Text_20_body">In diesem Fenster die Auswahl auch stehen lassen und „Weiter“ klicken<text:line-break/>
<draw:frame draw:style-name="media" draw:name="In diesem Fenster die Auswahl auch stehen lassen und &quot;Weiter&quot; klicken Legend" text:anchor-type="as-char" draw:z-index="0" svg:width="13.229166666667cm"><draw:text-box><text:p text:style-name="legendcenter"><draw:frame draw:style-name="media" draw:name="In diesem Fenster die Auswahl auch stehen lassen und &quot;Weiter&quot; klicken" text:anchor-type="as-char" draw:z-index="6" svg:width="13.229166666667cm" svg:height="10.176282051282cm"><draw:image xlink:href="Pictures/c9d20f5f2cfb8b42ed04359d3c7cfcdf.png" xlink:type="simple" xlink:show="embed" xlink:actuate="onLoad"/></draw:frame>In diesem Fenster die Auswahl auch stehen lassen und "Weiter" klicken</text:p></draw:text-box></draw:frame>
<text:line-break/><text:line-break/></text:p>
      <text:p text:style-name="Text_20_body">Hier auf durchsuchen klicken und den Pfad zu den entpackten SID Dateien wählen<text:line-break/>
<draw:frame draw:style-name="media" draw:name="Hier auf durchsuchen klicken und den Pfad zu den entpackten SID Dateien wählen Legend" text:anchor-type="as-char" draw:z-index="0" svg:width="13.229166666667cm"><draw:text-box><text:p text:style-name="legendcenter"><draw:frame draw:style-name="media" draw:name="Hier auf durchsuchen klicken und den Pfad zu den entpackten SID Dateien wählen" text:anchor-type="as-char" draw:z-index="7" svg:width="13.229166666667cm" svg:height="10.176282051282cm"><draw:image xlink:href="Pictures/058ddd7e4dc53a120a170eff009384ac.png" xlink:type="simple" xlink:show="embed" xlink:actuate="onLoad"/></draw:frame>Hier auf durchsuchen klicken und den Pfad zu den entpackten SID Dateien wählen</text:p></draw:text-box></draw:frame>
<text:line-break/><text:line-break/></text:p>
      <text:p text:style-name="Text_20_body">Hier das korrekte SID File auswählen.<text:line-break/>
SAS93…Win_Wrkstn.txt = Windows 32 Bit<text:line-break/>
SAS93…Win_X64_Wrkstn = Windows 64 Bit<text:line-break/>
SAS93…LINUX_X86-64   = Linux 64 Bit<text:line-break/>
<draw:frame draw:style-name="media" draw:name="Hier das korrekte SID File auswählen&quot; Legend" text:anchor-type="as-char" draw:z-index="0" svg:width="13.229166666667cm"><draw:text-box><text:p text:style-name="legendcenter"><draw:frame draw:style-name="media" draw:name="Hier das korrekte SID File auswählen&quot;" text:anchor-type="as-char" draw:z-index="8" svg:width="13.229166666667cm" svg:height="7.5206906392694cm"><draw:image xlink:href="Pictures/ba55f9172bf3622d92a44d4a97080a9c.png" xlink:type="simple" xlink:show="embed" xlink:actuate="onLoad"/></draw:frame>Hier das korrekte SID File auswählen"</text:p></draw:text-box></draw:frame>
<text:line-break/><text:line-break/></text:p>
      <text:p text:style-name="Text_20_body">Dann auf „Weiter klicken“<text:line-break/>
<draw:frame draw:style-name="media" draw:name="Dann auf &quot;Weiter klicken&quot;\\  Legend" text:anchor-type="as-char" draw:z-index="0" svg:width="13.229166666667cm"><draw:text-box><text:p text:style-name="legendcenter"><draw:frame draw:style-name="media" draw:name="Dann auf &quot;Weiter klicken&quot;\\ " text:anchor-type="as-char" draw:z-index="9" svg:width="13.229166666667cm" svg:height="10.176282051282cm"><draw:image xlink:href="Pictures/f589f01cf101f86c15b23481cbd6bf96.png" xlink:type="simple" xlink:show="embed" xlink:actuate="onLoad"/></draw:frame>Dann auf "Weiter klicken"\\ </text:p></draw:text-box></draw:frame>
<text:line-break/><text:line-break/></text:p>
      <text:p text:style-name="Text_20_body">Auf „Durchsuchen“ klicken<text:line-break/>
<draw:frame draw:style-name="media" draw:name="Auf &quot;Durchsuchen&quot; klicken Legend" text:anchor-type="as-char" draw:z-index="0" svg:width="13.229166666667cm"><draw:text-box><text:p text:style-name="legendcenter"><draw:frame draw:style-name="media" draw:name="Auf &quot;Durchsuchen&quot; klicken" text:anchor-type="as-char" draw:z-index="10" svg:width="13.229166666667cm" svg:height="10.176282051282cm"><draw:image xlink:href="Pictures/f709229230d1587c88907e7c8e394528.png" xlink:type="simple" xlink:show="embed" xlink:actuate="onLoad"/></draw:frame>Auf "Durchsuchen" klicken</text:p></draw:text-box></draw:frame>
<text:line-break/><text:line-break/></text:p>
      <text:p text:style-name="Text_20_body">Hier das korrekte SID File auswählen.<text:line-break/>
JMP…Win_Wrkstn.txt = Windows 32 Bit<text:line-break/>
JMP…Win_X64_Wrkstn = Windows 64 Bit<text:line-break/>
JMP…LINUX_X86-64   = Linux 64 Bit<text:line-break/>
<draw:frame draw:style-name="media" draw:name="Hier das korrekte SID File auswählen&quot; Legend" text:anchor-type="as-char" draw:z-index="0" svg:width="13.229166666667cm"><draw:text-box><text:p text:style-name="legendcenter"><draw:frame draw:style-name="media" draw:name="Hier das korrekte SID File auswählen&quot;" text:anchor-type="as-char" draw:z-index="11" svg:width="13.229166666667cm" svg:height="7.5206906392694cm"><draw:image xlink:href="Pictures/5610a9b6812020c0a1f3be99aee94135.png" xlink:type="simple" xlink:show="embed" xlink:actuate="onLoad"/></draw:frame>Hier das korrekte SID File auswählen"</text:p></draw:text-box></draw:frame>
<text:line-break/><text:line-break/></text:p>
      <text:p text:style-name="Text_20_body">Dannach auf „Weiter“ klicken<text:line-break/>
<draw:frame draw:style-name="media" draw:name="Dannach auf &quot;Weiter&quot; klicken Legend" text:anchor-type="as-char" draw:z-index="0" svg:width="13.229166666667cm"><draw:text-box><text:p text:style-name="legendcenter"><draw:frame draw:style-name="media" draw:name="Dannach auf &quot;Weiter&quot; klicken" text:anchor-type="as-char" draw:z-index="12" svg:width="13.229166666667cm" svg:height="10.176282051282cm"><draw:image xlink:href="Pictures/a0ec81e1e2be1bd7240f9b8ea7c1b449.png" xlink:type="simple" xlink:show="embed" xlink:actuate="onLoad"/></draw:frame>Dannach auf "Weiter" klicken</text:p></draw:text-box></draw:frame>
<text:line-break/><text:line-break/></text:p>
      <text:p text:style-name="Text_20_body">Dann die zu installierenden Srachpakete auswählen und „Weiter“ klicken<text:line-break/>
<draw:frame draw:style-name="media" draw:name="Dann die zu installierenden Srachpakete auswählen und &quot;Weiter&quot; klicken Legend" text:anchor-type="as-char" draw:z-index="0" svg:width="13.229166666667cm"><draw:text-box><text:p text:style-name="legendcenter"><draw:frame draw:style-name="media" draw:name="Dann die zu installierenden Srachpakete auswählen und &quot;Weiter&quot; klicken" text:anchor-type="as-char" draw:z-index="13" svg:width="13.229166666667cm" svg:height="10.176282051282cm"><draw:image xlink:href="Pictures/f0a6ff16860d69ac8e283a0827343358.png" xlink:type="simple" xlink:show="embed" xlink:actuate="onLoad"/></draw:frame>Dann die zu installierenden Srachpakete auswählen und "Weiter" klicken</text:p></draw:text-box></draw:frame>
<text:line-break/><text:line-break/></text:p>
      <text:p text:style-name="Text_20_body">Das gewünschte Gebietsschema auswählen und „Weiter“ klicken
<draw:frame draw:style-name="media" draw:name="Das gewünschte Gebietsschema auswählen und &quot;Weiter&quot; klicken Legend" text:anchor-type="as-char" draw:z-index="0" svg:width="13.229166666667cm"><draw:text-box><text:p text:style-name="legendcenter"><draw:frame draw:style-name="media" draw:name="Das gewünschte Gebietsschema auswählen und &quot;Weiter&quot; klicken" text:anchor-type="as-char" draw:z-index="14" svg:width="13.229166666667cm" svg:height="10.176282051282cm"><draw:image xlink:href="Pictures/bdc4447ed88e8b712f71d394a744a556.png" xlink:type="simple" xlink:show="embed" xlink:actuate="onLoad"/></draw:frame>Das gewünschte Gebietsschema auswählen und "Weiter" klicken</text:p></draw:text-box></draw:frame>
<text:line-break/><text:line-break/></text:p>
      <text:p text:style-name="Text_20_body">Empfohlene Version von Java Runtime Environment verwenden auswählen und auf „Weiter“ klicken<text:line-break/>
<draw:frame draw:style-name="media" draw:name="Empfohlene Version von Java Runtime Environment verwenden auswählen und auf &quot;Weiter&quot; klicken Legend" text:anchor-type="as-char" draw:z-index="0" svg:width="13.229166666667cm"><draw:text-box><text:p text:style-name="legendcenter"><draw:frame draw:style-name="media" draw:name="Empfohlene Version von Java Runtime Environment verwenden auswählen und auf &quot;Weiter&quot; klicken" text:anchor-type="as-char" draw:z-index="15" svg:width="13.229166666667cm" svg:height="10.176282051282cm"><draw:image xlink:href="Pictures/d1d0f6b0027c7de1724724a7842c439d.png" xlink:type="simple" xlink:show="embed" xlink:actuate="onLoad"/></draw:frame>Empfohlene Version von Java Runtime Environment verwenden auswählen und auf "Weiter" klicken</text:p></draw:text-box></draw:frame>
<text:line-break/><text:line-break/></text:p>
      <text:p text:style-name="Text_20_body">Dann startet eine Systemprüfung ob alle benötigten Daten und genug Plattenplatz vorhanden ist<text:line-break/>
<draw:frame draw:style-name="media" draw:name="Jetzt startet eine Systemprüfung ob alle benötigten Daten und genug Plattenplatz vorhanden ist Legend" text:anchor-type="as-char" draw:z-index="0" svg:width="13.229166666667cm"><draw:text-box><text:p text:style-name="legendcenter"><draw:frame draw:style-name="media" draw:name="Jetzt startet eine Systemprüfung ob alle benötigten Daten und genug Plattenplatz vorhanden ist" text:anchor-type="as-char" draw:z-index="16" svg:width="13.229166666667cm" svg:height="10.176282051282cm"><draw:image xlink:href="Pictures/feade11dab7729939af7df3be19478c0.png" xlink:type="simple" xlink:show="embed" xlink:actuate="onLoad"/></draw:frame>Jetzt startet eine Systemprüfung ob alle benötigten Daten und genug Plattenplatz vorhanden ist</text:p></draw:text-box></draw:frame>
<text:line-break/><text:line-break/></text:p>
      <text:p text:style-name="Text_20_body">Nach erfolgreicher Prüfung aus „Weiter“ klicken<text:line-break/>
<draw:frame draw:style-name="media" draw:name="Nach erfolgreicher Prüfung aus &quot;Weiter&quot; klicken Legend" text:anchor-type="as-char" draw:z-index="0" svg:width="13.229166666667cm"><draw:text-box><text:p text:style-name="legendcenter"><draw:frame draw:style-name="media" draw:name="Nach erfolgreicher Prüfung aus &quot;Weiter&quot; klicken" text:anchor-type="as-char" draw:z-index="17" svg:width="13.229166666667cm" svg:height="10.176282051282cm"><draw:image xlink:href="Pictures/e671d323bbb48d221b4d589b91531d11.png" xlink:type="simple" xlink:show="embed" xlink:actuate="onLoad"/></draw:frame>Nach erfolgreicher Prüfung aus "Weiter" klicken</text:p></draw:text-box></draw:frame>
<text:line-break/><text:line-break/></text:p>
      <text:p text:style-name="Text_20_body">Die Installation mit „Start“ beginnen<text:line-break/>
<draw:frame draw:style-name="media" draw:name="Die Installation mit &quot;Start&quot; beginnen\\ Legend" text:anchor-type="as-char" draw:z-index="0" svg:width="13.229166666667cm"><draw:text-box><text:p text:style-name="legendcenter"><draw:frame draw:style-name="media" draw:name="Die Installation mit &quot;Start&quot; beginnen\\" text:anchor-type="as-char" draw:z-index="18" svg:width="13.229166666667cm" svg:height="10.176282051282cm"><draw:image xlink:href="Pictures/eb2352c152fb48edf6c19a5ca9ab7bbe.png" xlink:type="simple" xlink:show="embed" xlink:actuate="onLoad"/></draw:frame>Die Installation mit "Start" beginnen\\</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0::43:28</meta:creation-date>
    <dc:creator>Generated</dc:creator>
    <dc:date>2026-08-17T20::43:28</dc:date>
    <dc:language>en-US</dc:language>
    <meta:editing-cycles>1</meta:editing-cycles>
    <meta:editing-duration>PT0S</meta:editing-duration>
    <dc:title>support:software:sas</dc:title>
  </office:meta>
</office:document-meta>
</file>