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4d29b4814bb2b3a0e18617f0a0a6a9.png"/>
  <manifest:file-entry manifest:media-type="image/png" manifest:full-path="Pictures/3aa009979cd2eee6754c9b87123686d8.png"/>
  <manifest:file-entry manifest:media-type="image/png" manifest:full-path="Pictures/7acec474ad945a5148dafda45029ed35.png"/>
  <manifest:file-entry manifest:media-type="image/png" manifest:full-path="Pictures/11fef97fbd8815f6ea95679fa5b48d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office_anderung_nutzername_mac"/><text:bookmark-start text:name="__RefHeading___office_365_proplus_anderung_des_nutzernamens_fuer_mac_1"/><text:bookmark-start text:name="office_365_proplus_anderung_des_nutzernamens_fuer_mac"/>Office 365 ProPlus Änderung des Nutzernamens für Mac<text:bookmark-end text:name="__RefHeading___office_365_proplus_anderung_des_nutzernamens_fuer_mac_1"/><text:bookmark-end text:name="office_365_proplus_anderung_des_nutzernamens_fuer_mac"/></text:h>
      <text:p text:style-name="Text_20_body">Um in Word for Mac einen beliebigen Namen zu hinterlegen, sollte wie folgt vorgegangen werden:</text:p>
      <text:h text:style-name="Heading_20_4" text:outline-level="4"><text:bookmark-start text:name="__RefHeading___i._schritt_2"/><text:bookmark-start text:name="i._schritt"/>I. Schritt<text:bookmark-end text:name="__RefHeading___i._schritt_2"/><text:bookmark-end text:name="i._schritt"/></text:h>
      <text:p text:style-name="Text_20_body">Zuerst sollte Word geöffnet und anschließend auf Einstellungen geklickt werden.</text:p>
      <text:p text:style-name="Text_20_body"><draw:frame draw:style-name="media" draw:name="0" text:anchor-type="as-char" draw:z-index="0" svg:width="7.9375cm" style:rel-width="100%" svg:height="8.6887860082305cm" style:rel-height="scale"><draw:image xlink:href="Pictures/3d4d29b4814bb2b3a0e18617f0a0a6a9.png" xlink:type="simple" xlink:show="embed" xlink:actuate="onLoad"/></draw:frame></text:p>
      <text:h text:style-name="Heading_20_4" text:outline-level="4"><text:bookmark-start text:name="__RefHeading___ii._schritt_3"/><text:bookmark-start text:name="ii._schritt"/>II. Schritt<text:bookmark-end text:name="__RefHeading___ii._schritt_3"/><text:bookmark-end text:name="ii._schritt"/></text:h>
      <text:p text:style-name="Text_20_body">In den Einstellungen das Benutzerinformationselement suchen und auswählen.</text:p>
      <text:p text:style-name="Text_20_body"><draw:frame draw:style-name="media" draw:name="1" text:anchor-type="as-char" draw:z-index="1" svg:width="18.838333333333cm" style:rel-width="100%" svg:height="12.435416666667cm" style:rel-height="scale"><draw:image xlink:href="Pictures/3aa009979cd2eee6754c9b87123686d8.png" xlink:type="simple" xlink:show="embed" xlink:actuate="onLoad"/></draw:frame></text:p>
      <text:h text:style-name="Heading_20_4" text:outline-level="4"><text:bookmark-start text:name="__RefHeading___iii._schritt_4"/><text:bookmark-start text:name="iii._schritt"/>III. Schritt<text:bookmark-end text:name="__RefHeading___iii._schritt_4"/><text:bookmark-end text:name="iii._schritt"/></text:h>
      <text:p text:style-name="Text_20_body">Den gewünschten Namen eintragen und den im Bild angezeigten Haken setzen.</text:p>
      <text:p text:style-name="Text_20_body"><draw:frame draw:style-name="media" draw:name="2" text:anchor-type="as-char" draw:z-index="2" svg:width="18.838333333333cm" style:rel-width="100%" svg:height="16.906875cm" style:rel-height="scale"><draw:image xlink:href="Pictures/7acec474ad945a5148dafda45029ed35.png" xlink:type="simple" xlink:show="embed" xlink:actuate="onLoad"/></draw:frame></text:p>
      <text:p text:style-name="Text_20_body">Anschließend wird der gewählte Nutzername als Klarname in Word angezeigt.</text:p>
      <text:p text:style-name="Text_20_body"><draw:frame draw:style-name="media" draw:name="3" text:anchor-type="as-char" draw:z-index="3" svg:width="26.458333333333cm" style:rel-width="100%" svg:height="19.938826146475cm" style:rel-height="scale"><draw:image xlink:href="Pictures/11fef97fbd8815f6ea95679fa5b48d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34:13</meta:creation-date>
    <dc:creator>Generated</dc:creator>
    <dc:date>2026-08-17T18::34:13</dc:date>
    <dc:language>en-US</dc:language>
    <meta:editing-cycles>1</meta:editing-cycles>
    <meta:editing-duration>PT0S</meta:editing-duration>
    <dc:title>support:software:office_anderung_nutzername_mac</dc:title>
  </office:meta>
</office:document-meta>
</file>