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8080582e95d1d86fe461702530e7834.jpg"/>
  <manifest:file-entry manifest:media-type="image/jpeg" manifest:full-path="Pictures/30533b5719ae34504fb5150fdedf5ab8.jpg"/>
  <manifest:file-entry manifest:media-type="image/jpeg" manifest:full-path="Pictures/9e904659bacee0dbe3d2784c27ed77d8.jpg"/>
  <manifest:file-entry manifest:media-type="image/jpeg" manifest:full-path="Pictures/2c8d1a08dbf856cdde62fc54c9de0db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scannen:buchscanner"/><text:bookmark-start text:name="__RefHeading___buchscanner_1"/><text:bookmark-start text:name="buchscanner"/>Buchscanner<text:bookmark-end text:name="__RefHeading___buchscanner_1"/><text:bookmark-end text:name="buchscanner"/></text:h>
      <text:p text:style-name="Text_20_body">In der SUB Zentralbibliothek findest du im 1.OG neben der Informationstheke auch Buchscanner. Zur Bedienung dieser Geräte frage bitte die MitarbeiterInnen der SUB.</text:p>
      <text:h text:style-name="Heading_20_1" text:outline-level="1"><text:bookmark-start text:name="__RefHeading___anleitung_2"/><text:bookmark-start text:name="anleitung"/>Anleitung<text:bookmark-end text:name="__RefHeading___anleitung_2"/><text:bookmark-end text:name="anleitung"/></text:h>
      <text:p text:style-name="Text_20_body">Eine kurze Bild-für-Bild Anleitung </text:p>
      <text:h text:style-name="Heading_20_3" text:outline-level="3"><text:bookmark-start text:name="__RefHeading___usb_stick_anstecken_3"/><text:bookmark-start text:name="usb_stick_anstecken"/>USB Stick anstecken<text:bookmark-end text:name="__RefHeading___usb_stick_anstecken_3"/><text:bookmark-end text:name="usb_stick_anstecken"/></text:h>
      <text:p text:style-name="Text_20_body"><draw:frame draw:style-name="media" draw:name="0" text:anchor-type="as-char" draw:z-index="0" svg:width="7.9375cm" style:rel-width="100%" svg:height="5.9699702886248cm" style:rel-height="scale"><draw:image xlink:href="Pictures/c8080582e95d1d86fe461702530e7834.jpg" xlink:type="simple" xlink:show="embed" xlink:actuate="onLoad"/></draw:frame></text:p>
      <text:h text:style-name="Heading_20_3" text:outline-level="3"><text:bookmark-start text:name="__RefHeading___buch_auflegen_4"/><text:bookmark-start text:name="buch_auflegen"/>Buch auflegen<text:bookmark-end text:name="__RefHeading___buch_auflegen_4"/><text:bookmark-end text:name="buch_auflegen"/></text:h>
      <text:p text:style-name="Text_20_body"><draw:frame draw:style-name="media" draw:name="1" text:anchor-type="as-char" draw:z-index="1" svg:width="7.9375cm" style:rel-width="100%" svg:height="6.1295939201452cm" style:rel-height="scale"><draw:image xlink:href="Pictures/30533b5719ae34504fb5150fdedf5ab8.jpg" xlink:type="simple" xlink:show="embed" xlink:actuate="onLoad"/></draw:frame></text:p>
      <text:h text:style-name="Heading_20_3" text:outline-level="3"><text:bookmark-start text:name="__RefHeading___einstellungen_vornehmen_5"/><text:bookmark-start text:name="einstellungen_vornehmen"/>Einstellungen vornehmen<text:bookmark-end text:name="__RefHeading___einstellungen_vornehmen_5"/><text:bookmark-end text:name="einstellungen_vornehmen"/></text:h>
      <text:p text:style-name="Text_20_body"><draw:frame draw:style-name="media" draw:name="2" text:anchor-type="as-char" draw:z-index="2" svg:width="7.9375cm" style:rel-width="100%" svg:height="5.9448221757322cm" style:rel-height="scale"><draw:image xlink:href="Pictures/9e904659bacee0dbe3d2784c27ed77d8.jpg" xlink:type="simple" xlink:show="embed" xlink:actuate="onLoad"/></draw:frame></text:p>
      <text:h text:style-name="Heading_20_3" text:outline-level="3"><text:bookmark-start text:name="__RefHeading___navigieren_6"/><text:bookmark-start text:name="navigieren"/>Navigieren<text:bookmark-end text:name="__RefHeading___navigieren_6"/><text:bookmark-end text:name="navigieren"/></text:h>
      <text:p text:style-name="Text_20_body"><draw:frame draw:style-name="media" draw:name="3" text:anchor-type="as-char" draw:z-index="3" svg:width="7.9375cm" style:rel-width="100%" svg:height="5.9475974930362cm" style:rel-height="scale"><draw:image xlink:href="Pictures/2c8d1a08dbf856cdde62fc54c9de0db2.jpg" xlink:type="simple" xlink:show="embed" xlink:actuate="onLoad"/></draw:frame></text:p>
      <text:p text:style-name="Text_20_body"><text:a xlink:type="simple" xlink:href="tag&amp;#62; buch scanner" text:style-name="Internet_20_link" text:visited-style-name="Visited_20_Internet_20_Link">tag&gt; buch 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50:24</meta:creation-date>
    <dc:creator>Generated</dc:creator>
    <dc:date>2026-08-17T06::50:24</dc:date>
    <dc:language>en-US</dc:language>
    <meta:editing-cycles>1</meta:editing-cycles>
    <meta:editing-duration>PT0S</meta:editing-duration>
    <dc:title>support:scannen:buchscanner</dc:title>
  </office:meta>
</office:document-meta>
</file>