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e15751047b419712344b3a1c3e935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zhg"/><text:bookmark-start text:name="__RefHeading___zhg_zentrales_horsaalgebaude_1"/><text:bookmark-start text:name="zhg_zentrales_horsaalgebaude"/>ZHG (Zentrales Hörsaalgebäude)<text:bookmark-end text:name="__RefHeading___zhg_zentrales_horsaalgebaude_1"/><text:bookmark-end text:name="zhg_zentrales_horsaalgebaude"/></text:h>
      <text:p text:style-name="Text_20_body"><draw:frame draw:style-name="medialeft" draw:name="0" text:anchor-type="paragraph" draw:z-index="0" svg:width="6.8791666666667cm" style:rel-width="100%" svg:height="4.5896940104167cm" style:rel-height="scale"><draw:image xlink:href="Pictures/bde15751047b419712344b3a1c3e935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37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57_1_1.OG_1.137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07:01</meta:creation-date>
    <dc:creator>Generated</dc:creator>
    <dc:date>2026-08-17T07::07:01</dc:date>
    <dc:language>en-US</dc:language>
    <meta:editing-cycles>1</meta:editing-cycles>
    <meta:editing-duration>PT0S</meta:editing-duration>
    <dc:title>support:rechnerstandorte:standorte:zhg</dc:title>
  </office:meta>
</office:document-meta>
</file>