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9b7b01f53cdae92e61d9d36a1d7acd4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volkerrecht_und_europarecht"/><text:bookmark-start text:name="__RefHeading___volkerrecht_und_europarecht_1"/><text:bookmark-start text:name="volkerrecht_und_europarecht"/>Völkerrecht und Europarecht<text:bookmark-end text:name="__RefHeading___volkerrecht_und_europarecht_1"/><text:bookmark-end text:name="volkerrecht_und_europarecht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c9b7b01f53cdae92e61d9d36a1d7acd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3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5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2.137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237_1_12.OG_12.137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2::19:30</meta:creation-date>
    <dc:creator>Generated</dc:creator>
    <dc:date>2026-09-08T12::19:30</dc:date>
    <dc:language>en-US</dc:language>
    <meta:editing-cycles>1</meta:editing-cycles>
    <meta:editing-duration>PT0S</meta:editing-duration>
    <dc:title>support:rechnerstandorte:standorte:volkerrecht_und_europarecht</dc:title>
  </office:meta>
</office:document-meta>
</file>