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a189582f4c5d1883cbc1548c09f04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trafrecht"/><text:bookmark-start text:name="__RefHeading___rechnerstandort_strafrecht_1"/><text:bookmark-start text:name="rechnerstandort_strafrecht"/>Rechnerstandort Strafrecht<text:bookmark-end text:name="__RefHeading___rechnerstandort_strafrecht_1"/><text:bookmark-end text:name="rechnerstandort_strafrecht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20a189582f4c5d1883cbc1548c09f04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4.111 (Zugang über 3. Stock)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37_1_4.OG_4.11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55:05</meta:creation-date>
    <dc:creator>Generated</dc:creator>
    <dc:date>2026-08-17T22::55:05</dc:date>
    <dc:language>en-US</dc:language>
    <meta:editing-cycles>1</meta:editing-cycles>
    <meta:editing-duration>PT0S</meta:editing-duration>
    <dc:title>support:rechnerstandorte:standorte:strafrecht</dc:title>
  </office:meta>
</office:document-meta>
</file>