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97932e18b1e5c356f2cbc09b57733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aatslehre"/><text:bookmark-start text:name="__RefHeading___staatslehre_1"/><text:bookmark-start text:name="staatslehre"/>Staatslehre<text:bookmark-end text:name="__RefHeading___staatslehre_1"/><text:bookmark-end text:name="staatslehr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b997932e18b1e5c356f2cbc09b57733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87_1_EG_0.1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50:43</meta:creation-date>
    <dc:creator>Generated</dc:creator>
    <dc:date>2026-08-17T09::50:43</dc:date>
    <dc:language>en-US</dc:language>
    <meta:editing-cycles>1</meta:editing-cycles>
    <meta:editing-duration>PT0S</meta:editing-duration>
    <dc:title>support:rechnerstandorte:standorte:staatslehre</dc:title>
  </office:meta>
</office:document-meta>
</file>