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b98201b33f1c4d777e0082814a10ed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ethik_und_geschichte_der_medizin"/><text:bookmark-start text:name="__RefHeading___ethik_und_geschichte_der_medizin_1"/><text:bookmark-start text:name="ethik_und_geschichte_der_medizin"/>Ethik und Geschichte der Medizin<text:bookmark-end text:name="__RefHeading___ethik_und_geschichte_der_medizin_1"/><text:bookmark-end text:name="ethik_und_geschichte_der_medizin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72b98201b33f1c4d777e0082814a10e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Humboldtallee 3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4394_1_EG_0.10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7::32:07</meta:creation-date>
    <dc:creator>Generated</dc:creator>
    <dc:date>2026-08-25T17::32:07</dc:date>
    <dc:language>en-US</dc:language>
    <meta:editing-cycles>1</meta:editing-cycles>
    <meta:editing-duration>PT0S</meta:editing-duration>
    <dc:title>support:rechnerstandorte:standorte:ethik_und_geschichte_der_medizin</dc:title>
  </office:meta>
</office:document-meta>
</file>