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45b0f289ac57aaa1614c7dd2c0682f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deutsche_philologie"/><text:bookmark-start text:name="__RefHeading___deutsche_philologie_1"/><text:bookmark-start text:name="deutsche_philologie"/>Deutsche Philologie<text:bookmark-end text:name="__RefHeading___deutsche_philologie_1"/><text:bookmark-end text:name="deutsche_philolog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0d45b0f289ac57aaa1614c7dd2c0682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201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31_2_EG_0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24:08</meta:creation-date>
    <dc:creator>Generated</dc:creator>
    <dc:date>2026-08-18T06::24:08</dc:date>
    <dc:language>en-US</dc:language>
    <meta:editing-cycles>1</meta:editing-cycles>
    <meta:editing-duration>PT0S</meta:editing-duration>
    <dc:title>support:rechnerstandorte:standorte:deutsche_philologie</dc:title>
  </office:meta>
</office:document-meta>
</file>