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bb_waldweg"/><text:bookmark-start text:name="__RefHeading___rechnerstandort_bb_waldweg_1"/><text:bookmark-start text:name="rechnerstandort_bb_waldweg"/>Rechnerstandort BB Waldweg<text:bookmark-end text:name="__RefHeading___rechnerstandort_bb_waldweg_1"/><text:bookmark-end text:name="rechnerstandort_bb_waldwe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&gt;5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Waldweg 2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-1.50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4484_5_1.UG_-1.501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09::47:38</meta:creation-date>
    <dc:creator>Generated</dc:creator>
    <dc:date>2026-08-27T09::47:38</dc:date>
    <dc:language>en-US</dc:language>
    <meta:editing-cycles>1</meta:editing-cycles>
    <meta:editing-duration>PT0S</meta:editing-duration>
    <dc:title>support:rechnerstandorte:standorte:bb_waldweg</dc:title>
  </office:meta>
</office:document-meta>
</file>