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d6bf642c31063edf2c047a9a22b3a8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physik"/><text:bookmark-start text:name="__RefHeading___bb_physik_1"/><text:bookmark-start text:name="bb_physik"/>BB Physik<text:bookmark-end text:name="__RefHeading___bb_physik_1"/><text:bookmark-end text:name="bb_physik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14d6bf642c31063edf2c047a9a22b3a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Friedrich-Hund-Platz 1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 B.00.10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1440_1_EG_B.0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7:52</meta:creation-date>
    <dc:creator>Generated</dc:creator>
    <dc:date>2026-08-17T08::57:52</dc:date>
    <dc:language>en-US</dc:language>
    <meta:editing-cycles>1</meta:editing-cycles>
    <meta:editing-duration>PT0S</meta:editing-duration>
    <dc:title>support:rechnerstandorte:standorte:bb_physik</dc:title>
  </office:meta>
</office:document-meta>
</file>