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79740856b4448b66fd6e461e78a301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rchaologie"/><text:bookmark-start text:name="__RefHeading___rechnerstandort_archaologie_und_ur-_und_fruehgeschichte_1"/><text:bookmark-start text:name="rechnerstandort_archaologie_und_ur-_und_fruehgeschichte"/>Rechnerstandort Archäologie und Ur- und Frühgeschichte<text:bookmark-end text:name="__RefHeading___rechnerstandort_archaologie_und_ur-_und_fruehgeschichte_1"/><text:bookmark-end text:name="rechnerstandort_archaologie_und_ur-_und_fruehgeschicht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dc79740856b4448b66fd6e461e78a30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6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piz=5384&amp;etage=EG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37:56</meta:creation-date>
    <dc:creator>Generated</dc:creator>
    <dc:date>2026-08-17T11::37:56</dc:date>
    <dc:language>en-US</dc:language>
    <meta:editing-cycles>1</meta:editing-cycles>
    <meta:editing-duration>PT0S</meta:editing-duration>
    <dc:title>support:rechnerstandorte:standorte:archaologie</dc:title>
  </office:meta>
</office:document-meta>
</file>