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8e0a8e95a8f40a19859df34e6d52b58.jpg"/>
  <manifest:file-entry manifest:media-type="image/jpeg" manifest:full-path="Pictures/9113a22c9b6a562a52a5fe9262d3941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lrcs:sub"/><text:bookmark-start text:name="__RefHeading___lrc_sub_1"/><text:bookmark-start text:name="lrc_sub"/>LRC SUB<text:bookmark-end text:name="__RefHeading___lrc_sub_1"/><text:bookmark-end text:name="lrc_sub"/></text:h>
      <text:p text:style-name="Text_20_body"><draw:frame draw:style-name="mediaright" draw:name="0" text:anchor-type="paragraph" draw:z-index="0" svg:width="10.583333333333cm" svg:height="6.588125cm"><draw:image xlink:href="Pictures/28e0a8e95a8f40a19859df34e6d52b58.jpg" xlink:type="simple" xlink:show="embed" xlink:actuate="onLoad"/></draw:frame>  <text:span text:style-name="Strong_20_Emphasis">Das Learning Resources Center (LRC) in der SUB Zentralbibliothek ist ein Raum mit PC-Arbeitsplätzen und ergänzender Technik, damit Du Medien und Dokumente recherchieren, bearbeiten und ausgeben kannst. Dafür stehen zur Verfügung:</text:span></text:p>
      <text:list text:style-name="List_20_1" text:continue-numbering="false">
        <text:list-item>
          <text:p text:style-name="List_20_1_Content_First">  moderne Windows Workstations</text:p>
        </text:list-item>
        <text:list-item>
          <text:p text:style-name="List_20_1_Content">  Hochgeschwindigkeits-Internetzugang</text:p>
        </text:list-item>
        <text:list-item>
          <text:p text:style-name="List_20_1_Content"> Zugriff auf den GUK-Onlinekatalog und die Datenbankangebote der SUB</text:p>
        </text:list-item>
        <text:list-item>
          <text:p text:style-name="List_20_1_Content">  umfangreiche Softwarepakete (u.a. Microsoft Office, Adobe Creative Suite, SPSS)</text:p>
        </text:list-item>
        <text:list-item>
          <text:p text:style-name="List_20_1_Content">  studIT-Helpdesk mit täglich mind. sechs Stunden Beratung, am Wochenende drei Stunden</text:p>
        </text:list-item>
        <text:list-item>
          <text:p text:style-name="List_20_1_Content">  A3 und A4-Flachbettscanner</text:p>
        </text:list-item>
        <text:list-item>
          <text:p text:style-name="List_20_1_Content">  Videoschnittplatz</text:p>
        </text:list-item>
        <text:list-item>
          <text:p text:style-name="List_20_1_Content">  eine Druckstraße mit fünf Hochleistungsdruckern (Farbe/SW) zum Drucken in A4/A3</text:p>
        </text:list-item>
        <text:list-item>
          <text:p text:style-name="List_20_1_Content">  ein Posterplotter für A0-Großformatdruck</text:p>
        </text:list-item>
        <text:list-item>
          <text:p text:style-name="List_20_1_Content">  Hebelscheren</text:p>
        </text:list-item>
        <text:list-item>
          <text:p text:style-name="List_20_1_Content_Last">  Notebookarbeitsplätze (Wireless LAN in der SUB verfügbar)</text:p>
        </text:list-item>
      </text:list>
      <text:h text:style-name="Heading_20_1" text:outline-level="1"><text:bookmark-start text:name="__RefHeading___faq_2"/><text:bookmark-start text:name="faq"/>FAQ<text:bookmark-end text:name="__RefHeading___faq_2"/><text:bookmark-end text:name="faq"/></text:h>
      <text:p text:style-name="Text_20_body">Hier ein paar häufig gestellte Fragen:</text:p>
      <text:h text:style-name="Heading_20_3" text:outline-level="3"><text:bookmark-start text:name="__RefHeading___wer_kann_das_lrc_sub_nutzen_3"/><text:bookmark-start text:name="wer_kann_das_lrc_sub_nutzen"/>Wer kann das LRC SUB nutzen?<text:bookmark-end text:name="__RefHeading___wer_kann_das_lrc_sub_nutzen_3"/><text:bookmark-end text:name="wer_kann_das_lrc_sub_nutzen"/></text:h>
      <text:p text:style-name="Text_20_body">Die computerbasierten Arbeitsplätze des LRC stehen allen Studierenden,
Dozierenden, Wissenschaftlerinnen und Wissenschaftlern, weiteren Mitarbeitergruppen
der Universität Göttingen und einiger angeschlossener Einrichtungen
sowie Privatnutzern und Gästen der SUB offen (für SUB Gäste ist ein SUB Gastaccount notwendig). Die Nutzung des
LRC SUB (außer Drucken) ist natürlich kostenlos. Bitte beachten Sie die <text:a xlink:type="simple" xlink:href="https://studit.uni-goettingen.de/support/studit_support/lrc_sub" text:style-name="Internet_20_link" text:visited-style-name="Visited_20_Internet_20_Link">Benutzungsordnung</text:a>
des LRC!</text:p>
      <text:h text:style-name="Heading_20_3" text:outline-level="3"><text:bookmark-start text:name="__RefHeading___wie_kann_ich_mich_an_den_rechnern_anmelden_4"/><text:bookmark-start text:name="wie_kann_ich_mich_an_den_rechnern_anmelden"/>Wie kann ich mich an den Rechnern anmelden?<text:bookmark-end text:name="__RefHeading___wie_kann_ich_mich_an_den_rechnern_anmelden_4"/><text:bookmark-end text:name="wie_kann_ich_mich_an_den_rechnern_anmelden"/></text:h>
      <text:p text:style-name="Text_20_body">Zur Benutzung benötigen Sie einen <text:a xlink:type="simple" xlink:href="https://studit.uni-goettingen.de/support/account/start" text:style-name="Internet_20_link" text:visited-style-name="Visited_20_Internet_20_Link">Account</text:a>. Studierende der Georg-August
Universität bekommen diesen zusammen mit dem <text:a xlink:type="simple" xlink:href="https://studit.uni-goettingen.de/support/ausweis" text:style-name="Internet_20_link" text:visited-style-name="Visited_20_Internet_20_Link">Studienausweis</text:a> bei der
Immatrikulation. Inhaber eines GWDG-Accounts können sich ebenfalls an
den Rechnern anmelden. Privatnutzer der SUB können sich mit ihrem <text:a xlink:type="simple" xlink:href="http://www.sub.uni-goettingen.de/neu-hier/internetzugang/" text:style-name="Internet_20_link" text:visited-style-name="Visited_20_Internet_20_Link"> Kopier-&amp; Druckkonto</text:a> anmelden (Domäne UG-Student). Mit allen diesen Accounts kann man auch das <text:a xlink:type="simple" xlink:href="https://studit.uni-goettingen.de/support/wlan" text:style-name="Internet_20_link" text:visited-style-name="Visited_20_Internet_20_Link">WLAN
(GoeMobile/eduroam)</text:a> in der SUB nutzen.</text:p>
      <text:h text:style-name="Heading_20_3" text:outline-level="3"><text:bookmark-start text:name="__RefHeading___wo_bekomme_ich_hilfe_5"/><text:bookmark-start text:name="wo_bekomme_ich_hilfe"/>Wo bekomme ich Hilfe?<text:bookmark-end text:name="__RefHeading___wo_bekomme_ich_hilfe_5"/><text:bookmark-end text:name="wo_bekomme_ich_hilfe"/></text:h>
      <text:p text:style-name="Text_20_body">studIT ist der IT-Dienstleister für Studierende der Universität
Göttingen. Die <text:a xlink:type="simple" xlink:href="https://studit.uni-goettingen.de/support/studit_support/lrc_sub" text:style-name="Internet_20_link" text:visited-style-name="Visited_20_Internet_20_Link">Beratung von studIT</text:a> ist am
Beratungstresen täglich mindestens sechs Stunden für Sie da. Das <text:a xlink:type="simple" xlink:href="http://wiki.student.uni-goettingen.de" text:style-name="Internet_20_link" text:visited-style-name="Visited_20_Internet_20_Link">SOS (studIT Online Support)</text:a> bietet Hilfestellung im Internet.</text:p>
      <text:h text:style-name="Heading_20_3" text:outline-level="3"><text:bookmark-start text:name="__RefHeading___wie_kann_ich_drucken_6"/><text:bookmark-start text:name="wie_kann_ich_drucken"/>Wie kann ich drucken?<text:bookmark-end text:name="__RefHeading___wie_kann_ich_drucken_6"/><text:bookmark-end text:name="wie_kann_ich_drucken"/></text:h>
      <text:p text:style-name="Text_20_body">Im LRC SUB wird auch über die <text:a xlink:type="simple" xlink:href="https://studit.uni-goettingen.de/support/drucken/follow-me" text:style-name="Internet_20_link" text:visited-style-name="Visited_20_Internet_20_Link">Follow-Me Warteschlangen</text:a> gedruckt. Weitere Informationen zur Bedienung der Geräte gibt es <text:a xlink:type="simple" xlink:href="https://studit.uni-goettingen.de/support/drucken/multifunktionsgerate" text:style-name="Internet_20_link" text:visited-style-name="Visited_20_Internet_20_Link">hier im Wiki</text:a>. Sobald sich Studierende an den
Rechnern anmelden, sehen sie ihr aktuelles <text:a xlink:type="simple" xlink:href="https://studit.uni-goettingen.de/support/drucken/druckguthaben" text:style-name="Internet_20_link" text:visited-style-name="Visited_20_Internet_20_Link">Druckguthaben</text:a> auf dem Bildschirm.
Dieses Druckguthaben kann am studIT <text:a xlink:type="simple" xlink:href="https://studit.uni-goettingen.de/support/studit_support/chipkartenstelle" text:style-name="Internet_20_link" text:visited-style-name="Visited_20_Internet_20_Link">Helpdesk im ZHG</text:a> mit Zahlung
per <text:a xlink:type="simple" xlink:href="https://studit.uni-goettingen.de/support/ausweis" text:style-name="Internet_20_link" text:visited-style-name="Visited_20_Internet_20_Link">Studierendenausweis</text:a> aufgeladen werden. Druckguthaben der GWDG-Accounts
werden über die Institute abgerechnet.
<text:line-break/></text:p>
      <text:h text:style-name="Heading_20_3" text:outline-level="3"><text:bookmark-start text:name="__RefHeading___verfuegbare_software_7"/><text:bookmark-start text:name="verfuegbare_software"/>Verfügbare Software<text:bookmark-end text:name="__RefHeading___verfuegbare_software_7"/><text:bookmark-end text:name="verfuegbare_software"/></text:h>
      <text:p text:style-name="Text_20_body">Die Rechner des LRC SUB sind Windows-PCs. Auf den Rechnern sind folgende Software installiert:</text:p>
      <text:list text:style-name="List_20_1" text:continue-numbering="false">
        <text:list-item>
          <text:p text:style-name="List_20_1_Content_First"> Microsoft Office 2010 pro Plus</text:p>
        </text:list-item>
        <text:list-item>
          <text:p text:style-name="List_20_1_Content"> Abbyy FineReader (nur auf den Rechnern A03, A07, A12, A16 und A20)</text:p>
        </text:list-item>
        <text:list-item>
          <text:p text:style-name="List_20_1_Content"> Adobe Acrobat Professional 11</text:p>
        </text:list-item>
        <text:list-item>
          <text:p text:style-name="List_20_1_Content"> Adobe Creative Suite 6 Design Standard; enthält Photoshop, InDesign, Illustrator (nur auf den Rechnern A03, A07, A12, A16 und A20)</text:p>
        </text:list-item>
        <text:list-item>
          <text:p text:style-name="List_20_1_Content"> Adobe Reader 11</text:p>
        </text:list-item>
        <text:list-item>
          <text:p text:style-name="List_20_1_Content"> Citavi</text:p>
        </text:list-item>
        <text:list-item>
          <text:p text:style-name="List_20_1_Content"> Filezilla</text:p>
        </text:list-item>
        <text:list-item>
          <text:p text:style-name="List_20_1_Content"> Firefox</text:p>
        </text:list-item>
        <text:list-item>
          <text:p text:style-name="List_20_1_Content"> Gimp</text:p>
        </text:list-item>
        <text:list-item>
          <text:p text:style-name="List_20_1_Content"> Imgburn</text:p>
        </text:list-item>
        <text:list-item>
          <text:p text:style-name="List_20_1_Content"> Inkscape</text:p>
        </text:list-item>
        <text:list-item>
          <text:p text:style-name="List_20_1_Content"> Irfanview</text:p>
        </text:list-item>
        <text:list-item>
          <text:p text:style-name="List_20_1_Content"> Lecturnity Player</text:p>
        </text:list-item>
        <text:list-item>
          <text:p text:style-name="List_20_1_Content"> Libre Office</text:p>
        </text:list-item>
        <text:list-item>
          <text:p text:style-name="List_20_1_Content"> Mindmanager</text:p>
        </text:list-item>
        <text:list-item>
          <text:p text:style-name="List_20_1_Content"> Notepad++</text:p>
        </text:list-item>
        <text:list-item>
          <text:p text:style-name="List_20_1_Content"> Putty</text:p>
        </text:list-item>
        <text:list-item>
          <text:p text:style-name="List_20_1_Content"> R-Project</text:p>
        </text:list-item>
        <text:list-item>
          <text:p text:style-name="List_20_1_Content"> SPSS 21 (nur auf den Rechnern B01 und B02)</text:p>
        </text:list-item>
        <text:list-item>
          <text:p text:style-name="List_20_1_Content_Last"> 7zip</text:p>
        </text:list-item>
      </text:list>
      <text:p text:style-name="Text_20_body"><draw:frame draw:style-name="media" draw:name="1" text:anchor-type="as-char" draw:z-index="1" svg:width="46.884166666667cm" style:rel-width="100%" svg:height="33.125833333333cm" style:rel-height="scale"><draw:image xlink:href="Pictures/9113a22c9b6a562a52a5fe9262d39410.jpg" xlink:type="simple" xlink:show="embed" xlink:actuate="onLoad"/></draw:frame></text:p>
      <text:p text:style-name="Text_20_body"><text:a xlink:type="simple" xlink:href="tag&amp;#62; &amp;#34;lrc sub&amp;#34; lrc sub unibibo &amp;#34;staats und universitätsbibliothek&amp;#34; rechnerplan" text:style-name="Internet_20_link" text:visited-style-name="Visited_20_Internet_20_Link">tag&gt; "lrc sub" lrc sub unibibo "staats und universitätsbibliothek" rechnerpla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7::31:42</meta:creation-date>
    <dc:creator>Generated</dc:creator>
    <dc:date>2026-09-09T17::31:42</dc:date>
    <dc:language>en-US</dc:language>
    <meta:editing-cycles>1</meta:editing-cycles>
    <meta:editing-duration>PT0S</meta:editing-duration>
    <dc:title>support:rechnerstandorte:lrcs:sub</dc:title>
  </office:meta>
</office:document-meta>
</file>