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6a5337838ab90ecc40ff97507290e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bibliotheken"/><text:bookmark-start text:name="__RefHeading___rechner_in_den_bibliotheken_1"/><text:bookmark-start text:name="rechner_in_den_bibliotheken"/>Rechner in den Bibliotheken<text:bookmark-end text:name="__RefHeading___rechner_in_den_bibliotheken_1"/><text:bookmark-end text:name="rechner_in_den_bibliotheken"/></text:h>
      <text:p text:style-name="Text_20_body">Im Rahmen eines Kooperationsprojektes der SUB und studIT (Teil der Abteilung IT der Universität Göttingen) wurden neue PCs beschafft, die an den Standorten der bisherigen so genannten „Web-OPAC-Rechner“ aufgestellt werden. Damit ändert sich auch die Bedienung der Geräte, die nun für Studierende einen deutlichen Mehrwert aufweisen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tscheidender Unterschied zur bisherigen Nutzung ist die erforderliche Anmeldung am PC. Hierbei wird zwischen zwei Nutzergruppen getrennt, die jeweils unterschiedliche Funktionen an den Rechnern nutzen können.</text:p></table:table-cell></table:table-row></table:table></draw:text-box></draw:frame></text:p>
      <text:h text:style-name="Heading_20_2" text:outline-level="2"><text:bookmark-start text:name="__RefHeading___studierende_2"/><text:bookmark-start text:name="studierende"/>Studierende<text:bookmark-end text:name="__RefHeading___studierende_2"/><text:bookmark-end text:name="studierende"/></text:h>
      <text:p text:style-name="Text_20_body">Studierende können die Computer mit allen Funktionen nutzen (Internet ohne Einschränkung, Drucken, Office-Programme, E-Mail Client, persönliches Heimverzeichnis). Dafür loggen sie sich nach dem Hochfahren des Computers über die Eingabemaske mit ihrem <text:a xlink:type="simple" xlink:href="https://studit.uni-goettingen.de/support/account/start" text:style-name="Internet_20_link" text:visited-style-name="Visited_20_Internet_20_Link">Studierenden-Account</text:a> ein. Studierende der Universität Göttingen erhalten seit 2008 ihren Account, bestehend aus Nutzername und Passwort, zu Beginn des Semesters zusammen mit ihrem <text:a xlink:type="simple" xlink:href="https://studit.uni-goettingen.de/support/ausweis" text:style-name="Internet_20_link" text:visited-style-name="Visited_20_Internet_20_Link">Studienausweis</text:a>. Nach der Nutzung des Computers loggen sich die Studierenden wieder aus, um Missbrauch ihres Accounts zu verhindern (z.B. Drucken auf fremde Kosten).</text:p>
      <text:h text:style-name="Heading_20_2" text:outline-level="2"><text:bookmark-start text:name="__RefHeading___uni-angehorige_privatpersonen_gaste_3"/><text:bookmark-start text:name="uni-angehorige_privatpersonen_gaste"/>Uni-Angehörige, Privatpersonen &amp; Gäste<text:bookmark-end text:name="__RefHeading___uni-angehorige_privatpersonen_gaste_3"/><text:bookmark-end text:name="uni-angehorige_privatpersonen_gaste"/></text:h>
      <text:p text:style-name="Text_20_body"><draw:frame draw:style-name="mediaright" draw:name="0" text:anchor-type="paragraph" draw:z-index="0" svg:width="7.9375cm" style:rel-width="100%" svg:height="5.953125cm" style:rel-height="scale"><draw:image xlink:href="Pictures/06a5337838ab90ecc40ff97507290e8d.jpg" xlink:type="simple" xlink:show="embed" xlink:actuate="onLoad"/></draw:frame>Allen Bibliotheksnutzerinnen und -nutzern, die nicht an der Universität Göttingen studieren und somit auch keinen <text:a xlink:type="simple" xlink:href="https://studit.uni-goettingen.de/support/account/start" text:style-name="Internet_20_link" text:visited-style-name="Visited_20_Internet_20_Link">studentischen Account</text:a> haben, steht ein anonymer Gast-Login zur Verfügung, der bestimmte Funktionen des PCs einschränkt. Sie können mangels <text:a xlink:type="simple" xlink:href="https://studit.uni-goettingen.de/support/drucken/druckguthaben" text:style-name="Internet_20_link" text:visited-style-name="Visited_20_Internet_20_Link">Druckkonto</text:a> nicht drucken und auch nur das Web-Angebot der Universität Göttingen sowie der SUB inklusive Göttinger Universitätskatalog (GUK) sowie via HAN-Server die kostenpflichtig lizenzierten Online-Ressourcen nutzen. Andere Webseiten im Internet sind NICHT ERREICHBAR. Dies gilt auch für kostenfreie Datenbanken und E-Journals, die über DBIS oder EZB angeboten werden. Die nicht freigeschalteten Online-Angebote können alternativ an den bestehenden Rechnern vor der Zentralen Information bzw. vor der Lesesaaltheke recherchiert werden. </text:p>
      <text:p text:style-name="Text_20_body">Als „Gast“ eingeloggte Nutzerinne und Nutzer können genau wie Studierende die auf den neuen Rechnern installierten Programme verwenden, um Dokumente zu bearbeiten. Es ist auch möglich, USB-Sticks zum Speichern von Recherchen oder Dokumenten zu verwenden. Die Gefahr eines Virenbefalls dieser Rechner durch USB-Sticks ist dabei sehr gering. </text:p>
      <text:p text:style-name="Text_20_body">Auch Uniangehörige, Privatpersonen und Gäste sollen sich nach der Benutzung der Rechner mit dem Gast-Account abmelden, damit die PCs wieder für Studierende mit erweiterten Funktionen zur Verfügung stehen können. </text:p>
      <text:h text:style-name="Heading_20_2" text:outline-level="2"><text:bookmark-start text:name="__RefHeading___zusammenfassung_4"/><text:bookmark-start text:name="zusammenfassung"/>Zusammenfassung<text:bookmark-end text:name="__RefHeading___zusammenfassung_4"/><text:bookmark-end text:name="zusammenfassung"/></text:h>
      <text:p text:style-name="Text_20_body"><text:span text:style-name="Strong_20_Emphasis">Login für Studierende:</text:span> mit <text:a xlink:type="simple" xlink:href="https://studit.uni-goettingen.de/support/account/start" text:style-name="Internet_20_link" text:visited-style-name="Visited_20_Internet_20_Link">Studierenden-Account</text:a> <text:line-break/>
<text:span text:style-name="Strong_20_Emphasis">Login für Uniangehörige, Privat, Gäste:</text:span> Auf den Button “Gast-Zugang” klicken oder als Benutzername „gast“ eingeben, kein Passwort.
Das Abmelden der Rechner erfolgt über das Startmenü links unten am Bildschirm oder über den roten Button rechts unten.</text:p>
      <text:h text:style-name="Heading_20_1" text:outline-level="1"><text:bookmark-start text:name="__RefHeading___bei_fehlern_und_problemen_5"/><text:bookmark-start text:name="bei_fehlern_und_problemen"/>Bei Fehlern und Problemen<text:bookmark-end text:name="__RefHeading___bei_fehlern_und_problemen_5"/><text:bookmark-end text:name="bei_fehlern_und_problemen"/></text:h>
      <text:p text:style-name="Text_20_body">Für die Hardware der Rechner (Bildschirm, Tastatur, Maus, Beschädigung des Rechners etc.) ist grundsätzlich studIT zuständig. Bitte schreibe uns über unser <text:a xlink:type="simple" xlink:href="https://studit.uni-goettingen.de/support/studit_support/kontakt" text:style-name="Internet_20_link" text:visited-style-name="Visited_20_Internet_20_Link">Kontaktformular</text:a>.</text:p>
      <text:p text:style-name="Text_20_body">Dasselbe gilt, sollten Studierenden Probleme bei der Benutzung der PCs haben, z.B.:</text:p>
      <text:list text:style-name="List_20_1" text:continue-numbering="false">
        <text:list-item>
          <text:p text:style-name="List_20_1_Content_First"> Probleme bei der Anmeldung von Studierenden (Login mit Studierenden-Account)</text:p>
        </text:list-item>
        <text:list-item>
          <text:p text:style-name="List_20_1_Content"> Druckprobleme</text:p>
        </text:list-item>
        <text:list-item>
          <text:p text:style-name="List_20_1_Content_Last"> Probleme mit Anwendungen / Programmen auf dem Rechner</text:p>
        </text:list-item>
      </text:list>
      <text:p text:style-name="Text_20_body">Wir sind zu erreichen unter:</text:p>
      <text:p text:style-name="Text_20_body"><text:span text:style-name="Strong_20_Emphasis">Telefon:</text:span> (0551) 39-12345</text:p>
      <text:p text:style-name="Text_20_body"><text:span text:style-name="Strong_20_Emphasis">E-Mail</text:span>: <text:a xlink:type="simple" xlink:href="https://studit.uni-goettingen.de/support/studit_support/kontakt" text:style-name="Internet_20_link" text:visited-style-name="Visited_20_Internet_20_Link">E-Mail-Kontaktformular</text:a></text:p>
      <text:h text:style-name="Heading_20_1" text:outline-level="1"><text:bookmark-start text:name="__RefHeading___informationen_zu_datenbanken_und_elektronischen_zeitschriften_6"/><text:bookmark-start text:name="informationen_zu_datenbanken_und_elektronischen_zeitschriften"/>Informationen zu Datenbanken und elektronischen Zeitschriften<text:bookmark-end text:name="__RefHeading___informationen_zu_datenbanken_und_elektronischen_zeitschriften_6"/><text:bookmark-end text:name="informationen_zu_datenbanken_und_elektronischen_zeitschriften"/></text:h>
      <text:p text:style-name="Text_20_body">Studierende könnn an diesen Rechnern frei auf das Internet und damit alle Datenbanken und Kataloge zugreifen. <text:span text:style-name="Strong_20_Emphasis">Für Gäste gibt es Einschränkungen!</text:span></text:p>
      <text:h text:style-name="Heading_20_3" text:outline-level="3"><text:bookmark-start text:name="__RefHeading___fuer_gaste_zugangliche_datenbanken_7"/><text:bookmark-start text:name="fuer_gaste_zugangliche_datenbanken"/>Für Gäste zugängliche Datenbanken<text:bookmark-end text:name="__RefHeading___fuer_gaste_zugangliche_datenbanken_7"/><text:bookmark-end text:name="fuer_gaste_zugangliche_datenbanken"/></text:h>
      <text:h text:style-name="Heading_20_5" text:outline-level="5"><text:bookmark-start text:name="__RefHeading___freigeschaltete_internetseitenip-adressen_8"/><text:bookmark-start text:name="freigeschaltete_internetseitenip-adressen"/>Freigeschaltete  Internetseiten / IP-Adressen<text:bookmark-end text:name="__RefHeading___freigeschaltete_internetseitenip-adressen_8"/><text:bookmark-end text:name="freigeschaltete_internetseitenip-adressen"/></text:h>
      <text:list text:style-name="List_20_1" text:continue-numbering="false">
        <text:list-item>
          <text:p text:style-name="List_20_1_Content_First"> Alle Seiten der Uni Göttingen (134er IPs, also auch GUK mit allen Teilsichten, Goe-Scholar etc.)</text:p>
        </text:list-item>
        <text:list-item>
          <text:p text:style-name="List_20_1_Content"> Alle Zeitschriften mit HAN-Link </text:p>
        </text:list-item>
        <text:list-item>
          <text:p text:style-name="List_20_1_Content"> alle GBV-Kataloge  </text:p>
        </text:list-item>
        <text:list-item>
          <text:p text:style-name="List_20_1_Content"> EZB und DBIS* </text:p>
        </text:list-item>
        <text:list-item>
          <text:p text:style-name="List_20_1_Content"> KVK;  der Aufruf der einzelnen OPACs ist nicht möglich </text:p>
        </text:list-item>
        <text:list-item>
          <text:p text:style-name="List_20_1_Content"> ViFa Nord  </text:p>
        </text:list-item>
        <text:list-item>
          <text:p text:style-name="List_20_1_Content"> Subito </text:p>
        </text:list-item>
        <text:list-item>
          <text:p text:style-name="List_20_1_Content"> BASE  </text:p>
        </text:list-item>
        <text:list-item>
          <text:p text:style-name="List_20_1_Content"> OAIster </text:p>
        </text:list-item>
        <text:list-item>
          <text:p text:style-name="List_20_1_Content"> ZDB  </text:p>
        </text:list-item>
        <text:list-item>
          <text:p text:style-name="List_20_1_Content"> DFG </text:p>
        </text:list-item>
        <text:list-item>
          <text:p text:style-name="List_20_1_Content"> Vascoda </text:p>
        </text:list-item>
        <text:list-item>
          <text:p text:style-name="List_20_1_Content_Last"> Webis </text:p>
        </text:list-item>
      </text:list>
      <text:p text:style-name="Text_20_body"><text:span text:style-name="Strong_20_Emphasis">Anmerkung zu EZB und DBIS</text:span></text:p>
      <text:list text:style-name="List_20_1" text:continue-numbering="false">
        <text:list-item>
          <text:p text:style-name="List_20_1_Content_First"> Sämtliche Listen auf den Seiten sind aufrufbar</text:p>
        </text:list-item>
        <text:list-item>
          <text:p text:style-name="List_20_1_Content"> DBIS: Alle Datenbanken mit grünem „D“ (deutschlandweit frei zugänglich (DFG-geförderte Nationallizenz)) und gelbem „U“ (im Netz der Universität Göttingen) und lila „C“ sind aufrufbar über den HAN-Link bzw. bei CD-ROMs über ug-subcd-Link )</text:p>
        </text:list-item>
        <text:list-item>
          <text:p text:style-name="List_20_1_Content"> EZB: Alle gelben Zeitschriften sind über den HAN-Link aufrufbar</text:p>
        </text:list-item>
        <text:list-item>
          <text:p text:style-name="List_20_1_Content_Last"> Frei  im Web verfügbare Datenbanken und Zeitschriften sind nicht aufrufbar (IPs können nicht alle frei geschaltet werden)</text:p>
        </text:list-item>
      </text:list>
      <text:p text:style-name="Text_20_body"><text:a xlink:type="simple" xlink:href="tag&amp;#62;SUB DINO Rechner PCs OPAC Katalog Datenbank Datenbanken e-journals elektronische zeitschriften gäste gast anonymer login anonym" text:style-name="Internet_20_link" text:visited-style-name="Visited_20_Internet_20_Link">tag&gt;SUB DINO Rechner PCs OPAC Katalog Datenbank Datenbanken e-journals elektronische zeitschriften gäste gast anonymer login anony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8::13:29</meta:creation-date>
    <dc:creator>Generated</dc:creator>
    <dc:date>2026-09-10T08::13:29</dc:date>
    <dc:language>en-US</dc:language>
    <meta:editing-cycles>1</meta:editing-cycles>
    <meta:editing-duration>PT0S</meta:editing-duration>
    <dc:title>support:rechnerstandorte:bibliotheken</dc:title>
  </office:meta>
</office:document-meta>
</file>