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41f5f1d315ef20570bc7e984d21e6a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lsg:start"/><text:bookmark-start text:name="__RefHeading___lern-_und_studiengebaudesub_-_raume_und_schliessfacher_reservieren_und_nutzen_1"/><text:bookmark-start text:name="lern-_und_studiengebaudesub_-_raume_und_schliessfacher_reservieren_und_nutzen"/>Lern- und Studiengebäude / SUB - Räume und Schließfächer reservieren und nutzen<text:bookmark-end text:name="__RefHeading___lern-_und_studiengebaudesub_-_raume_und_schliessfacher_reservieren_und_nutzen_1"/><text:bookmark-end text:name="lern-_und_studiengebaudesub_-_raume_und_schliessfacher_reservieren_und_nutzen"/></text:h>
      <text:p text:style-name="Text_20_body">Hier findest du Anleitungen und Hilfe zur Nutzung des Lern- und Studiengebäudes (LSG) der Universität Göttingen sowie der Reservierung von Lernräumen und Schließfächern in der SUB Zentralbibliothek. Alle Informationen zum Gebäude (Ausstattung, Raumpläne, Nutzungrichtlinie etc.) findest du auf der <text:a xlink:type="simple" xlink:href="http://www.uni-goettingen.de/de/447835.html" text:style-name="Internet_20_link" text:visited-style-name="Visited_20_Internet_20_Link">Homepage des LSG</text:a>.</text:p>
      <text:p text:style-name="Text_20_body"><draw:frame draw:style-name="PluginODTAutoStyle_Frame_1_text_frame" draw:name="Frame1" text:anchor-type="paragraph" svg:width="481.89pt" draw:z-index="0" svg:x="0cm" svg:y="0cm" svg:min-height="1cm"><draw:text-box><table:table table:style-name="Table"><table:table-column table:style-name="odt_auto_style_table_column_1_1"/><table:table-row><table:table-cell office:value-type="string" table:style-name="tablecell"/></table:table-row></table:table></draw:text-box></draw:frame></text:p>
      <text:p text:style-name="Text_20_body">
<draw:frame draw:style-name="media" draw:name="0" text:anchor-type="as-char" draw:z-index="0" svg:width="21.166666666667cm" style:rel-width="100%" svg:height="9.4720833333333cm" style:rel-height="scale"><draw:image xlink:href="Pictures/341f5f1d315ef20570bc7e984d21e6a0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17::13:07</meta:creation-date>
    <dc:creator>Generated</dc:creator>
    <dc:date>2026-08-18T17::13:07</dc:date>
    <dc:language>en-US</dc:language>
    <meta:editing-cycles>1</meta:editing-cycles>
    <meta:editing-duration>PT0S</meta:editing-duration>
    <dc:title>support:lsg:start</dc:title>
  </office:meta>
</office:document-meta>
</file>