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8dc19dace0d2fdbdd07e78efa5d9e66.jpg"/>
  <manifest:file-entry manifest:media-type="image/jpeg" manifest:full-path="Pictures/77159ec45fc09dbce2d3bdebf5dd901c.jpg"/>
  <manifest:file-entry manifest:media-type="image/jpeg" manifest:full-path="Pictures/e4b6df64de2d86922309d8788dbbfaa3.jpg"/>
  <manifest:file-entry manifest:media-type="image/jpeg" manifest:full-path="Pictures/00b2b5fbd280a25ce266726cf44659a9.jpg"/>
  <manifest:file-entry manifest:media-type="image/jpeg" manifest:full-path="Pictures/f948979cc36f8a25c8e7f04304dbc6ee.jpg"/>
  <manifest:file-entry manifest:media-type="image/jpeg" manifest:full-path="Pictures/e6cb28a98c6706bbb3f726220929042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lsg:schluessel"/><text:bookmark-start text:name="__RefHeading___zutritt_zu_raumen_-_elektronische_schluessel_fuer_raume_und_schliessfacher_nutzen_1"/><text:bookmark-start text:name="zutritt_zu_raumen_-_elektronische_schluessel_fuer_raume_und_schliessfacher_nutzen"/>Zutritt zu Räumen - Elektronische Schlüssel für Räume und Schließfächer nutzen<text:bookmark-end text:name="__RefHeading___zutritt_zu_raumen_-_elektronische_schluessel_fuer_raume_und_schliessfacher_nutzen_1"/><text:bookmark-end text:name="zutritt_zu_raumen_-_elektronische_schluessel_fuer_raume_und_schliessfacher_nutzen"/></text:h>
      <text:p text:style-name="Text_20_body">Nach einer <text:a xlink:type="simple" xlink:href="https://studit.uni-goettingen.de/support/lsg/raumreservierung" text:style-name="Internet_20_link" text:visited-style-name="Visited_20_Internet_20_Link">Raumreservierung über eCampus</text:a> kannst du an Terminals im LSG den Schlüssel für den entsprechenden Raum auf deinen <text:a xlink:type="simple" xlink:href="https://studit.uni-goettingen.de/support/ausweis" text:style-name="Internet_20_link" text:visited-style-name="Visited_20_Internet_20_Link">Studienausweis</text:a> schreiben lass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chtung! Du kannst erst einen Schlüssel auf deinen Ausweis schreiben lassen, wenn der Reservierungszeitraum begonnen hat!</text:p></table:table-cell></table:table-row></table:table></draw:text-box></draw:frame></text:p>
      <text:h text:style-name="Heading_20_2" text:outline-level="2"><text:bookmark-start text:name="__RefHeading___karte_auflegen_2"/><text:bookmark-start text:name="karte_auflegen"/>1. Karte auflegen<text:bookmark-end text:name="__RefHeading___karte_auflegen_2"/><text:bookmark-end text:name="karte_auflegen"/></text:h>
      <text:p text:style-name="Text_20_body">Zunächst musst du deinen Studienausweis auf den Kartenleser legen (und dort liegen lassen!). <text:span text:style-name="Strong_20_Emphasis">Hinweis:</text:span> Bei der ersten Nutzung des LSGs wird der Ausweis zunächst initialisiert. Dies passiert bei weiteren Nutzungen nicht mehr!</text:p>
      <text:p text:style-name="Text_20_body"><draw:frame draw:style-name="media" draw:name="0" text:anchor-type="as-char" draw:z-index="0" svg:width="10.583333333333cm" svg:height="11.096548711228cm"><draw:image xlink:href="Pictures/18dc19dace0d2fdbdd07e78efa5d9e66.jpg" xlink:type="simple" xlink:show="embed" xlink:actuate="onLoad"/></draw:frame></text:p>
      <text:h text:style-name="Heading_20_2" text:outline-level="2"><text:bookmark-start text:name="__RefHeading___raum-_bzw._schliessfachschluessel_schreiben_3"/><text:bookmark-start text:name="raum-_bzw._schliessfachschluessel_schreiben"/>2. Raum- bzw. Schließfachschlüssel schreiben<text:bookmark-end text:name="__RefHeading___raum-_bzw._schliessfachschluessel_schreiben_3"/><text:bookmark-end text:name="raum-_bzw._schliessfachschluessel_schreiben"/></text:h>
      <text:p text:style-name="Text_20_body">Du siehst nun deine Raumreservierung auf dem Bildschirm. Bitte merke dir die Raumnummer bzw. Schließfachnummer.</text:p>
      <text:p text:style-name="Text_20_body">Durch Tippen auf den Button “anmelden” wird der Raum- bzw. Schließfachschlüssel auf deinen Studienausweis geschrieben. </text:p>
      <text:p text:style-name="Text_20_body"><draw:frame draw:style-name="media" draw:name="1" text:anchor-type="as-char" draw:z-index="1" svg:width="10.583333333333cm" svg:height="7.9375cm"><draw:image xlink:href="Pictures/77159ec45fc09dbce2d3bdebf5dd901c.jpg" xlink:type="simple" xlink:show="embed" xlink:actuate="onLoad"/></draw:frame></text:p>
      <text:p text:style-name="Text_20_body">Bitte lasse den Ausweis so lange auf dem Kartenleser liegen, bis der gelbe Hinweis unten auf dem Bildschirm nicht mehr zu sehen ist!</text:p>
      <text:p text:style-name="Text_20_body"><draw:frame draw:style-name="media" draw:name="2" text:anchor-type="as-char" draw:z-index="2" svg:width="10.583333333333cm" svg:height="5.4504166666667cm"><draw:image xlink:href="Pictures/e4b6df64de2d86922309d8788dbbfaa3.jpg" xlink:type="simple" xlink:show="embed" xlink:actuate="onLoad"/></draw:frame></text:p>
      <text:h text:style-name="Heading_20_2" text:outline-level="2"><text:bookmark-start text:name="__RefHeading___raum_und_schliessfach_mit_der_karte_offnen_4"/><text:bookmark-start text:name="raum_und_schliessfach_mit_der_karte_offnen"/>3. Raum und Schließfach mit der Karte öffnen<text:bookmark-end text:name="__RefHeading___raum_und_schliessfach_mit_der_karte_offnen_4"/><text:bookmark-end text:name="raum_und_schliessfach_mit_der_karte_offnen"/></text:h>
      <text:p text:style-name="Text_20_body">Du kannst nun zum zugewiesenen Raum gehen und deine Karte an den Kartenleser über der Türklinke halten. Nachdem die LED grün leuchtet, kannst du die Tür öffnen.</text:p>
      <text:p text:style-name="Text_20_body"><draw:frame draw:style-name="media" draw:name="3" text:anchor-type="as-char" draw:z-index="3" svg:width="10.583333333333cm" svg:height="10.398125cm"><draw:image xlink:href="Pictures/00b2b5fbd280a25ce266726cf44659a9.jpg" xlink:type="simple" xlink:show="embed" xlink:actuate="onLoad"/></draw:frame></text:p>
      <text:p text:style-name="Text_20_body"><text:span text:style-name="Strong_20_Emphasis">Schließfächer öffnen:</text:span> Um ein Schließfach zu schließen, drückst du den Schließstift MIT dem Ausweis nach innen. Um es zu öffnen, musst du deinen Ausweis nur leicht andrücken.</text:p>
      <text:p text:style-name="Text_20_body"><draw:frame draw:style-name="media" draw:name="4" text:anchor-type="as-char" draw:z-index="4" svg:width="10.583333333333cm" svg:height="4.445cm"><draw:image xlink:href="Pictures/f948979cc36f8a25c8e7f04304dbc6ee.jpg" xlink:type="simple" xlink:show="embed" xlink:actuate="onLoad"/></draw:frame></text:p>
      <text:h text:style-name="Heading_20_2" text:outline-level="2"><text:bookmark-start text:name="__RefHeading___abmelden_5"/><text:bookmark-start text:name="abmelden"/>4. Abmelden<text:bookmark-end text:name="__RefHeading___abmelden_5"/><text:bookmark-end text:name="abmelden"/></text:h>
      <text:p text:style-name="Text_20_body">Ganz wichtig ist es, nach der Nutzung eines Raumes oder Schließfachs diese wieder abzumelden. Andernfalls werden weitere <text:a xlink:type="simple" xlink:href="https://studit.uni-goettingen.de/support/lsg/reservierungspunkte" text:style-name="Internet_20_link" text:visited-style-name="Visited_20_Internet_20_Link">Reservierungspunkte</text:a> berechnet!</text:p>
      <text:p text:style-name="Text_20_body">Du musst nach der Nutzung mit deinem Studienausweis wieder zum Terminal (Erdgeschoss, 2. und 3. Stock), die Chipkarte auflegen und den angezeigten Raum / Fach abmelden.</text:p>
      <text:p text:style-name="Text_20_body"><draw:frame draw:style-name="media" draw:name="5" text:anchor-type="as-char" draw:z-index="5" svg:width="13.229166666667cm" svg:height="6.6311197916667cm"><draw:image xlink:href="Pictures/e6cb28a98c6706bbb3f7262209290426.jpg" xlink:type="simple" xlink:show="embed" xlink:actuate="onLoad"/></draw:frame></text:p>
      <text:h text:style-name="Heading_20_2" text:outline-level="2"><text:bookmark-start text:name="__RefHeading___schluessel_fuer_gruppenraume_teilen_6"/><text:bookmark-start text:name="schluessel_fuer_gruppenraume_teilen"/>5. Schlüssel für Gruppenräume teilen<text:bookmark-end text:name="__RefHeading___schluessel_fuer_gruppenraume_teilen_6"/><text:bookmark-end text:name="schluessel_fuer_gruppenraume_teilen"/></text:h>
      <text:p text:style-name="Text_20_body">Wenn ein Gruppenraum reserviert wurde, können alle, die <text:a xlink:type="simple" xlink:href="https://studit.uni-goettingen.de/support/lsg/raumreservierung" text:style-name="Internet_20_link" text:visited-style-name="Visited_20_Internet_20_Link">die Einladung</text:a> angenommen haben, am Terminal den Schlüssel auf den Studienausweis schreiben lassen (natürlich nur für den für den der Gruppe zugewiesenen Raum). Über das Terminal erfahrt ihr so auch die Raumnummer für die Gruppe. <text:span text:style-name="Strong_20_Emphasis">JEDER der sich angemeldet hat (einen Schlüssel auf dem Ausweis geschrieben hat), muss sich auch wieder abmelden, sonst werden weitere Reservierungspunkte berechnet!</text:span></text:p>
      <text:h text:style-name="Heading_20_1" text:outline-level="1"><text:bookmark-start text:name="__RefHeading___raumnutzung_verlangern_7"/><text:bookmark-start text:name="raumnutzung_verlangern"/>Raumnutzung verlängern<text:bookmark-end text:name="__RefHeading___raumnutzung_verlangern_7"/><text:bookmark-end text:name="raumnutzung_verlangern"/></text:h>
      <text:p text:style-name="Text_20_body">Sie können jetzt die Belegungszeit Ihres Arbeitsraumes verlängern und müssen nicht mehr umziehen. Vorausgesetzt, der Raum ist weiterhin frei. Bitte verlängern Sie auf eCampus die Belegungszeit in Ihrer Nutzungshistorie und melden sich anschließend am Terminal noch einmal an, damit der elektronische Schlüssel für den verlängerten Zeitraum auf Ihren Studienausweis geschrieben werden kann. Bei der Belegung von Gruppenräumen können alle Teilnehmer die Zeit verlängern, Einladende und Eingelade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8T17::19:02</meta:creation-date>
    <dc:creator>Generated</dc:creator>
    <dc:date>2026-08-28T17::19:02</dc:date>
    <dc:language>en-US</dc:language>
    <meta:editing-cycles>1</meta:editing-cycles>
    <meta:editing-duration>PT0S</meta:editing-duration>
    <dc:title>support:lsg:schluessel</dc:title>
  </office:meta>
</office:document-meta>
</file>