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xa:faq"/><text:bookmark-start text:name="__RefHeading___faq_1"/><text:bookmark-start text:name="faq"/>FAQ<text:bookmark-end text:name="__RefHeading___faq_1"/><text:bookmark-end text:name="faq"/></text:h>
      <table:table table:style-name="Table">
        <table:table-column/>
        <table:table-column/>
        <table:table-row>
          <table:table-cell office:value-type="string" table:style-name="tablecell">
            <text:p text:style-name="tablealignleft"><text:span text:style-name="Strong_20_Emphasis">Frage</text:span></text:p>
          </table:table-cell>
          <table:table-cell office:value-type="string" table:style-name="tablecell">
            <text:p text:style-name="tablealignleft"><text:span text:style-name="Strong_20_Emphasis">Antwort</text:span></text:p>
          </table:table-cell>
        </table:table-row>
        <table:table-row>
          <table:table-cell office:value-type="string" table:style-name="tablecell">
            <text:p text:style-name="tablealignleft">Beim Klick auf „Neue gekoppelte Prüfung/Studienleistung anlegen“ erscheint die Meldung „Bitte mind. 1 Elternelement selektieren!“, es kann keine Gekoppelte Prüfung angelegt werden.</text:p>
          </table:table-cell>
          <table:table-cell office:value-type="string" table:style-name="tablecell">
            <text:p text:style-name="tablealignleft">Es ist keine Veranstaltungsgruppe zugeordnet.</text:p>
          </table:table-cell>
        </table:table-row>
        <table:table-row>
          <table:table-cell office:value-type="string" table:style-name="tablecell">
            <text:p text:style-name="tablealignleft">Wird es auch 2023 Schulungen zu EXA geben?</text:p>
          </table:table-cell>
          <table:table-cell office:value-type="string" table:style-name="tablecell">
            <text:p text:style-name="tablealignleft"> Ja, auch 2023 wird es noch Schulungen zu EXA und den verschiedenen Aspekten geben. Wann diese Schulungen genau und in welchem Rhythmus sie stattffinden werden​, ist noch nicht bekannt. Über aktuelle Termine informieren Sie sich bitte bei der Personalentwicklung.</text:p>
          </table:table-cell>
        </table:table-row>
        <table:table-row>
          <table:table-cell office:value-type="string" table:style-name="tablecell">
            <text:p text:style-name="tablealignleft">Prüfungsterminänderung: Gibt es eine automatische Benachrichtigung für die Prüfungsteilnehmer bei Änderung des Termins?</text:p>
          </table:table-cell>
          <table:table-cell office:value-type="string" table:style-name="tablecell">
            <text:p text:style-name="tablealignleft"> Nein. Beim Ändern des Prüfungstermins muss dieser in FlexNow händisch angepasst werden. Eine Änderung des Termins nach der Freigabe des Prüfungstermins in EXA führt NICHT zu einer automatischen Änderung im FlexNow. Dementsprechend gibt es auch keine automatische Benachrichtigung der Teilnehmer. Eine Benachrichtigung muss manuell erfolgen.</text:p>
          </table:table-cell>
        </table:table-row>
        <table:table-row>
          <table:table-cell office:value-type="string" table:style-name="tablecell">
            <text:p text:style-name="tablealignleft">Können Personen, die nicht über das IDM in HISinONe EXA aufgenommen wurden, die Fakultät wechseln oder z.B. pausiert haben, übertragen bzw. 'reaktiviert' werden?</text:p>
          </table:table-cell>
          <table:table-cell office:value-type="string" table:style-name="tablecell">
            <text:p text:style-name="tablealignleft"> Wenn der Fall eintritt, dann wenden Sie sich bitte an den Support, damit wir den Fall gemeinsam durchspielen können. Danke schön!</text:p>
          </table:table-cell>
        </table:table-row>
        <table:table-row>
          <table:table-cell office:value-type="string" table:style-name="tablecell">
            <text:p text:style-name="tablealignleft">Wie sieht es aus bei Personen, die nicht über das IDM in HISinOne EXA aufgenommen werden, und somit in HISinONe angelegt werden müssen?</text:p>
          </table:table-cell>
          <table:table-cell office:value-type="string" table:style-name="tablecell">
            <text:p text:style-name="tablealignleft">Wenn der Fall eintritt, dann wenden Sie sich bitte an den Support, damit wir den Fall gemeinsam durchspielen können. Danke schön!</text:p>
          </table:table-cell>
        </table:table-row>
        <table:table-row>
          <table:table-cell office:value-type="string" table:style-name="tablecell">
            <text:p text:style-name="tablealignleft">Wie erlangen externe Prüfer, die nicht über das IDM in HISinOne EXA aufgenommen werden, Einzelfprüfungsberechtigung in HISinOne EXA und in FlexNow?</text:p>
          </table:table-cell>
          <table:table-cell office:value-type="string" table:style-name="tablecell">
            <text:p text:style-name="tablealignleft">Wenn der Fall eintritt, dann wenden Sie sich bitte an den Support, damit wir den Fall gemeinsam durchspielen können. Danke schön!</text:p>
          </table:table-cell>
        </table:table-row>
        <table:table-row>
          <table:table-cell office:value-type="string" table:style-name="tablecell">
            <text:p text:style-name="tablealignleft">Welche Rechte haben Fachbereichsadministrator/-innen?</text:p>
          </table:table-cell>
          <table:table-cell office:value-type="string" table:style-name="tablecell">
            <text:p text:style-name="tablealignleft">Fachbereichsadministrator/-in:</text:p>
          </table:table-cell>
        </table:table-row>
      </table:table>
      <text:p text:style-name="Preformatted_20_Text"><text:s text:c="3"/>Pflege semesterabhängiger Veranstaltungen (alle Daten)<text:line-break/><text:s text:c="3"/>Pflege semesterunabhängiger Veranstaltungen (alle Daten)<text:line-break/><text:s text:c="3"/>VVZ bearbeiten<text:line-break/><text:s text:c="3"/>Einrichtungsdaten bearbeiten<text:line-break/><text:s text:c="3"/>Personendaten bearbeiten, inklusive Organisationseinheit<text:line-break/><text:s text:c="3"/>Berechtigungen vergeben: Rechte an Personen und Räumen<text:line-break/><text:s text:c="3"/>Rollen für Personen vergeben<text:line-break/><text:s text:c="3"/>Erfassung/Kontrolle/Anpassung der Lehrdeputate<text:line-break/><text:s text:c="3"/>Personen anderer Fakultäten der eigenen Fakultät zuordnen können<text:line-break/><text:s text:c="3"/>Alle Rechte, die anderer Rollen innerhalb der Fakultät auch haben kommen dazu, z.B. Raumrechte<text:line-break/><text:s text:c="3"/>Raumdaten anpassen für eigene Räume<text:line-break/><text:s text:c="3"/>Anpassung des Raumnamens<text:line-break/><text:s text:c="3"/>Eigene Räume einer anderen Einrichtung zuordnen</text:p>
      <text:p text:style-name="Text_20_body">Außerdem kann man sich diese Information auch im eCampus anzeigen lassen, indem man mit dem Mauszeiger über der Rolle in dem weißunterlegten Kasten schwebt. Die Information sollte als Fensterchen angezeig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3::19:50</meta:creation-date>
    <dc:creator>Generated</dc:creator>
    <dc:date>2026-08-18T03::19:50</dc:date>
    <dc:language>en-US</dc:language>
    <meta:editing-cycles>1</meta:editing-cycles>
    <meta:editing-duration>PT0S</meta:editing-duration>
    <dc:title>support:exa:faq</dc:title>
  </office:meta>
</office:document-meta>
</file>