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b622a7eefcee27617a6c5a12fb00f30.jpg"/>
  <manifest:file-entry manifest:media-type="image/jpeg" manifest:full-path="Pictures/f8390bd6ea686c6c3e3b51a8083fe31d.jpg"/>
  <manifest:file-entry manifest:media-type="image/jpeg" manifest:full-path="Pictures/db380ae38cddbdcbfba68baef9e9d20f.jpg"/>
  <manifest:file-entry manifest:media-type="image/jpeg" manifest:full-path="Pictures/05fe0eb22f1cb8fc8032d8da61d9eb41.jpg"/>
  <manifest:file-entry manifest:media-type="image/jpeg" manifest:full-path="Pictures/8d679a40c240d88231c89645398f9ff4.jpg"/>
  <manifest:file-entry manifest:media-type="image/jpeg" manifest:full-path="Pictures/b651a57113eb6d323f31a6fb246acce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windows_phone_8"/><text:bookmark-start text:name="__RefHeading___windows_phone_8_1"/><text:bookmark-start text:name="windows_phone_8"/>Windows Phone 8<text:bookmark-end text:name="__RefHeading___windows_phone_8_1"/><text:bookmark-end text:name="windows_phone_8"/></text:h>
      <text:p text:style-name="Text_20_body">Dein studentisches E-Mail-Postfach richtest du auf deinem Windows Phone 8 / 8.1 ein, indem du unter <text:span text:style-name="Strong_20_Emphasis">Einstellungen</text:span> auf <text:span text:style-name="Strong_20_Emphasis">E-Mail-Konton &amp; andere</text:span> tippst.</text:p>
      <text:p text:style-name="Text_20_body"><draw:frame draw:style-name="media" draw:name="0" text:anchor-type="as-char" draw:z-index="0" svg:width="7.9375cm" style:rel-width="100%" svg:height="14.111111111111cm" style:rel-height="scale"><draw:image xlink:href="Pictures/eb622a7eefcee27617a6c5a12fb00f30.jpg" xlink:type="simple" xlink:show="embed" xlink:actuate="onLoad"/></draw:frame></text:p>
      <text:p text:style-name="Text_20_body">Unter <text:span text:style-name="Strong_20_Emphasis">Konto hinzufügen</text:span> wählst du <text:span text:style-name="Strong_20_Emphasis">Erweitertes Setup</text:span>.</text:p>
      <text:p text:style-name="Text_20_body"><draw:frame draw:style-name="media" draw:name="1" text:anchor-type="as-char" draw:z-index="1" svg:width="7.9375cm" style:rel-width="100%" svg:height="14.111111111111cm" style:rel-height="scale"><draw:image xlink:href="Pictures/f8390bd6ea686c6c3e3b51a8083fe31d.jpg" xlink:type="simple" xlink:show="embed" xlink:actuate="onLoad"/></draw:frame><text:line-break/>
<draw:frame draw:style-name="media" draw:name="2" text:anchor-type="as-char" draw:z-index="2" svg:width="7.9375cm" style:rel-width="100%" svg:height="18.190104166667cm" style:rel-height="scale"><draw:image xlink:href="Pictures/db380ae38cddbdcbfba68baef9e9d20f.jpg" xlink:type="simple" xlink:show="embed" xlink:actuate="onLoad"/></draw:frame></text:p>
      <text:p text:style-name="Text_20_body">Da gibst du als erstes deine <text:span text:style-name="Strong_20_Emphasis">studentische E-Mail-Adresse</text:span> und das zugehörige <text:span text:style-name="Strong_20_Emphasis">Passwort</text:span> ein und gehst auf weiter.</text:p>
      <text:p text:style-name="Text_20_body"><draw:frame draw:style-name="media" draw:name="3" text:anchor-type="as-char" draw:z-index="3" svg:width="7.9375cm" style:rel-width="100%" svg:height="14.111111111111cm" style:rel-height="scale"><draw:image xlink:href="Pictures/05fe0eb22f1cb8fc8032d8da61d9eb41.jpg" xlink:type="simple" xlink:show="embed" xlink:actuate="onLoad"/></draw:frame></text:p>
      <text:p text:style-name="Text_20_body">Wähle nun als Art des Kontos <text:span text:style-name="Strong_20_Emphasis">Exchange ActiveSync</text:span> aus.</text:p>
      <text:p text:style-name="Text_20_body"><draw:frame draw:style-name="media" draw:name="4" text:anchor-type="as-char" draw:z-index="4" svg:width="7.9375cm" style:rel-width="100%" svg:height="14.111111111111cm" style:rel-height="scale"><draw:image xlink:href="Pictures/8d679a40c240d88231c89645398f9ff4.jpg" xlink:type="simple" xlink:show="embed" xlink:actuate="onLoad"/></draw:frame></text:p>
      <text:p text:style-name="Text_20_body">Anschließend gibst du folgende Einstellungen ein:</text:p>
      <text:p text:style-name="Text_20_body"><draw:frame draw:style-name="media" draw:name="5" text:anchor-type="as-char" draw:z-index="5" svg:width="15.875cm" svg:height="13.831885456885cm"><draw:image xlink:href="Pictures/b651a57113eb6d323f31a6fb246acce6.jpg" xlink:type="simple" xlink:show="embed" xlink:actuate="onLoad"/></draw:frame></text:p>
      <text:p text:style-name="Text_20_body"><text:span text:style-name="Strong_20_Emphasis">E-Mail-Adresse</text:span>: deine studentische E-Mail-Adresse (in der Regel vorname.nachname@stud.uni-goettingen.de)<text:line-break/>
<text:span text:style-name="Strong_20_Emphasis">Kennwort</text:span>: dein Passwort<text:line-break/>
<text:span text:style-name="Strong_20_Emphasis">Benutzername</text:span>: ug-student\„account“ (in der Regel ug-student\vorname.nachname)<text:line-break/>
<text:span text:style-name="Strong_20_Emphasis">Domäne</text:span>: <text:span text:style-name="Emphasis">bleibt leer</text:span> <text:line-break/>
<text:span text:style-name="Strong_20_Emphasis">Server</text:span>: email.stud.uni-goetingen.de<text:line-break/>
<text:span text:style-name="Strong_20_Emphasis">✔</text:span> Server erfordert eine verschlüsselte Verbindung (Haken setzen)</text:p>
      <text:p text:style-name="Text_20_body">Die restlichen Einstellungen kannst du nach Belieben vornehmen; diese betreffen z. B. die Häufigkeit, wie oft die Emails abgerufen werden.</text:p>
      <text:p text:style-name="Text_20_body"><text:a xlink:type="simple" xlink:href="tag&amp;#62;mail postfach windows phone 8 &amp;#34;windows phone 8&amp;#34;" text:style-name="Internet_20_link" text:visited-style-name="Visited_20_Internet_20_Link">tag&gt;mail postfach windows phone 8 "windows phone 8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0::48:52</meta:creation-date>
    <dc:creator>Generated</dc:creator>
    <dc:date>2026-08-25T00::48:52</dc:date>
    <dc:language>en-US</dc:language>
    <meta:editing-cycles>1</meta:editing-cycles>
    <meta:editing-duration>PT0S</meta:editing-duration>
    <dc:title>support:email:windows_phone_8</dc:title>
  </office:meta>
</office:document-meta>
</file>