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d8a1acd3a4a96fe634a8fd3bee994f.jpg"/>
  <manifest:file-entry manifest:media-type="image/jpeg" manifest:full-path="Pictures/4c89e17ddb342bded6b76b11f120d1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webmail"/><text:bookmark-start text:name="__RefHeading___webmail_1"/><text:bookmark-start text:name="webmail"/>Webmail<text:bookmark-end text:name="__RefHeading___webmail_1"/><text:bookmark-end text:name="webmail"/></text:h>
      <text:h text:style-name="Heading_20_2" text:outline-level="2"><text:bookmark-start text:name="__RefHeading___zugang_zu_deiner_studentischen_e-mail_2"/><text:bookmark-start text:name="zugang_zu_deiner_studentischen_e-mail"/>Zugang zu Deiner studentischen E-Mail<text:bookmark-end text:name="__RefHeading___zugang_zu_deiner_studentischen_e-mail_2"/><text:bookmark-end text:name="zugang_zu_deiner_studentischen_e-mail"/></text:h>
      <text:p text:style-name="Text_20_body">1. Browser öffnen<text:line-break/>
2. Zu folgender URL browsen: <text:a xlink:type="simple" xlink:href="http://webmail.uni-goettingen.de" text:style-name="Internet_20_link" text:visited-style-name="Visited_20_Internet_20_Link">http://webmail.uni-goettingen.de</text:a></text:p>
      <text:p text:style-name="Text_20_body"><draw:frame draw:style-name="media" draw:name="0" text:anchor-type="as-char" draw:z-index="0" svg:width="16.245416666667cm" svg:height="14.313958333333cm"><draw:image xlink:href="Pictures/05d8a1acd3a4a96fe634a8fd3bee994f.jpg" xlink:type="simple" xlink:show="embed" xlink:actuate="onLoad"/></draw:frame></text:p>
      <text:p text:style-name="Text_20_body">3. Eingabe der Nutzerkennung:</text:p>
      <text:list text:style-name="List_20_1" text:continue-numbering="false">
        <text:list-item>
          <text:p text:style-name="List_20_1_Content_First"> ug-student\vorname.nachname</text:p>
        </text:list-item>
        <text:list-item>
          <text:p text:style-name="List_20_1_Content_Last"> Passwort</text:p>
        </text:list-item>
      </text:list>
      <text:p text:style-name="Text_20_body">4. Emails im Webmailer bearbeiten</text:p>
      <text:p text:style-name="Text_20_body"><draw:frame draw:style-name="media" draw:name="1" text:anchor-type="as-char" draw:z-index="1" svg:width="14.552083333333cm" svg:height="7.3980351796407cm"><draw:image xlink:href="Pictures/4c89e17ddb342bded6b76b11f120d179.jpg" xlink:type="simple" xlink:show="embed" xlink:actuate="onLoad"/></draw:frame></text:p>
      <text:p text:style-name="Text_20_body"> <text:a xlink:type="simple" xlink:href="tag&amp;#62;mail mails adresse webmail studentische account webmailer mailer exchange server" text:style-name="Internet_20_link" text:visited-style-name="Visited_20_Internet_20_Link">tag&gt;mail mails adresse webmail studentische account webmailer mailer exchange 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0::50:53</meta:creation-date>
    <dc:creator>Generated</dc:creator>
    <dc:date>2026-08-19T10::50:53</dc:date>
    <dc:language>en-US</dc:language>
    <meta:editing-cycles>1</meta:editing-cycles>
    <meta:editing-duration>PT0S</meta:editing-duration>
    <dc:title>support:email:webmail</dc:title>
  </office:meta>
</office:document-meta>
</file>