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759764d1c93ed5ebf318f49a178b6cf.png"/>
  <manifest:file-entry manifest:media-type="image/png" manifest:full-path="Pictures/bc711b87f15cb0e4ec59ab7d0ceee40b.png"/>
  <manifest:file-entry manifest:media-type="image/png" manifest:full-path="Pictures/00ce42b60e3b6a9f864bc378c95eaa31.png"/>
  <manifest:file-entry manifest:media-type="image/png" manifest:full-path="Pictures/17ddcfa0ee87842562e0915bd4b7f28a.png"/>
  <manifest:file-entry manifest:media-type="image/png" manifest:full-path="Pictures/9c69e8b0064388b41ef43faafb442f20.png"/>
  <manifest:file-entry manifest:media-type="image/png" manifest:full-path="Pictures/108cf09fe39d6573de8f1881a100417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email:outlook"/><text:bookmark-start text:name="__RefHeading___microsoft_outlook_1"/><text:bookmark-start text:name="microsoft_outlook"/>Microsoft Outlook<text:bookmark-end text:name="__RefHeading___microsoft_outlook_1"/><text:bookmark-end text:name="microsoft_outlook"/></text:h>
      <text:p text:style-name="Text_20_body">Microsoft Outlook ist beispielsweise Teil von Office 365, das <text:a xlink:type="simple" xlink:href="https://studit.uni-goettingen.de/support/software/start#campuslizenz_microsoft_office_365_education" text:style-name="Internet_20_link" text:visited-style-name="Visited_20_Internet_20_Link">Studierende als Campuslizenz</text:a> beziehen können. Es ist nicht zu verwechseln mit den gleichnamigen Apps für iOS oder Android.
<text:span text:style-name="Strong_20_Emphasis">
Wichtige Daten zum Eintragen als Exchange Konto:<text:line-break/>

User ist immer: ug-student\dein.account (z.B. ug-student\maxi.musterfrau)<text:line-break/>
Server ist immer: email.gwdg.de</text:spa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Einige Apps, welche den aktuellen Sicherheitsstandards nicht entsprechen oder Daten auf amerikanische Servern speichern, sind von Serverrichtlinien der GWDG gesperrt. So wird auch die <text:span text:style-name="Strong_20_Emphasis">mobile Android und iOS Email-App Microsoft Outlook gesperrt</text:span>. Der Zugriff der mobilen Geräte auf den Exchange Server über ActiveSync mittels solcher Apps ist dann nicht gestattet. In solchem Fall erhaltet ihr eine Fehlermeldung, z.B. Ihr Telefon kann aufgrund einer Zugriffsrichtlinie, die auf dem Server definiert ist, nicht über Exchange ActiveSync mit dem Server synchronisiert werden. <text:line-break/></text:p><text:p text:style-name="Text_20_body">Hier sind alternative mobile Zugänge:<text:line-break/>
<text:a xlink:type="simple" xlink:href="https://studit.uni-goettingen.de/support/email/webmail" text:style-name="Internet_20_link" text:visited-style-name="Visited_20_Internet_20_Link">Webmail - Zugriff auf deine Mails von überall</text:a><text:line-break/>
<text:a xlink:type="simple" xlink:href="https://studit.uni-goettingen.de/support/email/android_mail" text:style-name="Internet_20_link" text:visited-style-name="Visited_20_Internet_20_Link">Android Mail</text:a><text:line-break/>
<text:a xlink:type="simple" xlink:href="https://studit.uni-goettingen.de/support/email/iphone_ipad_mailpostfach" text:style-name="Internet_20_link" text:visited-style-name="Visited_20_Internet_20_Link">iPhone und iPad</text:a><text:line-break/></text:p></table:table-cell></table:table-row></table:table></draw:text-box></draw:frame></text:p>
      <text:p text:style-name="Text_20_body">1. Öffne Outlook und gehe in der Menüleite auf <text:span text:style-name="Emphasis">Datei → Informationen → Konto hinzufügen</text:span>.</text:p>
      <text:p text:style-name="Text_20_body"><draw:frame draw:style-name="media" draw:name="0" text:anchor-type="as-char" draw:z-index="0" svg:width="13.229166666667cm" svg:height="9.1740724553225cm"><draw:image xlink:href="Pictures/e759764d1c93ed5ebf318f49a178b6cf.png" xlink:type="simple" xlink:show="embed" xlink:actuate="onLoad"/></draw:frame></text:p>
      <text:p text:style-name="Text_20_body">2. Trage im folgenden Fenster deine studentische E-Mail-Adresse ein und setze unter <text:span text:style-name="Emphasis">Erweiterte Optionen</text:span> den Haken <text:span text:style-name="Emphasis">Ich möchte mein Konto manuell einrichten</text:span>. Klicke <text:span text:style-name="Emphasis">Verbinden</text:span>.</text:p>
      <text:p text:style-name="Text_20_body"><draw:frame draw:style-name="media" draw:name="1" text:anchor-type="as-char" draw:z-index="1" svg:width="9.2604166666667cm" style:rel-width="100%" svg:height="10.408241421569cm" style:rel-height="scale"><draw:image xlink:href="Pictures/bc711b87f15cb0e4ec59ab7d0ceee40b.png" xlink:type="simple" xlink:show="embed" xlink:actuate="onLoad"/></draw:frame></text:p>
      <text:p text:style-name="Text_20_body">3. Im Folgenden wählst du <text:span text:style-name="Emphasis">Exchange</text:span>.</text:p>
      <text:p text:style-name="Text_20_body"><draw:frame draw:style-name="media" draw:name="2" text:anchor-type="as-char" draw:z-index="2" svg:width="9.2604166666667cm" style:rel-width="100%" svg:height="10.408241421569cm" style:rel-height="scale"><draw:image xlink:href="Pictures/00ce42b60e3b6a9f864bc378c95eaa31.png" xlink:type="simple" xlink:show="embed" xlink:actuate="onLoad"/></draw:frame></text:p>
      <text:p text:style-name="Text_20_body">4. Im erscheinenden Fenster <text:span text:style-name="Emphasis">Windows-Sicherheit</text:span> wählst du <text:span text:style-name="Emphasis">Anderes Konto verwenden</text:span> und trägst hier die Daten deines studentischen Nutzeraccounts ein. Dem Benutzernamen musst du noch <text:span text:style-name="Source_20_Text">ug-student\</text:span> voranstellen.</text:p>
      <text:p text:style-name="Text_20_body"><draw:frame draw:style-name="media" draw:name="3" text:anchor-type="as-char" draw:z-index="3" svg:width="9.2604166666667cm" style:rel-width="100%" svg:height="10.174273574561cm" style:rel-height="scale"><draw:image xlink:href="Pictures/17ddcfa0ee87842562e0915bd4b7f28a.png" xlink:type="simple" xlink:show="embed" xlink:actuate="onLoad"/></draw:frame></text:p>
      <text:p text:style-name="Text_20_body">5. Im folgenden Fenster klickst du noch einmal auf <text:span text:style-name="Emphasis">Weiter</text:span> und hast danach erfolgreich dein Konto eingerichtet.</text:p>
      <text:p text:style-name="Text_20_body"><draw:frame draw:style-name="media" draw:name="4" text:anchor-type="as-char" draw:z-index="4" svg:width="9.2604166666667cm" style:rel-width="100%" svg:height="10.408241421569cm" style:rel-height="scale"><draw:image xlink:href="Pictures/9c69e8b0064388b41ef43faafb442f20.png" xlink:type="simple" xlink:show="embed" xlink:actuate="onLoad"/></draw:frame></text:p>
      <text:p text:style-name="Text_20_body"><draw:frame draw:style-name="media" draw:name="5" text:anchor-type="as-char" draw:z-index="5" svg:width="9.2604166666667cm" style:rel-width="100%" svg:height="10.408241421569cm" style:rel-height="scale"><draw:image xlink:href="Pictures/108cf09fe39d6573de8f1881a1004174.png" xlink:type="simple" xlink:show="embed" xlink:actuate="onLoad"/></draw:frame></text:p>
      <text:p text:style-name="Text_20_body">Beachte, dass du an diesem Punkt Outlook einmal neu starten musst, damit das Konto auch in der Kontenliste auftaucht. Je nach Internetverbindung kann dieser Start etwas dauern, da sich Outlook hier einen Teil deiner Nachrichten vom Server herunterläd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0::13:39</meta:creation-date>
    <dc:creator>Generated</dc:creator>
    <dc:date>2026-08-17T10::13:39</dc:date>
    <dc:language>en-US</dc:language>
    <meta:editing-cycles>1</meta:editing-cycles>
    <meta:editing-duration>PT0S</meta:editing-duration>
    <dc:title>support:email:outlook</dc:title>
  </office:meta>
</office:document-meta>
</file>