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138aaec12acce6056764702aa9b835.jpg"/>
  <manifest:file-entry manifest:media-type="image/png" manifest:full-path="Pictures/1525c1874eb65a9d51604559646b4537.png"/>
  <manifest:file-entry manifest:media-type="image/png" manifest:full-path="Pictures/d82cd24940ec8300624c9f6c2d9d3bef.png"/>
  <manifest:file-entry manifest:media-type="image/png" manifest:full-path="Pictures/3e2814057de0490ccf7c7506f1369368.png"/>
  <manifest:file-entry manifest:media-type="image/png" manifest:full-path="Pictures/8604474fe3dfa67da32baa9ee64b0cd3.png"/>
  <manifest:file-entry manifest:media-type="image/png" manifest:full-path="Pictures/3557c6f6f20774d42981315b6da24b8e.png"/>
  <manifest:file-entry manifest:media-type="image/png" manifest:full-path="Pictures/07aa01fca7d49e0ab6270ea688f51c2f.png"/>
  <manifest:file-entry manifest:media-type="image/png" manifest:full-path="Pictures/dff99ecf3c35609c21bdd50df83d88d9.png"/>
  <manifest:file-entry manifest:media-type="image/png" manifest:full-path="Pictures/8e3f07cd43d360fb5a8f00dfd8746d6a.png"/>
  <manifest:file-entry manifest:media-type="image/png" manifest:full-path="Pictures/08247d9f1fd90d502dfef42f3f5133b9.png"/>
  <manifest:file-entry manifest:media-type="image/png" manifest:full-path="Pictures/89922ce5c4f97ed7eaf927d7510a554c.png"/>
  <manifest:file-entry manifest:media-type="image/png" manifest:full-path="Pictures/a1d65b715d425f26ca93ee0ac15e95f5.png"/>
  <manifest:file-entry manifest:media-type="image/png" manifest:full-path="Pictures/7d81791b51a1f73389c42ec878d49e73.png"/>
  <manifest:file-entry manifest:media-type="image/png" manifest:full-path="Pictures/d378f720467876bf89956db651a659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pruefungsruecktritt"/><text:bookmark-start text:name="__RefHeading___erkrankung_ruecktritt_von_pruefungsleitung_-_anleitung_fuer_studierende_1"/><text:bookmark-start text:name="erkrankung_ruecktritt_von_pruefungsleitung_-_anleitung_fuer_studierende"/>Erkrankung – Rücktritt von Prüfungsleitung - Anleitung für Studierende -<text:bookmark-end text:name="__RefHeading___erkrankung_ruecktritt_von_pruefungsleitung_-_anleitung_fuer_studierende_1"/><text:bookmark-end text:name="erkrankung_ruecktritt_von_pruefungsleitung_-_anleitung_fuer_studierende"/></text:h>
      <text:h text:style-name="Heading_20_2" text:outline-level="2"><text:bookmark-start text:name="__RefHeading___wo_finde_ich_das_formular_2"/><text:bookmark-start text:name="wo_finde_ich_das_formular"/>Wo finde ich das Formular?<text:bookmark-end text:name="__RefHeading___wo_finde_ich_das_formular_2"/><text:bookmark-end text:name="wo_finde_ich_das_formular"/></text:h>
      <text:p text:style-name="Text_20_body">Wenn du dich von einer Klausur wegen Krankheit abmelden möchtest, so findest du das dafür notwendige Formular auf der Homepage deiner Fakultät/deines Prüfungsamtes oder in deinem Studierendenportal eCampus unter dem Menüpunkt Weitere Dienste ➔ Formulare.</text:p>
      <text:p text:style-name="Text_20_body"><draw:frame draw:style-name="media" draw:name="Abbildung 1: Formularsystem in eCampus Legend" text:anchor-type="as-char" draw:z-index="0" svg:width="36.089166666667cm" style:rel-width="100%"><draw:text-box><text:p text:style-name="legendcenter"><draw:frame draw:style-name="media" draw:name="Abbildung 1: Formularsystem in eCampus" text:anchor-type="as-char" draw:z-index="0" svg:width="36.089166666667cm" style:rel-width="100%" svg:height="12.065cm" style:rel-height="scale"><draw:image xlink:href="Pictures/fd138aaec12acce6056764702aa9b835.jpg" xlink:type="simple" xlink:show="embed" xlink:actuate="onLoad"/></draw:frame>Abbildung 1: Formularsystem in eCampus</text:p></draw:text-box></draw:frame></text:p>
      <text:h text:style-name="Heading_20_2" text:outline-level="2"><text:bookmark-start text:name="__RefHeading___wie_fuelle_ich_das_formular_aus_3"/><text:bookmark-start text:name="wie_fuelle_ich_das_formular_aus"/>Wie fülle ich das Formular aus?<text:bookmark-end text:name="__RefHeading___wie_fuelle_ich_das_formular_aus_3"/><text:bookmark-end text:name="wie_fuelle_ich_das_formular_aus"/></text:h>
      <text:p text:style-name="Text_20_body"><text:span text:style-name="Emphasis"><text:span text:style-name="Strong_20_Emphasis">Pflichtfelder:</text:span> Pflichtfelder</text:span> sind grau markiert. Das Abschicken oder Signieren des Formulars ist nur dann möglich, wenn du alle Pflichtfelder (Prüfungsfach, Attest hochladen) ausgefüllt hast.</text:p>
      <text:p text:style-name="Text_20_body"><draw:frame draw:style-name="media" draw:name="Abbildung 2: Pflichtfelder (grau) Legend" text:anchor-type="as-char" draw:z-index="0" svg:width="11.509375cm"><draw:text-box><text:p text:style-name="legendcenter"><draw:frame draw:style-name="media" draw:name="Abbildung 2: Pflichtfelder (grau)" text:anchor-type="as-char" draw:z-index="1" svg:width="11.509375cm" svg:height="1.0847916666667cm"><draw:image xlink:href="Pictures/1525c1874eb65a9d51604559646b4537.png" xlink:type="simple" xlink:show="embed" xlink:actuate="onLoad"/></draw:frame>Abbildung 2: Pflichtfelder (grau)</text:p></draw:text-box></draw:frame></text:p>
      <text:p text:style-name="Text_20_body"><text:span text:style-name="Emphasis"><text:span text:style-name="Strong_20_Emphasis">Dropdown-Feld Prüfungsfach:</text:span></text:span> Hier sind alle deine Prüfungen enthalten, für welche du dich in FlexNow (dem Prüfungsverwaltungssystem) angemeldet hast. Wenn du dich von mehreren Prüfungen abmelden möchtest, klicke bitte auf der rechten Seite auf das Plus-Zeichen <draw:frame draw:style-name="media" draw:name="2" text:anchor-type="as-char" draw:z-index="2" svg:width="0.68791666666667cm" svg:height="0.58208333333333cm"><draw:image xlink:href="Pictures/d82cd24940ec8300624c9f6c2d9d3bef.png" xlink:type="simple" xlink:show="embed" xlink:actuate="onLoad"/></draw:frame> . Solltest du eine ausgewählte Prüfung wieder entfernen wollen, dann klicke auf das Minus-Zeichen <draw:frame draw:style-name="media" draw:name="3" text:anchor-type="as-char" draw:z-index="3" svg:width="0.635cm" svg:height="0.60854166666667cm"><draw:image xlink:href="Pictures/3e2814057de0490ccf7c7506f1369368.png" xlink:type="simple" xlink:show="embed" xlink:actuate="onLoad"/></draw:frame>.</text:p>
      <text:p text:style-name="Text_20_body"><draw:frame draw:style-name="media" draw:name="Abbildung 3: Dropdown-Feld zur Auswahl der Prüfung uns Hinzufügen weiterer Prüfungsabmeldungen Legend" text:anchor-type="as-char" draw:z-index="0" svg:width="26.246666666667cm" style:rel-width="100%"><draw:text-box><text:p text:style-name="legendcenter"><draw:frame draw:style-name="media" draw:name="Abbildung 3: Dropdown-Feld zur Auswahl der Prüfung uns Hinzufügen weiterer Prüfungsabmeldungen" text:anchor-type="as-char" draw:z-index="4" svg:width="26.246666666667cm" style:rel-width="100%" svg:height="5.08cm" style:rel-height="scale"><draw:image xlink:href="Pictures/8604474fe3dfa67da32baa9ee64b0cd3.png" xlink:type="simple" xlink:show="embed" xlink:actuate="onLoad"/></draw:frame>Abbildung 3: Dropdown-Feld zur Auswahl der Prüfung uns Hinzufügen weiterer Prüfungsabmeldungen</text:p></draw:text-box></draw:frame></text:p>
      <text:p text:style-name="Text_20_body"><draw:frame draw:style-name="media" draw:name="Abbildung 4: Zeitraum des Attests angeben Legend" text:anchor-type="as-char" draw:z-index="0" svg:width="21.11375cm" style:rel-width="100%"><draw:text-box><text:p text:style-name="legendcenter"><draw:frame draw:style-name="media" draw:name="Abbildung 4: Zeitraum des Attests angeben" text:anchor-type="as-char" draw:z-index="5" svg:width="21.11375cm" style:rel-width="100%" svg:height="3.5983333333333cm" style:rel-height="scale"><draw:image xlink:href="Pictures/3557c6f6f20774d42981315b6da24b8e.png" xlink:type="simple" xlink:show="embed" xlink:actuate="onLoad"/></draw:frame>Abbildung 4: Zeitraum des Attests angeben</text:p></draw:text-box></draw:frame></text:p>
      <text:p text:style-name="Text_20_body"><text:span text:style-name="Emphasis"><text:span text:style-name="Strong_20_Emphasis">Attest hinzufügen:</text:span></text:span> Lade nun dein Attest über den Button „Datei hochladen“ hoch. Im sich öffnenden Upload-Bereich findest du die Information, welche Dateitypen erlaubt sind, wie viele Dateien maximal hochgeladen werden dürfen und wie groß die Datei sein darf. Der eigentliche Upload kann in zwei Schritten erfolgen, indem du entweder <text:span text:style-name="Emphasis">Datei auswählen</text:span> anklickst, die gewünschte Datei auswählst und diese Datei dann mit einem Klick auf Anhängen in das elektronische Formular einfügst oder indem du die Datei von deinem Computer per Drag&amp;Drop in den Bereich <text:span text:style-name="Emphasis">Dateien hier ablegen</text:span> ziehst. Die Datei wird dann automatisch an das Formular angehängt. Mit einem Klick auf Schließen verlässt du den Uploadbereich und gelangst zurück zum Formular.
Du kannst mehrere Atteste hochladen. Bitte beachte dabei die richtige Angabe des Zeitraums, welcher dann vom 1. Tag des 1. Attestes bis zum letzten Tag des letzten Attestes angeben werden muss. Wenn es sich um eine Verlängerung der Erkrankung handelt, brauchst du nur das neue Attest und trägst den 1. Tag des neuen Attestes bis zum letzten Tag des neuen Attestes ein.
Bewahre bitte zu Beweiszwecken das/die Original/e für eventuelle Rückfragen auf.</text:p>
      <text:p text:style-name="Text_20_body"><draw:frame draw:style-name="media" draw:name="Abbildung 5: Attest hochladen Legend" text:anchor-type="as-char" draw:z-index="0" svg:width="21.246041666667cm" style:rel-width="100%"><draw:text-box><text:p text:style-name="legendcenter"><draw:frame draw:style-name="media" draw:name="Abbildung 5: Attest hochladen" text:anchor-type="as-char" draw:z-index="6" svg:width="21.246041666667cm" style:rel-width="100%" svg:height="3.3072916666667cm" style:rel-height="scale"><draw:image xlink:href="Pictures/07aa01fca7d49e0ab6270ea688f51c2f.png" xlink:type="simple" xlink:show="embed" xlink:actuate="onLoad"/></draw:frame>Abbildung 5: Attest hochladen</text:p></draw:text-box></draw:frame></text:p>
      <text:p text:style-name="Text_20_body"><draw:frame draw:style-name="media" draw:name="Abbildung 5: Attest hochladen Legend" text:anchor-type="as-char" draw:z-index="0" svg:width="15.795625cm"><draw:text-box><text:p text:style-name="legendcenter"><draw:frame draw:style-name="media" draw:name="Abbildung 5: Attest hochladen" text:anchor-type="as-char" draw:z-index="7" svg:width="15.795625cm" svg:height="13.890625cm"><draw:image xlink:href="Pictures/dff99ecf3c35609c21bdd50df83d88d9.png" xlink:type="simple" xlink:show="embed" xlink:actuate="onLoad"/></draw:frame>Abbildung 5: Attest hochladen</text:p></draw:text-box></draw:frame></text:p>
      <text:p text:style-name="Text_20_body">Bitte beachte auch die Hinweise in den grauen Feldern, da diese fakultätsabhängig andere Inhalte haben können.</text:p>
      <text:p text:style-name="Text_20_body"><draw:frame draw:style-name="media" draw:name="Abbildung 6: Graue Hinweisfelder Legend" text:anchor-type="as-char" draw:z-index="0" svg:width="20.240625cm" style:rel-width="100%"><draw:text-box><text:p text:style-name="legendcenter"><draw:frame draw:style-name="media" draw:name="Abbildung 6: Graue Hinweisfelder" text:anchor-type="as-char" draw:z-index="8" svg:width="20.240625cm" style:rel-width="100%" svg:height="2.2225cm" style:rel-height="scale"><draw:image xlink:href="Pictures/8e3f07cd43d360fb5a8f00dfd8746d6a.png" xlink:type="simple" xlink:show="embed" xlink:actuate="onLoad"/></draw:frame>Abbildung 6: Graue Hinweisfelder</text:p></draw:text-box></draw:frame></text:p>
      <text:p text:style-name="Text_20_body"><text:span text:style-name="Emphasis"><text:span text:style-name="Strong_20_Emphasis">Elektronische Signatur und Absenden:</text:span></text:span> Vor dem Abschicken muss das Formular elektronisch unterzeichnet werden. Dies erfolgt durch ein Klicken auf die signierende Hand <draw:frame draw:style-name="media" draw:name="9" text:anchor-type="as-char" draw:z-index="9" svg:width="0.52916666666667cm" svg:height="0.555625cm"><draw:image xlink:href="Pictures/08247d9f1fd90d502dfef42f3f5133b9.png" xlink:type="simple" xlink:show="embed" xlink:actuate="onLoad"/></draw:frame> und ist nur möglich, wenn alle Pflichtfelder ausgefüllt wurden. Ansonsten erhältst du eine Fehlermeldung mit Informationen über den aufgetretenen Fehler, sodass du deine Angaben korrigieren kannst.</text:p>
      <text:p text:style-name="Text_20_body"><draw:frame draw:style-name="media" draw:name="Abbildung 7: Elektronische Signatur Legend" text:anchor-type="as-char" draw:z-index="0" svg:width="10.212916666667cm"><draw:text-box><text:p text:style-name="legendcenter"><draw:frame draw:style-name="media" draw:name="Abbildung 7: Elektronische Signatur" text:anchor-type="as-char" draw:z-index="10" svg:width="10.212916666667cm" svg:height="1.6933333333333cm"><draw:image xlink:href="Pictures/89922ce5c4f97ed7eaf927d7510a554c.png" xlink:type="simple" xlink:show="embed" xlink:actuate="onLoad"/></draw:frame>Abbildung 7: Elektronische Signatur</text:p></draw:text-box></draw:frame></text:p>
      <text:p text:style-name="Text_20_body">Nach dem Signieren können deine Angaben im Formular nicht mehr geändert werden. Solltest du dennoch Änderungen vornehmen wollen, so musst du deine Signatur wieder entfernen, indem du einfach nochmal auf die signierende Hand <draw:frame draw:style-name="media" draw:name="11" text:anchor-type="as-char" draw:z-index="11" svg:width="0.635cm" svg:height="0.52916666666667cm"><draw:image xlink:href="Pictures/a1d65b715d425f26ca93ee0ac15e95f5.png" xlink:type="simple" xlink:show="embed" xlink:actuate="onLoad"/></draw:frame> klickst.</text:p>
      <text:p text:style-name="Text_20_body">Erst wenn du die elektronische Unterschrift gesetzt hast, erscheint ein Button zum Versenden des Formulars an dein Prüfungsamt. Erst nach Betätigung dieses Buttons erhält dein Prüfungsamt deinen Antrag und du wirst darüber ebenfalls informiert. Das Formular liegt dann zur weiteren Bearbeitung bei der zuständigen Sachbearbeiterin oder dem zuständigen Sachbearbeiter vor.</text:p>
      <text:p text:style-name="Text_20_body"><draw:frame draw:style-name="media" draw:name="Abbildung 8: Versendebutton Legend" text:anchor-type="as-char" draw:z-index="0" svg:width="5.6885416666667cm" style:rel-width="100%"><draw:text-box><text:p text:style-name="legendcenter"><draw:frame draw:style-name="media" draw:name="Abbildung 8: Versendebutton" text:anchor-type="as-char" draw:z-index="12" svg:width="5.6885416666667cm" style:rel-width="100%" svg:height="0.89958333333333cm" style:rel-height="scale"><draw:image xlink:href="Pictures/7d81791b51a1f73389c42ec878d49e73.png" xlink:type="simple" xlink:show="embed" xlink:actuate="onLoad"/></draw:frame>Abbildung 8: Versendebutton</text:p></draw:text-box></draw:frame></text:p>
      <text:p text:style-name="Text_20_body">Es erscheint ein Fenster, in welchem du die Vorgangsnummer deines eingegangenen Antrags findest. Bitte verwende diese bei eventuellen Rückfragen. Du erhält hierüber aber auch eine Bestätigungsmail an deine studentische E-Mail-Adresse.</text:p>
      <text:p text:style-name="Text_20_body"><draw:frame draw:style-name="media" draw:name="Abbildung 9: Bestätigung und Vorgangsnummer Legend" text:anchor-type="as-char" draw:z-index="0" svg:width="13.864166666667cm"><draw:text-box><text:p text:style-name="legendcenter"><draw:frame draw:style-name="media" draw:name="Abbildung 9: Bestätigung und Vorgangsnummer" text:anchor-type="as-char" draw:z-index="13" svg:width="13.864166666667cm" svg:height="5.000625cm"><draw:image xlink:href="Pictures/d378f720467876bf89956db651a659dc.png" xlink:type="simple" xlink:show="embed" xlink:actuate="onLoad"/></draw:frame>Abbildung 9: Bestätigung und Vorgangsnummer</text:p></draw:text-box></draw:frame></text:p>
      <text:p text:style-name="Text_20_body">Über den weiteren Fortgang deines Antrages wirst du per E-Mail an deine <text:span text:style-name="Strong_20_Emphasis">studentische E-Mail-Adresse</text:span> informiert. Bitte überprüfe daher regelmäßig deinen Posteingang, damit du zeitnah reagieren kannst, wenn die zuständige Sachbearbeiterin oder der zuständige Sachbearbeiter Rückfragen zu deinem Antrag hat oder dieser erfolgreich bearbeitet und angenommen oder abgelehnt wurde.</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itzsche </text:p>
          </table:table-cell>
        </table:table-row>
        <table:table-row>
          <table:table-cell office:value-type="string" table:style-name="tableheader">
            <text:p text:style-name="Table_20_Heading"> erstellt am </text:p>
          </table:table-cell>
          <table:table-cell office:value-type="string" table:style-name="tablecell">
            <text:p text:style-name="tablealignleft"> 16.07.2018 09:14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00:10</meta:creation-date>
    <dc:creator>Generated</dc:creator>
    <dc:date>2026-08-17T12::00:10</dc:date>
    <dc:language>en-US</dc:language>
    <meta:editing-cycles>1</meta:editing-cycles>
    <meta:editing-duration>PT0S</meta:editing-duration>
    <dc:title>support:ecampus:formulare:pruefungsruecktritt</dc:title>
  </office:meta>
</office:document-meta>
</file>