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"/><text:bookmark-start text:name="__RefHeading___drucken_1"/><text:bookmark-start text:name="drucken"/>Drucken<text:bookmark-end text:name="__RefHeading___drucken_1"/><text:bookmark-end text:name="drucken"/></text:h>
      <text:p text:style-name="Text_20_body"><text:a xlink:type="simple" xlink:href="#support:drucken" text:style-name="Local_20_link" text:visited-style-name="Visited_20_Local_20_Link">Array</text:a>
<text:line-break/></text:p>
      <text:p text:style-name="Text_20_body">Dein Account bietet Dir die Möglichkeit, an verschiedene Standorten an der Uni oder sogar vom eigenen Rechner kostengünstig zu drucken.<text:a xlink:type="simple" xlink:href="https://studit.uni-goettingen.de/support/drucken/druckguthaben" text:style-name="Internet_20_link" text:visited-style-name="Visited_20_Internet_20_Link">Druckguthaben</text:a> kannst du jederzeit mit Hilfe deiner <text:a xlink:type="simple" xlink:href="https://studit.uni-goettingen.de/support/ausweis/chipkarte" text:style-name="Internet_20_link" text:visited-style-name="Visited_20_Internet_20_Link">Chipkarte</text:a> an den <text:a xlink:type="simple" xlink:href="https://www.sub.uni-goettingen.de/kopieren-digitalisieren/self-service/#c6082" text:style-name="Internet_20_link" text:visited-style-name="Visited_20_Internet_20_Link">Kassen oder Selbstbedienungskassen der Servicetheken</text:a> in den <text:a xlink:type="simple" xlink:href="https://www.sub.uni-goettingen.de/standorte-raumangebote/standorte-mit-oeffnungszeiten/#c4231" text:style-name="Internet_20_link" text:visited-style-name="Visited_20_Internet_20_Link">Bibliotheken der SUB</text:a> aufladen.</text:p>
      <text:p text:style-name="Text_20_body">In diesem Abschnitt findest du alle Informationen rund ums Drucken mit deinem <text:a xlink:type="simple" xlink:href="https://studit.uni-goettingen.de/support/account/start" text:style-name="Internet_20_link" text:visited-style-name="Visited_20_Internet_20_Link">Studierenden-Account</text:a>.</text:p>
      <text:p text:style-name="Text_20_body">Nutzer mit einem GWDG-Account (Mitarbeiter-Account) informieren sich <text:a xlink:type="simple" xlink:href="https://studit.uni-goettingen.de/support/drucken/gwdg_account" text:style-name="Internet_20_link" text:visited-style-name="Visited_20_Internet_20_Link">bitte auf diesen Seiten zum Drucken</text:a>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u beachten: Verschlüsselte Dateien/ Dateien mit Passwortschutz (PDF und co.) zuerst vom Passwortschutz befreien oder ohne Verschlüsselung neu speichern/ duplizieren.
Nur dann ist das absenden eines Druckauftrags erfolgreich. 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x="0cm" svg:y="0cm" svg:min-height="1cm"><draw:text-box><table:table table:style-name="Table"><table:table-column table:style-name="odt_auto_style_table_column_2_1"/><table:table-row><table:table-cell office:value-type="string" table:style-name="tablecell"/></table:table-row></table:table></draw:text-box></draw:frame></text:p>
      <text:p text:style-name="Text_20_body"><draw:a xlink:type="simple" xlink:href="https://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13:43</meta:creation-date>
    <dc:creator>Generated</dc:creator>
    <dc:date>2026-08-17T10::13:43</dc:date>
    <dc:language>en-US</dc:language>
    <meta:editing-cycles>1</meta:editing-cycles>
    <meta:editing-duration>PT0S</meta:editing-duration>
    <dc:title>support:drucken</dc:title>
  </office:meta>
</office:document-meta>
</file>