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5cfff4de4996235dcbe3b239ea19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rueckerstattung_exmatrikulierte"/><text:bookmark-start text:name="__RefHeading___rueckbuchung_von_druckguthaben_fuer_exmatrikulierte_1"/><text:bookmark-start text:name="rueckbuchung_von_druckguthaben_fuer_exmatrikulierte"/>Rückbuchung von Druckguthaben für Exmatrikulierte<text:bookmark-end text:name="__RefHeading___rueckbuchung_von_druckguthaben_fuer_exmatrikulierte_1"/><text:bookmark-end text:name="rueckbuchung_von_druckguthaben_fuer_exmatrikulierte"/></text:h>
      <text:p text:style-name="Text_20_body">Die favorisierte Variante: Du hast auch die Möglichkeit, dein selbst aufgebuchtes Druckguthaben einem Kommilitonen zu übertragen und dir dann von ihm/ihr geben zu lassen. Gehe dafür einfach auf die Internetseite <text:span text:style-name="Strong_20_Emphasis"><text:a xlink:type="simple" xlink:href="https://print.student.uni-goettingen.de:9192/user" text:style-name="Internet_20_link" text:visited-style-name="Visited_20_Internet_20_Link">https://print.student.uni-goettingen.de:9192/user</text:a></text:span> (Voraussetzung: Rechner im Uninetz oder <text:a xlink:type="simple" xlink:href="https://studit.uni-goettingen.de/support/wlan/vpn" text:style-name="Internet_20_link" text:visited-style-name="Visited_20_Internet_20_Link">VPN-Client aktiv</text:a>). Anschließend klickst du auf der linken Seite auf <text:span text:style-name="Emphasis">Übertragungen</text:span>. Dann wird dir das verfügbare Guthaben angezeigt, welches du nun an einen Nutzer übertragen kannst. Gib dafür einfach den Betrag sowie den Accountnamen desjeningen ein und klicke danach auf <text:span text:style-name="Emphasis">Übertragen</text:span>. Fertig.</text:p>
      <text:p text:style-name="Text_20_body"><draw:frame draw:style-name="media" draw:name="0" text:anchor-type="as-char" draw:z-index="0" svg:width="15.875cm" svg:height="8.6804187192118cm"><draw:image xlink:href="Pictures/f45cfff4de4996235dcbe3b239ea19fc.png" xlink:type="simple" xlink:show="embed" xlink:actuate="onLoad"/></draw:frame></text:p>
      <text:p text:style-name="Text_20_body">Solltest du noch Druckguthaben auf deinem Konto haben, wenn du dich exmatrikulieren möchtest, kannst du dieses von uns zurückbekommen. Achte aber darauf, dass wir nur Druckguthaben zurückzahlen, welches du selber eingezahlt hast. Es werden keine Druckquoten der Fakultäten erstattet.</text:p>
      <text:p text:style-name="Text_20_body">Das Druckguthaben kann dir nach der Exmatrikulation nur auf dein Konto zurück überwiesen werden. Bitte benutze folgendes Online-Formular für die Überweisung deines restlichen Druckguthabens. <text:a xlink:type="simple" xlink:href="https://ecampus.uni-goettingen.de/h1/pages/cs/sys/portal/hisinoneIframePage.faces?id=formulare&amp;navigationPosition=link_formulare&amp;url=https%3A%2F%2Fformulare.uni-goettingen.de%2Flip%2Fcatalog%2FopenForm.do%3FsetCurrentFolder%3Dtrue%26path%3Dcatalog%3A%2F%2FFormulare_versioniert%2FFormulare%20des%20Studierendenb%C3%BCros%2FRueckbuchung_Druckguthaben" text:style-name="Internet_20_link" text:visited-style-name="Visited_20_Internet_20_Link">Formular-Lin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2::10:07</meta:creation-date>
    <dc:creator>Generated</dc:creator>
    <dc:date>2026-08-24T02::10:07</dc:date>
    <dc:language>en-US</dc:language>
    <meta:editing-cycles>1</meta:editing-cycles>
    <meta:editing-duration>PT0S</meta:editing-duration>
    <dc:title>support:drucken:rueckerstattung_exmatrikulierte</dc:title>
  </office:meta>
</office:document-meta>
</file>