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e77dcb8faf04f89e016a848818763c.jpg"/>
  <manifest:file-entry manifest:media-type="image/png" manifest:full-path="Pictures/230ad9dd09f78a87b54842b0a5b9352a.png"/>
  <manifest:file-entry manifest:media-type="image/jpeg" manifest:full-path="Pictures/5472020e8f7be509f7d8b0a5f34fff58.jpg"/>
  <manifest:file-entry manifest:media-type="image/jpeg" manifest:full-path="Pictures/775f5afdf3accde7f9567200718135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guthaben"/><text:bookmark-start text:name="__RefHeading___druckguthaben_aufladen_und_ueberpruefen_1"/><text:bookmark-start text:name="druckguthaben_aufladen_und_ueberpruefen"/>Druckguthaben aufladen und überprüfen<text:bookmark-end text:name="__RefHeading___druckguthaben_aufladen_und_ueberpruefen_1"/><text:bookmark-end text:name="druckguthaben_aufladen_und_ueberpruefen"/></text:h>
      <text:p text:style-name="Text_20_body">Du hast als Studierender die Möglichkeit, an mehreren Standorten der Universität von deinem Druckaccount aus zu drucken. Für die Liste der Standorte, siehe <text:a xlink:type="simple" xlink:href="https://studit.uni-goettingen.de/support/drucken/drucker" text:style-name="Internet_20_link" text:visited-style-name="Visited_20_Internet_20_Link">Drucker</text:a>. Um drucken zu können, musst du allerdings Guthaben auf deinem Druckkonto hab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uf folgender Website kannst du dein Druckguthaben abfragen: <text:line-break/></text:p><text:p text:style-name="Text_20_body"><text:span text:style-name="Strong_20_Emphasis"><text:a xlink:type="simple" xlink:href="https://print.student.uni-goettingen.de:9192/user" text:style-name="Internet_20_link" text:visited-style-name="Visited_20_Internet_20_Link">https://print.student.uni-goettingen.de:9192/user</text:a></text:span> <text:line-break/></text:p><text:p text:style-name="Text_20_body"><text:span text:style-name="Strong_20_Emphasis">Wichtig</text:span>: Bei Zugriffen außerhalb des Uninetzes wird ein Uni-<text:a xlink:type="simple" xlink:href="https://studit.uni-goettingen.de/support/wlan/vpn" text:style-name="Internet_20_link" text:visited-style-name="Visited_20_Internet_20_Link">VPN</text:a> benötigt. </text:p><text:p text:style-name="Text_20_body">Für Informationen zu Freidruckguthaben aus Studienbeiträgen haben wir eine <text:a xlink:type="simple" xlink:href="https://studit.uni-goettingen.de/support/drucken/freidruckguthaben" text:style-name="Internet_20_link" text:visited-style-name="Visited_20_Internet_20_Link">eigene Informationsseite</text:a> eingerichtet.</text:p></table:table-cell></table:table-row></table:table></draw:text-box></draw:frame></text:p>
      <text:p text:style-name="Text_20_body"><draw:frame draw:style-name="mediaright" draw:name="0" text:anchor-type="paragraph" draw:z-index="0" svg:width="7.1966666666667cm" style:rel-width="100%" svg:height="3.2808333333333cm" style:rel-height="scale"><draw:image xlink:href="Pictures/38e77dcb8faf04f89e016a848818763c.jpg" xlink:type="simple" xlink:show="embed" xlink:actuate="onLoad"/></draw:frame>Außerdem erscheint ein kleines Pop-Up Fenster auf deinem Bildschirm, sobald du dich an einem der studIT-PCs angemeldet hast. Hier wird dir dein Druckguthaben in Echtzeit angezeigt.</text:p>
      <text:h text:style-name="Heading_20_1" text:outline-level="1"><text:bookmark-start text:name="__RefHeading___druckguthaben_aufladen_2"/><text:bookmark-start text:name="druckguthaben_aufladen"/>Druckguthaben aufladen<text:bookmark-end text:name="__RefHeading___druckguthaben_aufladen_2"/><text:bookmark-end text:name="druckguthaben_aufladen"/></text:h>
      <text:p text:style-name="Text_20_body">Um von deinem Druckkonto in der Universität drucken zu können, musst du zunächst vorher eine Druckquote einzahlen. Dies kannst du - ausschließlich mit dem Studienausweis, nie mit Bargeld -  an folgenden Standorten:<text:line-break/></text:p>
      <text:p text:style-name="Text_20_body"><text:span text:style-name="Strong_20_Emphasis">1.) Zentralbibliothek und Bereichsbibliotheken der SUB</text:span> Du kannst auch in den Bibliotheken (wo auch die meisten Drucker stehen) dein Druckguthaben aufladen lassen. Frag einfach beim jeweiligen Thekenpersonal nach, wo genau die Kassen stehen.<text:line-break/></text:p>
      <text:list text:style-name="List_20_1" text:continue-numbering="false">
        <text:list-item>
          <text:p text:style-name="List_20_1_Content_First"> Zentralbibliothek</text:p>
        </text:list-item>
        <text:list-item>
          <text:p text:style-name="List_20_1_Content"> Historisches Gebäude </text:p>
        </text:list-item>
        <text:list-item>
          <text:p text:style-name="List_20_1_Content"> Bibliothek Forst</text:p>
        </text:list-item>
        <text:list-item>
          <text:p text:style-name="List_20_1_Content"> Bibliothek Kulturwissenschaften</text:p>
        </text:list-item>
        <text:list-item>
          <text:p text:style-name="List_20_1_Content"> Bibliothek Medizin</text:p>
        </text:list-item>
        <text:list-item>
          <text:p text:style-name="List_20_1_Content"> Bibliothek Physik</text:p>
        </text:list-item>
        <text:list-item>
          <text:p text:style-name="List_20_1_Content"> Bibliothek Waldweg</text:p>
        </text:list-item>
        <text:list-item>
          <text:p text:style-name="List_20_1_Content_Last"> Bibliothek WiSo</text:p>
        </text:list-item>
      </text:list>
      <text:p text:style-name="Text_20_body"><text:span text:style-name="Strong_20_Emphasis">2.) Chipkartenstelle ZHG</text:span>
Hier kannst du Montag bis Freitag von 10-15:30 Uhr Druckguthaben aufladen. Es ist nur eine bargeldlose Zahlung möglich. <text:span text:style-name="Emphasis">Wir bitten Euch um Verständnis, dass studIT-Berater kein Bargeld entgegennehmen. Das dient ausschließlich der Transparenz und der Sicherheit.</text:span> Das Guthaben muss auf deinem Studienausweis sein, da wird von diesem das gewünschte Druckguthaben abbuchen.</text:p>
      <text:p text:style-name="Text_20_body"><text:span text:style-name="Strong_20_Emphasis">3.) WiSo-Rechenzentrum</text:span>
Studierende der Wirtschaftswissenschaftlichen Fakultät können ihr Druckkonto außerdem im WiSo-Rechenzentrum aufladen. Dort kann montags bis donnerstags von 13:00 bis 15:30 Uhr mit der Chipkarte eingezahlt werden.</text:p>
      <text:p text:style-name="Text_20_body"><text:span text:style-name="Strong_20_Emphasis">4.) Juristische Fakultät</text:span><text:line-break/>
in der Bibliothek für Zivilrecht (Juridicum)<text:line-break/>
in der Bibliothek für Öffentliches Recht, Strafrecht und internat. Strafrecht (MZG/BT, 3. Etage)<text:line-break/></text:p>
      <text:h text:style-name="Heading_20_1" text:outline-level="1"><text:bookmark-start text:name="__RefHeading___druckguthaben_checken_3"/><text:bookmark-start text:name="druckguthaben_checken"/>Druckguthaben checken<text:bookmark-end text:name="__RefHeading___druckguthaben_checken_3"/><text:bookmark-end text:name="druckguthaben_checken"/></text:h>
      <text:p text:style-name="Text_20_body">Falls du nicht im Uninetz bist, dann verbinde dich zunächst mit dem Uni-<text:a xlink:type="simple" xlink:href="https://studit.uni-goettingen.de/support/wlan/vpn" text:style-name="Internet_20_link" text:visited-style-name="Visited_20_Internet_20_Link">VPN</text:a>.</text:p>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Du musst folgenden Link in deinem Browser öffnen:<text:line-break/>
<text:line-break/>
<text:span text:style-name="Strong_20_Emphasis"><text:a xlink:type="simple" xlink:href="https://print.student.uni-goettingen.de:9192" text:style-name="Internet_20_link" text:visited-style-name="Visited_20_Internet_20_Link">https://print.student.uni-goettingen.de:9192</text:a></text:span>
<text:line-break/>
<text:line-break/>
Dann meldest du dich in der Eingabemaske mit deinem studentischen Account an (in der Regel vorname.nachname) und gibst dein Passwort ein.</text:p>
      <text:p text:style-name="Text_20_body">Auf der sich nun öffnenden Website kannst du dein Druckguthaben einsehen, deine Aufträge verfolgen, deine Buchungen nachvollziehen und Druckguthaben an einen Kommilitonen weitergeben (<text:span text:style-name="Strong_20_Emphasis">nur selbst bezahltes, keins aus Studienbeiträgen!</text:span>).</text:p>
      <text:p text:style-name="Text_20_body"><text:line-break/>
In der <text:span text:style-name="Strong_20_Emphasis">Übersicht</text:span> siehst du dein Guthaben aus eigenen Einzahlungen und aus Studienbeiträgen sowie dessen Verlauf.</text:p>
      <text:p text:style-name="Text_20_body"><draw:frame draw:style-name="media" draw:name="2" text:anchor-type="as-char" draw:z-index="2" svg:width="9.2604166666667cm" style:rel-width="100%" svg:height="7.3857681193377cm" style:rel-height="scale"><draw:image xlink:href="Pictures/5472020e8f7be509f7d8b0a5f34fff58.jpg" xlink:type="simple" xlink:show="embed" xlink:actuate="onLoad"/></draw:frame></text:p>
      <text:h text:style-name="Heading_20_2" text:outline-level="2"><text:bookmark-start text:name="__RefHeading___druckguthaben_an_kommilitonen_uebertragen_4"/><text:bookmark-start text:name="druckguthaben_an_kommilitonen_uebertragen"/>Druckguthaben an Kommilitonen übertragen<text:bookmark-end text:name="__RefHeading___druckguthaben_an_kommilitonen_uebertragen_4"/><text:bookmark-end text:name="druckguthaben_an_kommilitonen_uebertragen"/></text:h>
      <text:p text:style-name="Text_20_body">Unter dem Menüpunkt <text:span text:style-name="Strong_20_Emphasis">Übertragung</text:span> kannst du selbst eingezahltes Guthaben an Kommilitonen übertragen. Dazu musst du nur den Betrag und den entsprechenden Accountnamen eintragen. So kannst du beispielsweise von dir nicht mehr benötigtes Guthaben übertragen und dir das Bargeld von einem Kommilitonen zurückgeben lassen. Druckguthaben kann auch auf SUB-Privatkonten übertragen werden.</text:p>
      <text:p text:style-name="Text_20_body"><draw:frame draw:style-name="media" draw:name="3" text:anchor-type="as-char" draw:z-index="3" svg:width="10.583333333333cm" svg:height="8.3348978919631cm"><draw:image xlink:href="Pictures/775f5afdf3accde7f9567200718135bd.jpg" xlink:type="simple" xlink:show="embed" xlink:actuate="onLoad"/></draw:frame></text:p>
      <text:p text:style-name="Text_20_body">Unter dem Punkt <text:span text:style-name="Strong_20_Emphasis">Buchungen</text:span> siehst du, wann du wie viel Geld eingezahlt hast und wann Guthaben aus Studienbeiträgen überwiesen wurde.</text:p>
      <text:p text:style-name="Text_20_body">Unter <text:span text:style-name="Strong_20_Emphasis">Neueste Druckaufträge</text:span> siehst du deine zuletzt losgeschickten Druckaufträge.</text:p>
      <text:p text:style-name="Text_20_body">Unter <text:span text:style-name="Strong_20_Emphasis">Support</text:span> kommst du zum S.O.S. und einer Übersicht zum Thema Drucken.
<text:a xlink:type="simple" xlink:href="tag&amp;#62;drucker drucken druckguthaben druck print druckkonto druckgeld geld guthaben" text:style-name="Internet_20_link" text:visited-style-name="Visited_20_Internet_20_Link">tag&gt;drucker drucken druckguthaben druck print druckkonto druckgeld geld guthab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47:05</meta:creation-date>
    <dc:creator>Generated</dc:creator>
    <dc:date>2026-08-17T19::47:05</dc:date>
    <dc:language>en-US</dc:language>
    <meta:editing-cycles>1</meta:editing-cycles>
    <meta:editing-duration>PT0S</meta:editing-duration>
    <dc:title>support:drucken:druckguthaben</dc:title>
  </office:meta>
</office:document-meta>
</file>