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32ff5287646d7a80d10530dea88653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drucken_windows"/><text:bookmark-start text:name="__RefHeading___drucken_vom_eigenen_pc_windows_1"/><text:bookmark-start text:name="drucken_vom_eigenen_pc_windows"/>Drucken vom eigenen PC (Windows)<text:bookmark-end text:name="__RefHeading___drucken_vom_eigenen_pc_windows_1"/><text:bookmark-end text:name="drucken_vom_eigenen_pc_window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egen eines Umzugs der Druckserver kann es zu Problemen kommen. Bitte deinstalliert den PaperCut Client und entfernt alle FollowMe-Drucker. Führt die Installation dann erneut durch.</text:p></table:table-cell></table:table-row></table:table></draw:text-box></draw:frame></text:p>
      <text:h text:style-name="Heading_20_1" text:outline-level="1"><text:bookmark-start text:name="__RefHeading___i._grundlagen_2"/><text:bookmark-start text:name="i._grundlagen"/>I. Grundlagen<text:bookmark-end text:name="__RefHeading___i._grundlagen_2"/><text:bookmark-end text:name="i._grundlagen"/></text:h>
      <text:p text:style-name="Text_20_body">Der studentische Account bietet die Möglichkeit, von PCs an verschiedenen Standorten auf dem Campus Druckaufträge abzusenden und an Multifunktionsgeräten ausgeben zu lassen. Auch das Absenden eines Druckauftrags vom eigenen Windows PC, Mac oder Linux PC und auch vom Tablet oder Smartphone ist möglich. <text:a xlink:type="simple" xlink:href="https://studit.uni-goettingen.de/support/drucken/druckguthaben" text:style-name="Internet_20_link" text:visited-style-name="Visited_20_Internet_20_Link">Druckguthaben</text:a> kannst Du mit Deinem Ausweis in der <text:a xlink:type="simple" xlink:href="https://studit.uni-goettingen.de/support/studit_support/chipkartenstelle" text:style-name="Internet_20_link" text:visited-style-name="Visited_20_Internet_20_Link">Chipkartenstelle im Zentralen Hörsaalgebäude (ZHG)</text:a> oder auch in den Bibliotheken der SUB aufladen.</text:p>
      <text:p text:style-name="Text_20_body">Voraussetzung für das Drucken vom eigenen Gerät ist grundsätzlich die <text:span text:style-name="Strong_20_Emphasis">Verbindung zum Uninetz</text:span>: Auf dem Campus über das WLAN <text:span text:style-name="Strong_20_Emphasis">eduroam</text:span>, an anderen Standorten (zum Beispiel zu Hause) über <text:span text:style-name="Strong_20_Emphasis">VPN</text:span>. Um Aufträge von einem privaten Gerät an die Follow-Me Drucker zu senden, hast Du verschiedene Möglichkeiten:</text:p>
      <text:list text:style-name="Numbering_20_1" text:continue-numbering="false">
        <text:list-item>
          <text:p text:style-name="Numbering_20_1_Content_First"> <text:span text:style-name="Strong_20_Emphasis">Drucker unter Windows hinzufügen</text:span>: Du installierst den VPN Client und PaperCut auf Deinem Windows PC und verbindest Dich mit der Druckerwarteschlange. So kannst Du über den Druckdialog eines beliebigen Programms Aufträge an die Follow-Me Wartschlange senden. Diese Anleitung erklärt, wie die Einrichtung funktioniert und wie Aufträge abgeschickt werden können.</text:p>
        </text:list-item>
        <text:list-item>
          <text:p text:style-name="Numbering_20_1_Content_Last">	<text:span text:style-name="Strong_20_Emphasis"><text:a xlink:type="simple" xlink:href="https://studit.uni-goettingen.de/support/drucken/drucken_email" text:style-name="Internet_20_link" text:visited-style-name="Visited_20_Internet_20_Link">E-Mail To Print</text:a></text:span>: Du schickst eine E-Mail aus Deinem studentischen E-Mail-Postfach mit einem PDF Dokument im Anhang an die Adresse followme@uni-goettingen.de und bestätigst anschließend den Auftrag.</text:p>
        </text:list-item>
      </text:list>
      <text:p text:style-name="Text_20_body">Anschließend kann der Auftrag an einem Multifunktionsgerät freigegeben werden.
<text:line-break/>
<text:line-break/></text:p>
      <text:h text:style-name="Heading_20_1" text:outline-level="1"><text:bookmark-start text:name="__RefHeading___ii._drucker_unter_windows_hinzufuegen_3"/><text:bookmark-start text:name="ii._drucker_unter_windows_hinzufuegen"/>II. Drucker unter Windows hinzufügen<text:bookmark-end text:name="__RefHeading___ii._drucker_unter_windows_hinzufuegen_3"/><text:bookmark-end text:name="ii._drucker_unter_windows_hinzufuegen"/></text:h>
      <text:p text:style-name="Text_20_body">Um den Follow-Me Drucker auf dem eigenen Windows PC wie einen „normalen“ Drucker ansprechen zu können, kannst Du die Follow-Me Drucker als Netzwerkdrucker einrichten. Anschließend kannst Du aus dem Druckdialog eines Programms auf Deinem PC den Follow-Me Drucker auswählen und hast so auch die Möglichkeit, Dein Dokument zum Beispiel doppelseitig (Duplex) oder mit der Einstellung zwei Seiten auf ein Blatt auszugeben.</text:p>
      <text:p text:style-name="Text_20_body">Voraussetzung ist eine Verbindung zum Uninetz, auf dem Campus über das WLAN Netzwerk eduroam, von anderen Standorten über VPN.
<text:span text:style-name="Strong_20_Emphasis">Bei Fragen und Problem mit der Einrichtung und Nutzung hilft unsere Beratung gerne weiter. Unsere Standorte und Öffungszeiten findest du <text:a xlink:type="simple" xlink:href="https://studit.uni-goettingen.de/support/studit_support/kontakt" text:style-name="Internet_20_link" text:visited-style-name="Visited_20_Internet_20_Link">hier</text:a></text:span></text:p>
      <text:p text:style-name="Text_20_body"><text:line-break/></text:p>
      <text:h text:style-name="Heading_20_2" text:outline-level="2"><text:bookmark-start text:name="__RefHeading___follow-me_drucker_und_papercut_client_installieren_4"/><text:bookmark-start text:name="follow-me_drucker_und_papercut_client_installieren"/>Follow-Me Drucker und Papercut Client installieren<text:bookmark-end text:name="__RefHeading___follow-me_drucker_und_papercut_client_installieren_4"/><text:bookmark-end text:name="follow-me_drucker_und_papercut_client_installiere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itte beachtet, dass ihr sowohl die Drucker hinzufügen (Schritt 1) und das Abrechnungsprogramm (Schritt 2) durchführen müsst.</text:p></table:table-cell></table:table-row></table:table></draw:text-box></draw:frame></text:p>
      <text:p text:style-name="Text_20_body"><text:line-break/></text:p>
      <text:h text:style-name="Heading_20_4" text:outline-level="4"><text:bookmark-start text:name="__RefHeading___schritt_1drucker_hinzufuegen_5"/><text:bookmark-start text:name="schritt_1drucker_hinzufuegen"/>Schritt 1: Drucker hinzufügen<text:bookmark-end text:name="__RefHeading___schritt_1drucker_hinzufuegen_5"/><text:bookmark-end text:name="schritt_1drucker_hinzufuegen"/></text:h>
      <text:p text:style-name="Text_20_body">Zuerst machen wir jetzt deinen Windows PC mit den Uni Druckern bekannt. Dafür befolgst du bitte folgende Anleitung:</text:p>
      <text:list text:style-name="Numbering_20_1" text:continue-numbering="false">
        <text:list-item>
          <text:p text:style-name="Numbering_20_1_Content_First"> Klicke auf folgenden Link: <text:span text:style-name="Strong_20_Emphasis"><text:a xlink:type="simple" xlink:href="http://print-win.student.uni-goettingen.de:9163/client-setup/windows.html" text:style-name="Internet_20_link" text:visited-style-name="Visited_20_Internet_20_Link">http://print-win.student.uni-goettingen.de:9163/client-setup/windows.html</text:a></text:span></text:p>
        </text:list-item>
        <text:list-item>
          <text:p text:style-name="Numbering_20_1_Content"> Lade dir dort die <text:span text:style-name="Strong_20_Emphasis">„Mobility Print“</text:span> Anwendung herunter starte sie. (<text:span text:style-name="Strong_20_Emphasis">ACHTUNG: Benenne die Datei unter keinen Umständen um!</text:span>)</text:p>
        </text:list-item>
        <text:list-item>
          <text:p text:style-name="Numbering_20_1_Content"> Wähle deine Installatiossprache aus</text:p>
        </text:list-item>
        <text:list-item>
          <text:p text:style-name="Numbering_20_1_Content"> Im Installationsdialog bitte nur die Drucker „Follow-Me, „Follow-Me Farbe“ und „Follow-Me A3“ anhaken. Auf die anderen Drucker kannst du nicht zugreifen</text:p>
        </text:list-item>
        <text:list-item>
          <text:p text:style-name="Numbering_20_1_Content_Last"> Gebe deinen <text:span text:style-name="Strong_20_Emphasis">Benutzernamen</text:span> (<text:span text:style-name="Strong_20_Emphasis">ACHTUNG!</text:span> Dein Benutzername ist nicht deine E-Mail sondern nur der erste Teil bspw. ist bei <text:span text:style-name="Strong_20_Emphasis"><text:span text:style-name="Source_20_Text">m.musterfrau</text:span></text:span>@stud.uni-goettingen.de der markierte Teil der Benutzername) und <text:span text:style-name="Strong_20_Emphasis">Passwort</text:span> ein. <text:line-break/></text:p>
        </text:list-item>
      </text:list>
      <text:p text:style-name="Text_20_body"><draw:frame draw:style-name="mediacenter" draw:name="0" text:anchor-type="paragraph" draw:z-index="0" svg:width="10.583333333333cm" svg:height="8.1742866407263cm"><draw:image xlink:href="Pictures/332ff5287646d7a80d10530dea886532.jpg" xlink:type="simple" xlink:show="embed" xlink:actuate="onLoad"/></draw:frame><text:line-break/><text:line-break/></text:p>
      <text:h text:style-name="Heading_20_4" text:outline-level="4"><text:bookmark-start text:name="__RefHeading___schritt_2papercut_client_abrechnungsprogramm_6"/><text:bookmark-start text:name="schritt_2papercut_client_abrechnungsprogramm"/>Schritt 2: Papercut Client (Abrechnungsprogramm)<text:bookmark-end text:name="__RefHeading___schritt_2papercut_client_abrechnungsprogramm_6"/><text:bookmark-end text:name="schritt_2papercut_client_abrechnungsprogramm"/></text:h>
      <text:p text:style-name="Text_20_body">Jetzt müssen wir noch ein Programm installieren, damit auch dein Computer mit den Druckern kommunizieren und die Kosten für deine Drucke berechnen kann. Ohne die Anwendung kannst du nicht an deinem Computer drucken. <text:line-break/>Dafür musst du folgendes machen:</text:p>
      <text:list text:style-name="Numbering_20_1" text:continue-numbering="false">
        <text:list-item>
          <text:p text:style-name="Numbering_20_1_Content_First"> Klicke auf folgenden Link: <text:span text:style-name="Strong_20_Emphasis"><text:a xlink:type="simple" xlink:href="https://owncloud.gwdg.de/index.php/s/HFiiLihXd39v4LB" text:style-name="Internet_20_link" text:visited-style-name="Visited_20_Internet_20_Link">https://owncloud.gwdg.de/index.php/s/HFiiLihXd39v4LB</text:a></text:span></text:p>
        </text:list-item>
        <text:list-item>
          <text:p text:style-name="Numbering_20_1_Content"> Lade die Datei herrunter</text:p>
        </text:list-item>
        <text:list-item>
          <text:p text:style-name="Numbering_20_1_Content"> Entpacke die .zip Datei (Meistens funktioniert das bei Windows mit „Alle Extrahieren“)</text:p>
        </text:list-item>
        <text:list-item>
          <text:p text:style-name="Numbering_20_1_Content"> Starte die client-local-install.exe (Dafür musst du auf den Ornder „win“ doppelklicken und etwas runterscrollen</text:p>
        </text:list-item>
        <text:list-item>
          <text:p text:style-name="Numbering_20_1_Content_Last"> Befolge die Installation und schließe sie ab.</text:p>
        </text:list-item>
      </text:list>
      <text:p text:style-name="Text_20_body"><text:line-break/></text:p>
      <text:h text:style-name="Heading_20_2" text:outline-level="2"><text:bookmark-start text:name="__RefHeading___auftrage_absenden_7"/><text:bookmark-start text:name="auftrage_absenden"/>Aufträge absenden<text:bookmark-end text:name="__RefHeading___auftrage_absenden_7"/><text:bookmark-end text:name="auftrage_absenden"/></text:h>
      <text:h text:style-name="Heading_20_4" text:outline-level="4"><text:bookmark-start text:name="__RefHeading___verbindung_zum_uninetz_herstellen_8"/><text:bookmark-start text:name="verbindung_zum_uninetz_herstellen"/>1. Verbindung zum Uninetz herstellen<text:bookmark-end text:name="__RefHeading___verbindung_zum_uninetz_herstellen_8"/><text:bookmark-end text:name="verbindung_zum_uninetz_herstellen"/></text:h>
      <text:p text:style-name="Text_20_body">Bist Du auf dem Campus, kannst Du Dich mit dem W-LAN eduroam verbinden, die VPN Verbindung ist dann nicht notwendig. Außerhalb des Uninetzwerks musst Du zunächst eine Verbindung über <text:a xlink:type="simple" xlink:href="https://studit.uni-goettingen.de/support/wlan" text:style-name="Internet_20_link" text:visited-style-name="Visited_20_Internet_20_Link">VPN</text:a> herstellen. </text:p>
      <text:h text:style-name="Heading_20_4" text:outline-level="4"><text:bookmark-start text:name="__RefHeading___papercut_client_starten_9"/><text:bookmark-start text:name="papercut_client_starten"/>2. PaperCut Client starten<text:bookmark-end text:name="__RefHeading___papercut_client_starten_9"/><text:bookmark-end text:name="papercut_client_starten"/></text:h>
      <text:p text:style-name="Text_20_body">Als zweiten Schritt startest Du - falls noch nicht automatisch geöffnet - den PaperCut Client</text:p>
      <text:h text:style-name="Heading_20_4" text:outline-level="4"><text:bookmark-start text:name="__RefHeading___druckauftrag_abschicken_10"/><text:bookmark-start text:name="druckauftrag_abschicken"/>3. Druckauftrag abschicken<text:bookmark-end text:name="__RefHeading___druckauftrag_abschicken_10"/><text:bookmark-end text:name="druckauftrag_abschicken"/></text:h>
      <text:p text:style-name="Text_20_body">Nun kannst Du ein Dokument öffnen und drucken.
Einstellungen wie den doppelseitigen Druck (Duplex), den Druck von 2 oder mehr Seiten auf ein Blatt und so weiter kannst Du ganz einfach über die „Eigenschaften“ des Druckers einstellen. Bitte wähle immer den Weg über die „Eigenschaften“, denn Einstellungen, die über den Druckdialog einer Anwendung / eines Programms vorgenommen werden, können zu Fehldrucken führen. Die Kosten für einen Druckjob MÜSSEN bestätigt werden, sonst wird der Druckjob nicht angenommen. Wenn sich kein Fenster mit den Druckkosten öffnet, funktioniert etwas nicht!</text:p>
      <text:h text:style-name="Heading_20_4" text:outline-level="4"><text:bookmark-start text:name="__RefHeading___druckauftrag_an_einem_multifunktionsgerat_freigeben_11"/><text:bookmark-start text:name="druckauftrag_an_einem_multifunktionsgerat_freigeben"/>5. Druckauftrag an einem Multifunktionsgerät freigeben<text:bookmark-end text:name="__RefHeading___druckauftrag_an_einem_multifunktionsgerat_freigeben_11"/><text:bookmark-end text:name="druckauftrag_an_einem_multifunktionsgerat_freigeben"/></text:h>
      <text:p text:style-name="Text_20_body">Innerhalb von 72 Stunden kannst Du Deinen Auftrag nun mit Deinem Ausweis an einem Multifunktionsgerät freigeben.</text:p>
      <text:h text:style-name="Heading_20_2" text:outline-level="2"><text:bookmark-start text:name="__RefHeading___mogliche_probleme_losung_ansprechpartner_12"/><text:bookmark-start text:name="mogliche_probleme_losung_ansprechpartner"/>Mögliche Probleme – Lösung – Ansprechpartner<text:bookmark-end text:name="__RefHeading___mogliche_probleme_losung_ansprechpartner_12"/><text:bookmark-end text:name="mogliche_probleme_losung_ansprechpartner"/></text:h>
      <text:p text:style-name="Text_20_body">Falls das Drucken am eigenen PC nicht funktioniert, könnten die folgenden Fragen vielleicht helfen:</text:p>
      <text:list text:style-name="List_20_1" text:continue-numbering="false">
        <text:list-item>
          <text:p text:style-name="List_20_1_Content_First"> Möglicherweise verhindert die Firewall die Druckerinstallation. </text:p>
        </text:list-item>
        <text:list-item>
          <text:p text:style-name="List_20_1_Content"> Besteht eine aktive VPN-Verbindung?</text:p>
        </text:list-item>
        <text:list-item>
          <text:p text:style-name="List_20_1_Content"> Sind die Follow-Me Drucker-Queues verbunden?</text:p>
        </text:list-item>
        <text:list-item>
          <text:p text:style-name="List_20_1_Content_Last"> Habe ich genug Geld auf meinem Druckkonto?</text:p>
        </text:list-item>
      </text:list>
      <text:p text:style-name="Text_20_body">Sollten dennoch Probleme auftreten, wendet euch bitte an unsere Beratung an den <text:a xlink:type="simple" xlink:href="https://studit.uni-goettingen.de/support/studit_support/standorte" text:style-name="Internet_20_link" text:visited-style-name="Visited_20_Internet_20_Link">Helpdesk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1::25:07</meta:creation-date>
    <dc:creator>Generated</dc:creator>
    <dc:date>2026-08-17T01::25:07</dc:date>
    <dc:language>en-US</dc:language>
    <meta:editing-cycles>1</meta:editing-cycles>
    <meta:editing-duration>PT0S</meta:editing-duration>
    <dc:title>support:drucken:drucken_windows</dc:title>
  </office:meta>
</office:document-meta>
</file>