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jpeg" manifest:full-path="Pictures/d92a48c69c3f5047fc209c06fa6ce02e.jpg"/>
  <manifest:file-entry manifest:media-type="image/png" manifest:full-path="Pictures/7741389f299ba40cb064f28dd8c2b6c7.png"/>
  <manifest:file-entry manifest:media-type="image/png" manifest:full-path="Pictures/88b514a8f0ec846e78f988247f720806.png"/>
  <manifest:file-entry manifest:media-type="image/png" manifest:full-path="Pictures/b6d3341b0eab124234d044dab51aaff0.png"/>
  <manifest:file-entry manifest:media-type="image/png" manifest:full-path="Pictures/a163ab2aab8789ca6508adbe2b95edbf.png"/>
  <manifest:file-entry manifest:media-type="image/png" manifest:full-path="Pictures/c232fe244ad833b5af70d004cce67aeb.png"/>
  <manifest:file-entry manifest:media-type="image/png" manifest:full-path="Pictures/19d16b01dae141bb06b9e7d5663a708b.png"/>
  <manifest:file-entry manifest:media-type="image/png" manifest:full-path="Pictures/492608bc4a9d15cc64fd90ad0b82fe6a.png"/>
  <manifest:file-entry manifest:media-type="image/png" manifest:full-path="Pictures/5b489c35f35e27de74a5d6401f092650.png"/>
  <manifest:file-entry manifest:media-type="image/png" manifest:full-path="Pictures/d114090e4a5000df4cf7814878a3c5f9.png"/>
  <manifest:file-entry manifest:media-type="image/png" manifest:full-path="Pictures/c4317de50ca0ca0c707b6f42702ce040.png"/>
  <manifest:file-entry manifest:media-type="image/png" manifest:full-path="Pictures/e64a28a412ffac962becbac7089b5e64.png"/>
  <manifest:file-entry manifest:media-type="image/png" manifest:full-path="Pictures/79cbc940204daf2316bedddc2b0492aa.png"/>
  <manifest:file-entry manifest:media-type="image/png" manifest:full-path="Pictures/248ed9471e4e73f41c1e6ab6195e63fb.png"/>
  <manifest:file-entry manifest:media-type="image/png" manifest:full-path="Pictures/cc991e6d77c8c048140fd4bbf42586dc.png"/>
  <manifest:file-entry manifest:media-type="image/png" manifest:full-path="Pictures/86461ac3cc2340f551064e8297b8ed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n_macos"/><text:bookmark-start text:name="__RefHeading___drucken_vom_eigenen_mac_macos_1"/><text:bookmark-start text:name="drucken_vom_eigenen_mac_macos"/>Drucken vom eigenen Mac (macOS)<text:bookmark-end text:name="__RefHeading___drucken_vom_eigenen_mac_macos_1"/><text:bookmark-end text:name="drucken_vom_eigenen_mac_macos"/></text:h>
      <text:p text:style-name="Text_20_body">Im folgenden wird gezeigt, wie Geräte <text:span text:style-name="Strong_20_Emphasis">mit macOS 13 Ventura oder höher</text:span> konfiguriert werden müssen, um nativ das Follow-Me-Drucksystem der Universität Göttingen nutzen zu könn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r Druckserver ist <text:span text:style-name="Strong_20_Emphasis"><text:span text:style-name="underline">nur</text:span></text:span> im Uninetz erreichbar. Daher bitte darauf achten, dass ihr euch im <text:span text:style-name="Strong_20_Emphasis"><text:a xlink:type="simple" xlink:href="https://studit.uni-goettingen.de/support/wlan/eduroam_mac_os_x" text:style-name="Internet_20_link" text:visited-style-name="Visited_20_Internet_20_Link">Uni Göttingen eduroam</text:a></text:span> befindet oder per <text:span text:style-name="Strong_20_Emphasis"><text:a xlink:type="simple" xlink:href="https://studit.uni-goettingen.de/support/wlan/vpn" text:style-name="Internet_20_link" text:visited-style-name="Visited_20_Internet_20_Link">VPN</text:a></text:span> zum Uninetz verbunden seid.</text:p><text:p text:style-name="Text_20_body">Zudem ist es wichtig, dass der <text:span text:style-name="Strong_20_Emphasis">Papercut Client</text:span> auf dem Rechner ausgeführt ist, während du eine Druckauftrag abschickst.
Dies kannst du entweder über <text:span text:style-name="Strong_20_Emphasis">Programme</text:span> starten oder über die <text:span text:style-name="Strong_20_Emphasis">Systemeinstellungen</text:span> in den <text:span text:style-name="Strong_20_Emphasis"><text:a xlink:type="simple" xlink:href="https://support.apple.com/de-de/guide/mac-help/mh15189/mac" text:style-name="Internet_20_link" text:visited-style-name="Visited_20_Internet_20_Link">Autostart</text:a></text:span> setzen, damit er bei jedem Neustart startet. Der Client kann nur über die Anwendung <text:span text:style-name="Strong_20_Emphasis"><text:a xlink:type="simple" xlink:href="https://support.apple.com/de-de/guide/activity-monitor/actmntr1002/mac" text:style-name="Internet_20_link" text:visited-style-name="Visited_20_Internet_20_Link">Aktivitätsanzeige</text:a></text:span> beendet werden (Prozess beenden).</text:p></table:table-cell></table:table-row></table:table></draw:text-box></draw:frame></text:p>
      <text:h text:style-name="Heading_20_2" text:outline-level="2"><text:bookmark-start text:name="__RefHeading___einrichtung_mit_papercut_mobility_print_2"/><text:bookmark-start text:name="einrichtung_mit_papercut_mobility_print"/>1) Einrichtung mit Papercut mobility print<text:bookmark-end text:name="__RefHeading___einrichtung_mit_papercut_mobility_print_2"/><text:bookmark-end text:name="einrichtung_mit_papercut_mobility_print"/></text:h>
      <text:p text:style-name="Text_20_body">Bitte verbinde deinen Mac mit dem Uni-Netz <text:span text:style-name="Strong_20_Emphasis"><text:a xlink:type="simple" xlink:href="https://studit.uni-goettingen.de/support/wlan/eduroam_mac_os_x" text:style-name="Internet_20_link" text:visited-style-name="Visited_20_Internet_20_Link">eduroam</text:a></text:span> <draw:frame draw:style-name="media" draw:name="0" text:anchor-type="as-char" draw:z-index="0" svg:width="0.52916666666667cm" svg:height="0.1917270531401cm"><draw:image xlink:href="Pictures/bf12a0637333c26906588e098b191d43.gif" xlink:type="simple" xlink:show="embed" xlink:actuate="onLoad"/></draw:frame></text:p>
      <text:p text:style-name="Text_20_body">Zuerst muss der <text:span text:style-name="Strong_20_Emphasis"><text:span text:style-name="underline"><text:a xlink:type="simple" xlink:href="https://owncloud.gwdg.de/index.php/s/NwEBb5qmeCt0Zz3" text:style-name="Internet_20_link" text:visited-style-name="Visited_20_Internet_20_Link">PaperCut Client</text:a></text:span></text:span> <draw:frame draw:style-name="media" draw:name="1" text:anchor-type="as-char" draw:z-index="1" svg:width="0.52916666666667cm" svg:height="0.71059523809524cm"><draw:image xlink:href="Pictures/d92a48c69c3f5047fc209c06fa6ce02e.jpg" xlink:type="simple" xlink:show="embed" xlink:actuate="onLoad"/></draw:frame> (<text:span text:style-name="Emphasis">zur Bestätigung der Kosten</text:span>) auf dem Mac installiert werden. Falls nach dem Download noch nicht automatisch geschehen, <text:span text:style-name="Strong_20_Emphasis">entpacke die .zip-Datei</text:span>. </text:p>
      <text:p text:style-name="Text_20_body"><draw:frame draw:style-name="media" draw:name="2" text:anchor-type="as-char" draw:z-index="2" svg:width="13.229166666667cm" svg:height="7.0247900516796cm"><draw:image xlink:href="Pictures/7741389f299ba40cb064f28dd8c2b6c7.png" xlink:type="simple" xlink:show="embed" xlink:actuate="onLoad"/></draw:frame></text:p>
      <text:p text:style-name="Text_20_body">Öffne danach den entpackten Ordner <text:span text:style-name="Strong_20_Emphasis">mac</text:span> und führe die <draw:frame draw:style-name="media" draw:name="3" text:anchor-type="as-char" draw:z-index="3" svg:width="0.79375cm" svg:height="0.69021739130435cm"><draw:image xlink:href="Pictures/88b514a8f0ec846e78f988247f720806.png" xlink:type="simple" xlink:show="embed" xlink:actuate="onLoad"/></draw:frame><text:span text:style-name="Strong_20_Emphasis">client-local-install</text:span> Anwendung aus. <text:line-break/>
Solte die <draw:frame draw:style-name="media" draw:name="4" text:anchor-type="as-char" draw:z-index="4" svg:width="0.79375cm" svg:height="0.69021739130435cm"><draw:image xlink:href="Pictures/88b514a8f0ec846e78f988247f720806.png" xlink:type="simple" xlink:show="embed" xlink:actuate="onLoad"/></draw:frame><text:span text:style-name="Strong_20_Emphasis">client-local-install Anwendung</text:span> im entpackten Ordner sich nicht ausführen lassen, schiebe die <draw:frame draw:style-name="media" draw:name="5" text:anchor-type="as-char" draw:z-index="5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nwendung über den <text:span text:style-name="Strong_20_Emphasis">Finder</text:span> in den <draw:frame draw:style-name="media" draw:name="6" text:anchor-type="as-char" draw:z-index="6" svg:width="0.79375cm" svg:height="0.85641447368421cm"><draw:image xlink:href="Pictures/b6d3341b0eab124234d044dab51aaff0.png" xlink:type="simple" xlink:show="embed" xlink:actuate="onLoad"/></draw:frame><text:span text:style-name="Strong_20_Emphasis">Programme</text:span> Ordner (<text:span text:style-name="Emphasis">per drag an drop in das Fenster ziehen</text:span>). <text:line-break/></text:p>
      <text:p text:style-name="Text_20_body"><draw:frame draw:style-name="media" draw:name="7" text:anchor-type="as-char" draw:z-index="7" svg:width="13.229166666667cm" svg:height="7.0247900516796cm"><draw:image xlink:href="Pictures/a163ab2aab8789ca6508adbe2b95edbf.png" xlink:type="simple" xlink:show="embed" xlink:actuate="onLoad"/></draw:frame>
<draw:frame draw:style-name="media" draw:name="8" text:anchor-type="as-char" draw:z-index="8" svg:width="13.229166666667cm" svg:height="7.0247900516796cm"><draw:image xlink:href="Pictures/c232fe244ad833b5af70d004cce67aeb.png" xlink:type="simple" xlink:show="embed" xlink:actuate="onLoad"/></draw:frame> <text:line-break/>
<draw:frame draw:style-name="media" draw:name="9" text:anchor-type="as-char" draw:z-index="9" svg:width="13.229166666667cm" svg:height="7.0247900516796cm"><draw:image xlink:href="Pictures/19d16b01dae141bb06b9e7d5663a708b.png" xlink:type="simple" xlink:show="embed" xlink:actuate="onLoad"/></draw:frame></text:p>
      <text:p text:style-name="Text_20_body">Nun führe die <draw:frame draw:style-name="media" draw:name="10" text:anchor-type="as-char" draw:z-index="10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nwendung im <draw:frame draw:style-name="media" draw:name="11" text:anchor-type="as-char" draw:z-index="11" svg:width="0.79375cm" svg:height="0.85641447368421cm"><draw:image xlink:href="Pictures/b6d3341b0eab124234d044dab51aaff0.png" xlink:type="simple" xlink:show="embed" xlink:actuate="onLoad"/></draw:frame><text:span text:style-name="Strong_20_Emphasis">Programme</text:span> Ordner mit einem Doppelklick aus. Bei einer möglichen Aufforderungen <text:span text:style-name="Strong_20_Emphasis"><text:a xlink:type="simple" xlink:href="https://support.apple.com/de-de/102527" text:style-name="Internet_20_link" text:visited-style-name="Visited_20_Internet_20_Link">Rosetta</text:a></text:span> zu installieren, nehme dies bitte vor. Ohne funktioniert der <draw:frame draw:style-name="media" draw:name="12" text:anchor-type="as-char" draw:z-index="12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uf Geräten mit Apple-Chip nicht.</text:p>
      <text:p text:style-name="Text_20_body"><draw:frame draw:style-name="media" draw:name="13" text:anchor-type="as-char" draw:z-index="13" svg:width="13.229166666667cm" svg:height="7.9553772522523cm"><draw:image xlink:href="Pictures/492608bc4a9d15cc64fd90ad0b82fe6a.png" xlink:type="simple" xlink:show="embed" xlink:actuate="onLoad"/></draw:frame></text:p>
      <text:p text:style-name="Text_20_body">Sollte beim Öffnen die Fehlermeldung <text:span text:style-name="Strong_20_Emphasis">„Das Programm […] kann nicht geöffnet werden“</text:span> kommen, ist folgendes zu tun.
Öffne unter <draw:frame draw:style-name="media" draw:name="14" text:anchor-type="as-char" draw:z-index="14" svg:width="0.79375cm" svg:height="0.85641447368421cm"><draw:image xlink:href="Pictures/b6d3341b0eab124234d044dab51aaff0.png" xlink:type="simple" xlink:show="embed" xlink:actuate="onLoad"/></draw:frame> Programme–&gt;Dienstprogramme die <text:span text:style-name="Strong_20_Emphasis">Terminal</text:span> Anwendung und gebe folgenden Befehl auf der Oberfläche ein und bestätige diesen <text:span text:style-name="Strong_20_Emphasis"><text:span text:style-name="underline">danach</text:span></text:span> mit der <text:span text:style-name="Strong_20_Emphasis">Enter</text:span>-Taste: <text:line-break/>
<text:span text:style-name="Source_20_Text">chmod +x /Applications/PCClient.app/Contents/MacOS/* </text:span></text:p>
      <text:p text:style-name="Text_20_body"><draw:frame draw:style-name="media" draw:name="15" text:anchor-type="as-char" draw:z-index="15" svg:width="10.583333333333cm" svg:height="7.9698451507742cm"><draw:image xlink:href="Pictures/5b489c35f35e27de74a5d6401f092650.png" xlink:type="simple" xlink:show="embed" xlink:actuate="onLoad"/></draw:frame>
<draw:frame draw:style-name="media" draw:name="16" text:anchor-type="as-char" draw:z-index="16" svg:width="10.583333333333cm" svg:height="7.4952346041056cm"><draw:image xlink:href="Pictures/d114090e4a5000df4cf7814878a3c5f9.png" xlink:type="simple" xlink:show="embed" xlink:actuate="onLoad"/></draw:frame></text:p>
      <text:p text:style-name="Text_20_body">Sollte beim Öffnen die Fehlermeldung <text:span text:style-name="Strong_20_Emphasis">„PCClient kann nicht geöffnet werden, da der Entwickler nicht verifiziert werden kann.“</text:span> kommen, öffne bitte den Eintrag <text:span text:style-name="Strong_20_Emphasis">Sicherheit &amp; Datenschutz</text:span> unter den <text:span text:style-name="Strong_20_Emphasis">Systemeinstellungen</text:span>. Dort sollte im unteren Bereich eine Meldung zum „PCClient“ geben. Unter <text:span text:style-name="Strong_20_Emphasis">Dennoch öffnen</text:span> erlaubst du, dass die PCClient Anwendung ausgeführt werden darf.</text:p>
      <text:p text:style-name="Text_20_body"><draw:frame draw:style-name="media" draw:name="17" text:anchor-type="as-char" draw:z-index="17" svg:width="10.583333333333cm" svg:height="10.971475142624cm"><draw:image xlink:href="Pictures/c4317de50ca0ca0c707b6f42702ce040.png" xlink:type="simple" xlink:show="embed" xlink:actuate="onLoad"/></draw:frame>
<draw:frame draw:style-name="media" draw:name="18" text:anchor-type="as-char" draw:z-index="18" svg:width="10.583333333333cm" svg:height="12.864224137931cm"><draw:image xlink:href="Pictures/e64a28a412ffac962becbac7089b5e64.png" xlink:type="simple" xlink:show="embed" xlink:actuate="onLoad"/></draw:frame>
<draw:frame draw:style-name="media" draw:name="19" text:anchor-type="as-char" draw:z-index="19" svg:width="10.583333333333cm" svg:height="12.864224137931cm"><draw:image xlink:href="Pictures/79cbc940204daf2316bedddc2b0492aa.png" xlink:type="simple" xlink:show="embed" xlink:actuate="onLoad"/></draw:frame></text:p>
      <text:p text:style-name="Text_20_body">Nach dem Starten von <text:span text:style-name="Strong_20_Emphasis">PCClient</text:span> trage deinen Accountnamen sowie das Passwort ein und setze das Häkchen bei <text:span text:style-name="Emphasis">Meine Identität merken</text:span>.</text:p>
      <text:p text:style-name="Text_20_body">Hinweis: Auf deutschen Tastaturlayouts (QWERTZ) erzeugt man das „\“, indem man Shift+Alt+7 gleichzeitig gedrückt hält.<text:line-break/>
Außerdem kann man zur Eingabehilfe beim klicken des Flaggensymbol rechts oben in der Menuleiste, die Tastaturübersicht einblenden.</text:p>
      <text:p text:style-name="Text_20_body"><draw:frame draw:style-name="mediacenter" draw:name="20" text:anchor-type="paragraph" draw:z-index="20" svg:width="15.875cm" svg:height="7.4990135287486cm"><draw:image xlink:href="Pictures/248ed9471e4e73f41c1e6ab6195e63fb.png" xlink:type="simple" xlink:show="embed" xlink:actuate="onLoad"/></draw:frame></text:p>
      <text:p text:style-name="Text_20_body">Nun musst du nur noch die <text:span text:style-name="Strong_20_Emphasis">Drucker-Queues</text:span> installieren.</text:p>
      <text:h text:style-name="Heading_20_2" text:outline-level="2"><text:bookmark-start text:name="__RefHeading___follow-me_drucker_installieren_3"/><text:bookmark-start text:name="follow-me_drucker_installieren"/>2) Follow-Me Drucker installieren<text:bookmark-end text:name="__RefHeading___follow-me_drucker_installieren_3"/><text:bookmark-end text:name="follow-me_drucker_installieren"/></text:h>
      <text:p text:style-name="Text_20_body">Nun müssen die Drucker-Queues eingefügt werden. Dafür lädst du die <text:span text:style-name="Strong_20_Emphasis"><text:span text:style-name="underline"><text:a xlink:type="simple" xlink:href="http://print-win.student.uni-goettingen.de:9163/client-setup/macos.html" text:style-name="Internet_20_link" text:visited-style-name="Visited_20_Internet_20_Link">Mobility Print</text:a></text:span></text:span> <draw:frame draw:style-name="media" draw:name="21" text:anchor-type="as-char" draw:z-index="21" svg:width="0.52916666666667cm" svg:height="0.54346846846847cm"><draw:image xlink:href="Pictures/cc991e6d77c8c048140fd4bbf42586dc.png" xlink:type="simple" xlink:show="embed" xlink:actuate="onLoad"/></draw:frame> Anwendung herunter und startest sie. Die freigegebenen Follow-Me Drucker werden installiert (Schwarz-Weiß, Farbe und A3).</text:p>
      <text:p text:style-name="Text_20_body">Nun öffne ein Dokument und klicke auf Drucken. Wähle die gewünschte Queue aus und stelle die Druckoptionen ein (bitte nur DIN A4 bzw A3 als Formate verwenden!).</text:p>
      <text:p text:style-name="Text_20_body">Wenn du nun das erste Mal ein Dokument drucken willst, wirst du nach Account und Passwort gefragt. Trage bitte deinen Account in der Form <text:span text:style-name="Strong_20_Emphasis">ug-student\account</text:span> und dein <text:span text:style-name="Strong_20_Emphasis">Passwort</text:span> ein. <text:span text:style-name="Strong_20_Emphasis">Setze den Hacken</text:span>, um das Passwort und den Benutzername im Schlüsselbund zu sichern. Im Schlüsselbund selbst kann beides bei Bedarf auch geändert/ entfernt werden.</text:p>
      <text:p text:style-name="Text_20_body"><draw:frame draw:style-name="mediacenter" draw:name="22" text:anchor-type="paragraph" draw:z-index="22" svg:width="15.875cm" svg:height="10.251383763838cm"><draw:image xlink:href="Pictures/86461ac3cc2340f551064e8297b8ed02.png" xlink:type="simple" xlink:show="embed" xlink:actuate="onLoad"/></draw:frame></text:p>
      <text:p text:style-name="Text_20_body">Dann sollte das Papercut Client Fenster aufpoppen, wo du die Kosten für den Auftrag bestätigen musst. Anschließend steht der Druckauftrag zur Freigabe an einem Endgerät bereit.</text:p>
      <text:p text:style-name="Horizontal_20_Line"/>
      <text:h text:style-name="Heading_20_2" text:outline-level="2"><text:bookmark-start text:name="__RefHeading___faq_4"/><text:bookmark-start text:name="faq"/>FAQ<text:bookmark-end text:name="__RefHeading___faq_4"/><text:bookmark-end text:name="faq"/></text:h>
      <text:h text:style-name="Heading_20_3" text:outline-level="3"><text:bookmark-start text:name="__RefHeading___ich_habe_mich_bei_der_passworteingabe_vertippt._was_kann_ich_tun_5"/><text:bookmark-start text:name="ich_habe_mich_bei_der_passworteingabe_vertippt._was_kann_ich_tun"/>Ich habe mich bei der Passworteingabe vertippt. Was kann ich tun?<text:bookmark-end text:name="__RefHeading___ich_habe_mich_bei_der_passworteingabe_vertippt._was_kann_ich_tun_5"/><text:bookmark-end text:name="ich_habe_mich_bei_der_passworteingabe_vertippt._was_kann_ich_tun"/></text:h>
      <text:p text:style-name="Text_20_body">Im Schlüsselbund (→Programme→Schlüsselbund bzw. Launchpad→Schlüsselbund) über die Suchfunktion den Eintrag „print-win.student.uni-goettingen.de“ suchen und löschen.</text:p>
      <text:h text:style-name="Heading_20_3" text:outline-level="3"><text:bookmark-start text:name="__RefHeading___ich_mochte_in_farbe_drucken._ist_das_moglich_6"/><text:bookmark-start text:name="ich_mochte_in_farbe_drucken._ist_das_moglich"/>Ich möchte in Farbe drucken. Ist das möglich?<text:bookmark-end text:name="__RefHeading___ich_mochte_in_farbe_drucken._ist_das_moglich_6"/><text:bookmark-end text:name="ich_mochte_in_farbe_drucken._ist_das_moglich"/></text:h>
      <text:p text:style-name="Text_20_body">Ja, jedoch nicht über die Standard Follow-Me Warteschlange. Aufträge, die an diese geschickt werden, werden automatisch in Schwarz-Weiß ausgegeben. Aufträge, die in Farbe gedruckt werden sollen, müssen an die <text:span text:style-name="Strong_20_Emphasis">Follow-Me-Farbe Warteschlange</text:span> geschickt werden. </text:p>
      <text:h text:style-name="Heading_20_3" text:outline-level="3"><text:bookmark-start text:name="__RefHeading___ich_mochte_auf_a3_drucken._ist_das_moglich_7"/><text:bookmark-start text:name="ich_mochte_auf_a3_drucken._ist_das_moglich"/>Ich möchte auf A3 drucken. Ist das möglich?<text:bookmark-end text:name="__RefHeading___ich_mochte_auf_a3_drucken._ist_das_moglich_7"/><text:bookmark-end text:name="ich_mochte_auf_a3_drucken._ist_das_moglich"/></text:h>
      <text:p text:style-name="Text_20_body">Ja, jedoch nicht über die Standard Follow-Me Warteschlange. Aufträge, die auf A3 Papier gedruckt werden sollen, müssen an die <text:span text:style-name="Strong_20_Emphasis">Follow-Me-A3 Warteschlange</text:span> geschickt werden. </text:p>
      <text:h text:style-name="Heading_20_3" text:outline-level="3"><text:bookmark-start text:name="__RefHeading___ich_mochte_den_papercut_client_beenden._wie_verfahre_ich_8"/><text:bookmark-start text:name="ich_mochte_den_papercut_client_beenden._wie_verfahre_ich"/>Ich möchte den PaperCut Client beenden. Wie verfahre ich?<text:bookmark-end text:name="__RefHeading___ich_mochte_den_papercut_client_beenden._wie_verfahre_ich_8"/><text:bookmark-end text:name="ich_mochte_den_papercut_client_beenden._wie_verfahre_ich"/></text:h>
      <text:p text:style-name="Text_20_body">Der PaperCut Client lässt sich nur über die Mac-Anwendung „Aktivitätsanzeige“ beenden. Der zugehörige Prozess lautet <text:span text:style-name="Emphasis">User Client</text:span>.</text:p>
      <text:h text:style-name="Heading_20_3" text:outline-level="3"><text:bookmark-start text:name="__RefHeading___ich_mochte_mehrere_seiten_auf_ein_din_a4-blatt_drucken._wie_verfahre_ich_9"/><text:bookmark-start text:name="ich_mochte_mehrere_seiten_auf_ein_din_a4-blatt_drucken._wie_verfahre_ich"/>Ich möchte mehrere Seiten auf ein DIN A4-Blatt drucken. Wie verfahre ich?<text:bookmark-end text:name="__RefHeading___ich_mochte_mehrere_seiten_auf_ein_din_a4-blatt_drucken._wie_verfahre_ich_9"/><text:bookmark-end text:name="ich_mochte_mehrere_seiten_auf_ein_din_a4-blatt_drucken._wie_verfahre_ich"/></text:h>
      <text:p text:style-name="Text_20_body">Im Druckmenü klickst du unten auf <text:span text:style-name="Emphasis">Details einblenden</text:span> und wähle in der Dropdown-Liste <text:span text:style-name="Emphasis">Layout</text:span> aus.</text:p>
      <text:h text:style-name="Heading_20_3" text:outline-level="3"><text:bookmark-start text:name="__RefHeading___ich_mochte_einseitig_drucken._wie_verfahre_ich_10"/><text:bookmark-start text:name="ich_mochte_einseitig_drucken._wie_verfahre_ich"/>Ich möchte einseitig Drucken. Wie verfahre ich?<text:bookmark-end text:name="__RefHeading___ich_mochte_einseitig_drucken._wie_verfahre_ich_10"/><text:bookmark-end text:name="ich_mochte_einseitig_drucken._wie_verfahre_ich"/></text:h>
      <text:p text:style-name="Text_20_body">Die Follow-Me-Warteschlange ist standardmäßig auf Duplexdruck eingestellt. Du kannst den Haken bei den Druckoptionen einfach entfer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8::18:14</meta:creation-date>
    <dc:creator>Generated</dc:creator>
    <dc:date>2026-08-19T08::18:14</dc:date>
    <dc:language>en-US</dc:language>
    <meta:editing-cycles>1</meta:editing-cycles>
    <meta:editing-duration>PT0S</meta:editing-duration>
    <dc:title>support:drucken:drucken_macos</dc:title>
  </office:meta>
</office:document-meta>
</file>