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6729989189817514d237eae8822a5e.png"/>
  <manifest:file-entry manifest:media-type="image/png" manifest:full-path="Pictures/432b539d34d613c299908dafd21c2517.png"/>
  <manifest:file-entry manifest:media-type="image/png" manifest:full-path="Pictures/90423657b2e1f416f87d209bb39b210d.png"/>
  <manifest:file-entry manifest:media-type="image/png" manifest:full-path="Pictures/45f38e7dda575f32b9c73ea95be19d2f.png"/>
  <manifest:file-entry manifest:media-type="image/png" manifest:full-path="Pictures/052cecdb6d039a3062fbfbfcea9afb0d.png"/>
  <manifest:file-entry manifest:media-type="image/png" manifest:full-path="Pictures/aa017771cce7ab90928e6405aa2a629b.png"/>
  <manifest:file-entry manifest:media-type="image/png" manifest:full-path="Pictures/e232199fa4492c372415c96779c26e22.png"/>
  <manifest:file-entry manifest:media-type="image/png" manifest:full-path="Pictures/308b38b8896a4547f2a232bb34cf7abe.png"/>
  <manifest:file-entry manifest:media-type="image/png" manifest:full-path="Pictures/b4b6f215cbb49a2bbc9e2f265c923942.png"/>
  <manifest:file-entry manifest:media-type="image/png" manifest:full-path="Pictures/2e98e7f31a4a218100aa497fa63558cc.png"/>
  <manifest:file-entry manifest:media-type="image/png" manifest:full-path="Pictures/79dd83ba2d140868a5c8b93030a85ee9.png"/>
  <manifest:file-entry manifest:media-type="image/png" manifest:full-path="Pictures/5137a83f79513bd3a83112305acb79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linux"/><text:bookmark-start text:name="__RefHeading___drucken_vom_eigenen_linux_pc_ubuntu_1"/><text:bookmark-start text:name="drucken_vom_eigenen_linux_pc_ubuntu"/>Drucken vom eigenen Linux PC (Ubuntu)<text:bookmark-end text:name="__RefHeading___drucken_vom_eigenen_linux_pc_ubuntu_1"/><text:bookmark-end text:name="drucken_vom_eigenen_linux_pc_ubuntu"/></text:h>
      <text:h text:style-name="Heading_20_1" text:outline-level="1"><text:bookmark-start text:name="__RefHeading___i._grundlagen_2"/><text:bookmark-start text:name="i._grundlagen"/>I. Grundlagen<text:bookmark-end text:name="__RefHeading___i._grundlagen_2"/><text:bookmark-end text:name="i._grundlagen"/></text:h>
      <text:p text:style-name="Text_20_body">Der studentische Account bietet die Möglichkeit, von PCs an verschiedenen Standorten auf dem Campus Druckaufträge abzusenden und an Multifunktionsgeräten ausgeben zu lassen. Auch das Absenden eines Druckauftrags vom eigenen Windows PC, Mac oder Linux PC und auch vom Tablet oder Smartphone ist möglich. <text:a xlink:type="simple" xlink:href="https://studit.uni-goettingen.de/support/drucken/druckguthaben" text:style-name="Internet_20_link" text:visited-style-name="Visited_20_Internet_20_Link">Druckguthaben</text:a> kannst Du mit Deinem Ausweis in der <text:a xlink:type="simple" xlink:href="https://studit.uni-goettingen.de/support/studit_support/chipkartenstelle" text:style-name="Internet_20_link" text:visited-style-name="Visited_20_Internet_20_Link">Chipkartenstelle im Zentralen Hörsaalgebäude (ZHG)</text:a> oder auch in den Bibliotheken der SUB aufladen.</text:p>
      <text:p text:style-name="Text_20_body">Voraussetzung für das Drucken vom eigenen Gerät ist grundsätzlich die <text:span text:style-name="Strong_20_Emphasis">Verbindung zum Uninetz</text:span>: Auf dem Campus über das WLAN <text:span text:style-name="Strong_20_Emphasis">eduroam</text:span> oder <text:span text:style-name="Strong_20_Emphasis">GuestOnCampus</text:span>, an anderen Standorten (zum Beispiel zu Hause) über <text:span text:style-name="Strong_20_Emphasis">VPN</text:span>. Um Aufträge von einem privaten Gerät an die Follow-Me Druckerwarteschlange zu senden, hast Du verschiedene Möglichkeiten:</text:p>
      <text:list text:style-name="Numbering_20_1" text:continue-numbering="false">
        <text:list-item>
          <text:p text:style-name="Numbering_20_1_Content_First"> <text:span text:style-name="Strong_20_Emphasis">Drucker unter Ubuntu hinzufügen</text:span>: Du verbindest dich mit dem <text:a xlink:type="simple" xlink:href="https://studit.uni-goettingen.de/support/wlan/vpn_linux" text:style-name="Internet_20_link" text:visited-style-name="Visited_20_Internet_20_Link">VPN </text:a>, installierst den PaperCut Client auf Deinem Ubuntu PC und fügst die Follow-Me Drucker hinzu. So kannst Du über den Druckdialog eines beliebigen Programms Aufträge an die Follow-Me Wartschlange senden. Diese Anleitung erklärt, wie die Einrichtung funktioniert und wie Aufträge abgeschickt werden können.</text:p>
        </text:list-item>
        <text:list-item>
          <text:p text:style-name="Numbering_20_1_Content"> <text:span text:style-name="Strong_20_Emphasis"><text:a xlink:type="simple" xlink:href="https://studit.uni-goettingen.de/support/drucken/drucken_dateiupload" text:style-name="Internet_20_link" text:visited-style-name="Visited_20_Internet_20_Link">Online Print</text:a></text:span>: Du logst Dich unter <text:a xlink:type="simple" xlink:href="https://print.student.uni-goettingen.de:9192/user" text:style-name="Internet_20_link" text:visited-style-name="Visited_20_Internet_20_Link">https://print.student.uni-goettingen.de:9192/user</text:a> mit Deinem studentischen Account ein und lädst Deinen Auftrag im PDF Format hoch.</text:p>
        </text:list-item>
        <text:list-item>
          <text:p text:style-name="Numbering_20_1_Content_Last">	<text:span text:style-name="Strong_20_Emphasis"><text:a xlink:type="simple" xlink:href="https://studit.uni-goettingen.de/support/drucken/drucken_email" text:style-name="Internet_20_link" text:visited-style-name="Visited_20_Internet_20_Link">E-Mail To Print</text:a></text:span>: Du schickst eine E-Mail aus Deinem studentischen E-Mail-Postfach mit einem PDF Dokument im Anhang an die Adresse followme@uni-goettingen.de und bestätigst anschließend den Auftrag.</text:p>
        </text:list-item>
      </text:list>
      <text:p text:style-name="Text_20_body">Anschließend kann der Auftrag an einem Multifunktionsgerät freigegeben werden. Wie die Freigabe eines Druckauftrags genau funktioniert und welche Funktionen die Multifunktionsgeräte außerdem bieten, ist in der Anleitung für die Multifunktionsgeräte ausführlich erklärt. Derart ausgestattete Geräte erkennst Du an den Displays mit der Papercut-Anwendung. Wo auf dem Campus Geräte stehen, kannst Du in der <text:a xlink:type="simple" xlink:href="https://studit.uni-goettingen.de/support/drucken/drucker" text:style-name="Internet_20_link" text:visited-style-name="Visited_20_Internet_20_Link">Standortübersicht</text:a> nachsehen.</text:p>
      <text:h text:style-name="Heading_20_1" text:outline-level="1"><text:bookmark-start text:name="__RefHeading___ii._follow-me_einrichtung_unter_ubuntu_3"/><text:bookmark-start text:name="ii._follow-me_einrichtung_unter_ubuntu"/>II. Follow-Me Einrichtung unter Ubuntu<text:bookmark-end text:name="__RefHeading___ii._follow-me_einrichtung_unter_ubuntu_3"/><text:bookmark-end text:name="ii._follow-me_einrichtung_unter_ubuntu"/></text:h>
      <text:p text:style-name="Text_20_body">Um den Follow-Me Drucker auf dem eigenen Ubuntu PC wie einen “normalen” Drucker ansprechen zu können, kannst Du die Follow-Me Druckwarteschlange als Netzwerkdrucker einrichten. Anschließend kannst Du aus dem Druckdialog eines Programms auf Deinem PC den Follow-Me Drucker auswählen und hast so auch die Möglichkeit, Dein Dokument zum Beispiel doppelseitig (Duplex) oder mit der Einstellung zwei Seiten auf ein Blatt auszugeben.</text:p>
      <text:p text:style-name="Text_20_body">Voraussetzung ist eine Verbindung zum Uninetz, auf dem Campus über das WLAN Netzwerk eduroam, von anderen Standorten über VPN.</text:p>
      <text:p text:style-name="Text_20_body"><text:span text:style-name="Strong_20_Emphasis">Bei Fragen und Problem mit der Einrichtung und Nutzung hilft unsere Beratung gerne weiter. Unsere Standorte und Öffungszeiten findest du <text:a xlink:type="simple" xlink:href="https://studit.uni-goettingen.de/support/studit_support/kontakt" text:style-name="Internet_20_link" text:visited-style-name="Visited_20_Internet_20_Link">hier</text:a></text:span></text:p>
      <text:h text:style-name="Heading_20_2" text:outline-level="2"><text:bookmark-start text:name="__RefHeading___vorraussetzungen_4"/><text:bookmark-start text:name="vorraussetzungen"/>Vorraussetzungen<text:bookmark-end text:name="__RefHeading___vorraussetzungen_4"/><text:bookmark-end text:name="vorraussetzungen"/></text:h>
      <text:p text:style-name="Text_20_body">Damit der Papercut-Client auf deinem Computer funktioniert, wird Java benötigt. Des Weiteren benötigst du für das Drucken <text:span text:style-name="Source_20_Text">cups</text:span> und <text:span text:style-name="Source_20_Text">ghostscript</text:span> und für das Kopieren des Papercut-Clients müssen die <text:span text:style-name="Source_20_Text">cifs-utils</text:span> installiert sein. Du alle benötigten Pakete durch Eingabe des Befehls <text:span text:style-name="Source_20_Text">sudo apt install -y cups ghostscript cifs-utils default-jre</text:span> im Terminal installieren.</text:p>
      <text:h text:style-name="Heading_20_2" text:outline-level="2"><text:bookmark-start text:name="__RefHeading___drucker_zu_ubuntu_hinzufuegen_5"/><text:bookmark-start text:name="drucker_zu_ubuntu_hinzufuegen"/>Drucker zu Ubuntu hinzufügen<text:bookmark-end text:name="__RefHeading___drucker_zu_ubuntu_hinzufuegen_5"/><text:bookmark-end text:name="drucker_zu_ubuntu_hinzufuegen"/></text:h>
      <text:p text:style-name="Text_20_body">1. Unter Einstellungen &gt; Geräte &gt; Drucker &gt; Zusätzliche Druckereinstellungen… &gt; Hinzufügen &gt; Netzwerkdrucker &gt; Windows-Drucker via SAMBA kannst du den Drucker hinzufügen, dazu musst Du folgende Daten eintragen:</text:p>
      <text:list text:style-name="Numbering_20_1" text:continue-numbering="false">
        <text:list-item>
          <text:p text:style-name="Numbering_20_1_Content_First"> <text:span text:style-name="Source_20_Text">print-win.student.uni-goettingen.de/Follow-Me</text:span> (bzw. <text:span text:style-name="Source_20_Text">/Follow-Me-Farbe</text:span> für Farbdrucke und <text:span text:style-name="Source_20_Text">/Follow-Me-A3</text:span> für Drucke in A3)</text:p>
        </text:list-item>
        <text:list-item>
          <text:p text:style-name="Numbering_20_1_Content"> Das Passwort, welches Du für die Uni-Systeme, z.B. auch den eCampus nutzt</text:p>
        </text:list-item>
        <text:list-item>
          <text:p text:style-name="Numbering_20_1_Content_Last"> <text:span text:style-name="Source_20_Text">ug-student\dein.benutzername</text:span> (bitte für <text:span text:style-name="Source_20_Text">dein.benutzername</text:span> den Nutzernamen eintragen, welchen Du auch an den Uni-Systemen nutzt) </text:p>
        </text:list-item>
      </text:list>
      <text:p text:style-name="Text_20_body"><draw:frame draw:style-name="media" draw:name="0" text:anchor-type="as-char" draw:z-index="0" svg:width="15.875cm" svg:height="11.508563394683cm"><draw:image xlink:href="Pictures/256729989189817514d237eae8822a5e.png" xlink:type="simple" xlink:show="embed" xlink:actuate="onLoad"/></draw:frame>
<draw:frame draw:style-name="media" draw:name="1" text:anchor-type="as-char" draw:z-index="1" svg:width="15.875cm" svg:height="11.219806163022cm"><draw:image xlink:href="Pictures/432b539d34d613c299908dafd21c2517.png" xlink:type="simple" xlink:show="embed" xlink:actuate="onLoad"/></draw:frame></text:p>
      <text:p text:style-name="Text_20_body">2. Anschließend öffnet sich ein Fenster zur Treiberauswahl. Hier lässt Du <text:span text:style-name="Source_20_Text">Drucker aus Datenbank auswählen</text:span> ausgewählt, wählst <text:span text:style-name="Source_20_Text">Generic</text:span> aus und klickst auf <text:span text:style-name="Source_20_Text">Vorwärts</text:span>. Im folgenden Fenster wählst Du nun links <text:span text:style-name="Source_20_Text">PostScript</text:span> und anschließend rechts <text:span text:style-name="Source_20_Text">Generic PostScript Printer Foomatic/Postscript</text:span> aus. Danach kommst Du in die Druckerbeschreibung, wo Du den Drucker nach deinen Wünschen benennen kannst.<text:line-break/>
<draw:frame draw:style-name="media" draw:name="2" text:anchor-type="as-char" draw:z-index="2" svg:width="12.435416666667cm" svg:height="9.3059740618102cm"><draw:image xlink:href="Pictures/90423657b2e1f416f87d209bb39b210d.png" xlink:type="simple" xlink:show="embed" xlink:actuate="onLoad"/></draw:frame>
<draw:frame draw:style-name="media" draw:name="3" text:anchor-type="as-char" draw:z-index="3" svg:width="12.435416666667cm" svg:height="9.3059740618102cm"><draw:image xlink:href="Pictures/45f38e7dda575f32b9c73ea95be19d2f.png" xlink:type="simple" xlink:show="embed" xlink:actuate="onLoad"/></draw:frame>
<draw:frame draw:style-name="media" draw:name="4" text:anchor-type="as-char" draw:z-index="4" svg:width="12.435416666667cm" svg:height="9.3059740618102cm"><draw:image xlink:href="Pictures/052cecdb6d039a3062fbfbfcea9afb0d.png" xlink:type="simple" xlink:show="embed" xlink:actuate="onLoad"/></draw:frame></text:p>
      <text:h text:style-name="Heading_20_2" text:outline-level="2"><text:bookmark-start text:name="__RefHeading___installation_des_papercut_clients_6"/><text:bookmark-start text:name="installation_des_papercut_clients"/>Installation des PaperCut Clients<text:bookmark-end text:name="__RefHeading___installation_des_papercut_clients_6"/><text:bookmark-end text:name="installation_des_papercut_clients"/></text:h>
      <text:p text:style-name="Text_20_body">1. Um den PaperCut Client unter Ubuntu zu installieren muss dieser von einem Netzwerk-Share auf die Festplatte kopiert werden. Das geht am einfachsten indem du im Dateibrowser auf <text:span text:style-name="Source_20_Text">Andere Orte</text:span> klickst und unter <text:span text:style-name="Source_20_Text">Mit Server verbinden</text:span> die Adresse <text:span text:style-name="Source_20_Text">smb://print.student.uni-goettingen.de/pcclient</text:span> einträgst.<text:line-break/>
<draw:frame draw:style-name="media" draw:name="5" text:anchor-type="as-char" draw:z-index="5" svg:width="12.435416666667cm" svg:height="6.2798289433848cm"><draw:image xlink:href="Pictures/aa017771cce7ab90928e6405aa2a629b.png" xlink:type="simple" xlink:show="embed" xlink:actuate="onLoad"/></draw:frame></text:p>
      <text:p text:style-name="Text_20_body">2. Anschließend öffnet sich ein Fenster in dem du nach Login-Daten gefragt wirst. Dort trägst Du folgendes ein:</text:p>
      <text:list text:style-name="Numbering_20_1" text:continue-numbering="false">
        <text:list-item>
          <text:p text:style-name="Numbering_20_1_Content_First"> deinen Benutzernamen für die Uni-Systeme</text:p>
        </text:list-item>
        <text:list-item>
          <text:p text:style-name="Numbering_20_1_Content"> <text:span text:style-name="Source_20_Text">ug-student</text:span></text:p>
        </text:list-item>
        <text:list-item>
          <text:p text:style-name="Numbering_20_1_Content_Last"> dein Passwort für die Uni-Systeme</text:p>
        </text:list-item>
      </text:list>
      <text:p text:style-name="Text_20_body"><draw:frame draw:style-name="media" draw:name="6" text:anchor-type="as-char" draw:z-index="6" svg:width="13.229166666667cm" svg:height="7.3877164502165cm"><draw:image xlink:href="Pictures/e232199fa4492c372415c96779c26e22.png" xlink:type="simple" xlink:show="embed" xlink:actuate="onLoad"/></draw:frame></text:p>
      <text:p text:style-name="Text_20_body">3. Nach der Authentifizierung kopierst du den Ordner <text:span text:style-name="Source_20_Text">linux</text:span> auf deine Festplatte. In dieser Anleitung habe ich den Ordner nach <text:span text:style-name="Source_20_Text">/home/user/.local/</text:span> kopiert und in <text:span text:style-name="Source_20_Text">papercut</text:span> umbenannt
<draw:frame draw:style-name="media" draw:name="7" text:anchor-type="as-char" draw:z-index="7" svg:width="13.229166666667cm" svg:height="7.3951041666667cm"><draw:image xlink:href="Pictures/308b38b8896a4547f2a232bb34cf7abe.png" xlink:type="simple" xlink:show="embed" xlink:actuate="onLoad"/></draw:frame></text:p>
      <text:p text:style-name="Text_20_body">4. Um den PaperCut Client auch auszuführen, muss dieser ausführbar gemacht werden. Dazu klickst du per Rechtsklick auf die Datei <text:span text:style-name="Source_20_Text">pc-client-linux.sh</text:span>, gehst auf <text:span text:style-name="Source_20_Text">Eigenschaften</text:span> und wählst unter <text:span text:style-name="Source_20_Text">Zugriffsrechte</text:span> den Punkt <text:span text:style-name="Source_20_Text">Datei als Programm ausführen</text:span> an. Anschließend muss der PaperCut Client per Terminal gestartet werden. Dazu öffnest Du per Rechtsklick im <text:span text:style-name="Source_20_Text">papercut</text:span> Ordner ein Terminal und gibst dort <text:span text:style-name="Source_20_Text">./pc-client-linux.sh</text:span> ein. Anschließend sollte sich PaperCut Client starten.<text:line-break/>
<draw:frame draw:style-name="media" draw:name="8" text:anchor-type="as-char" draw:z-index="8" svg:width="10.583333333333cm" svg:height="5.9418914418914cm"><draw:image xlink:href="Pictures/b4b6f215cbb49a2bbc9e2f265c923942.png" xlink:type="simple" xlink:show="embed" xlink:actuate="onLoad"/></draw:frame>
<draw:frame draw:style-name="media" draw:name="9" text:anchor-type="as-char" draw:z-index="9" svg:width="10.583333333333cm" svg:height="5.8725881570193cm"><draw:image xlink:href="Pictures/2e98e7f31a4a218100aa497fa63558cc.png" xlink:type="simple" xlink:show="embed" xlink:actuate="onLoad"/></draw:frame>
<draw:frame draw:style-name="media" draw:name="10" text:anchor-type="as-char" draw:z-index="10" svg:width="9.2604166666667cm" style:rel-width="100%" svg:height="6.1567892824705cm" style:rel-height="scale"><draw:image xlink:href="Pictures/79dd83ba2d140868a5c8b93030a85ee9.png" xlink:type="simple" xlink:show="embed" xlink:actuate="onLoad"/></draw:frame></text:p>
      <text:p text:style-name="Text_20_body">5. Abschließend musst Du dich noch im PaperCut Client einloggen. Dazu trägst Du folgende Daten ein:</text:p>
      <text:list text:style-name="Numbering_20_1" text:continue-numbering="false">
        <text:list-item>
          <text:p text:style-name="Numbering_20_1_Content_First"> deinen Benutzernamen für die Uni-Systeme</text:p>
        </text:list-item>
        <text:list-item>
          <text:p text:style-name="Numbering_20_1_Content_Last"> dein Passwort für die Uni-Systeme </text:p>
        </text:list-item>
      </text:list>
      <text:p text:style-name="Text_20_body"><draw:frame draw:style-name="media" draw:name="11" text:anchor-type="as-char" draw:z-index="11" svg:width="11.90625cm" svg:height="4.6418948763251cm"><draw:image xlink:href="Pictures/5137a83f79513bd3a83112305acb79b7.png" xlink:type="simple" xlink:show="embed" xlink:actuate="onLoad"/></draw:frame></text:p>
      <text:p text:style-name="Text_20_body">Jetzt sollte sich ein Fenster mit deinem aktuellen Druckguthaben öffnen, die Follow-Me Drucker in der Uni sind nun nutz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8::13:30</meta:creation-date>
    <dc:creator>Generated</dc:creator>
    <dc:date>2026-09-10T08::13:30</dc:date>
    <dc:language>en-US</dc:language>
    <meta:editing-cycles>1</meta:editing-cycles>
    <meta:editing-duration>PT0S</meta:editing-duration>
    <dc:title>support:drucken:drucken_linux</dc:title>
  </office:meta>
</office:document-meta>
</file>