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22f8a8260cca9ac578b376d2f27d81.png"/>
  <manifest:file-entry manifest:media-type="image/png" manifest:full-path="Pictures/0f6e55b4a820d6f6af7ba9213337967f.png"/>
  <manifest:file-entry manifest:media-type="image/png" manifest:full-path="Pictures/3ec8d9d6c15bac595c676c3ed5c555a1.png"/>
  <manifest:file-entry manifest:media-type="image/png" manifest:full-path="Pictures/3534d7ae6c16c89652d8e10a694de669.png"/>
  <manifest:file-entry manifest:media-type="image/png" manifest:full-path="Pictures/fa01495ab85314bc3795aa437dbf3cdf.png"/>
  <manifest:file-entry manifest:media-type="image/png" manifest:full-path="Pictures/7db311b568c0dc6f99d145581ef321a6.png"/>
  <manifest:file-entry manifest:media-type="image/png" manifest:full-path="Pictures/09aa2c56d269050fb66698c42088377a.png"/>
  <manifest:file-entry manifest:media-type="image/png" manifest:full-path="Pictures/3b5823b0bcf84ee2dfc47fd241f3d1c4.png"/>
  <manifest:file-entry manifest:media-type="image/png" manifest:full-path="Pictures/ce3b94842d5f4c87068d1249d8a8e49a.png"/>
  <manifest:file-entry manifest:media-type="image/png" manifest:full-path="Pictures/7d96381a2e93f709bdfbb88cb1c2e525.png"/>
  <manifest:file-entry manifest:media-type="image/png" manifest:full-path="Pictures/2484c36fa957b040a6d65af803522680.png"/>
  <manifest:file-entry manifest:media-type="image/png" manifest:full-path="Pictures/90e44fd4920c3473716baac58b7b7d9c.png"/>
  <manifest:file-entry manifest:media-type="image/png" manifest:full-path="Pictures/abe8adfa36b5dbf070f6c99dc86d47d2.png"/>
  <manifest:file-entry manifest:media-type="image/png" manifest:full-path="Pictures/9eab07e7ea88c385571aafe4688fa783.png"/>
  <manifest:file-entry manifest:media-type="image/png" manifest:full-path="Pictures/91c23be6a5cf95c0c1649d9cbf9a92a6.png"/>
  <manifest:file-entry manifest:media-type="image/png" manifest:full-path="Pictures/ce88692a2f44ce962258c119368139e6.png"/>
  <manifest:file-entry manifest:media-type="image/png" manifest:full-path="Pictures/abc8a6c85b3ddb5ad8137a2a097bbd9c.png"/>
  <manifest:file-entry manifest:media-type="image/png" manifest:full-path="Pictures/66137f0daba7996cfb3bbfe7cea424f9.png"/>
  <manifest:file-entry manifest:media-type="image/png" manifest:full-path="Pictures/b0eaacd12a1b3a80a06df69e7829d4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android"/><text:bookmark-start text:name="__RefHeading___drucken_unter_android_1"/><text:bookmark-start text:name="drucken_unter_android"/>Drucken unter Android<text:bookmark-end text:name="__RefHeading___drucken_unter_android_1"/><text:bookmark-end text:name="drucken_unter_android"/></text:h>
      <text:p text:style-name="Text_20_body">Mit einem Smartphone, Tablet und weiteren Geräten, welche Android als Betriebssystem nutzen, kannst du nativ Druckaufträge an unser Follow-Me-System senden.</text:p>
      <text:p text:style-name="Text_20_body">So funktioniert e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ein Gerät muss (mindestens zum Absenden und Freigeben des Druckauftrages) im Uninetz sein, d.h. im <text:a xlink:type="simple" xlink:href="https://studit.uni-goettingen.de/support/wlan/eduroam_android" text:style-name="Internet_20_link" text:visited-style-name="Visited_20_Internet_20_Link">eduroam</text:a> oder <text:a xlink:type="simple" xlink:href="https://studit.uni-goettingen.de/support/wlan/vpn_android" text:style-name="Internet_20_link" text:visited-style-name="Visited_20_Internet_20_Link">per VPN verbunden</text:a>.</text:p></table:table-cell></table:table-row></table:table></draw:text-box></draw:frame></text:p>
      <text:h text:style-name="Heading_20_2" text:outline-level="2"><text:bookmark-start text:name="__RefHeading___vorbereitungen_einmalig_2"/><text:bookmark-start text:name="vorbereitungen_einmalig"/>1. Vorbereitungen (einmalig)<text:bookmark-end text:name="__RefHeading___vorbereitungen_einmalig_2"/><text:bookmark-end text:name="vorbereitungen_einmalig"/></text:h>
      <text:h text:style-name="Heading_20_3" text:outline-level="3"><text:bookmark-start text:name="__RefHeading___mobility_print_-app_installieren_und_offnen_3"/><text:bookmark-start text:name="mobility_print_-app_installieren_und_offnen"/>"Mobility Print"-App installieren und öffnen<text:bookmark-end text:name="__RefHeading___mobility_print_-app_installieren_und_offnen_3"/><text:bookmark-end text:name="mobility_print_-app_installieren_und_offnen"/></text:h>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Lade und installiere die “Mobility Print”-App auf dein Android Gerät, diese wird benötigt um Druckaufträge an das Follow-me-System zu senden.</text:p><text:p text:style-name="Text_20_body"><text:span text:style-name="Strong_20_Emphasis">Klicke auf diesen Link:</text:span> <text:a xlink:type="simple" xlink:href="http://print-win.student.uni-goettingen.de:9163/client-setup/known-host/android.html" text:style-name="Internet_20_link" text:visited-style-name="Visited_20_Internet_20_Link">http://print-win.student.uni-goettingen.de:9163/client-setup/known-host/android.html</text:a></text:p></table:table-cell></table:table-row></table:table></draw:text-box></draw:frame></text:p>
      <text:p text:style-name="Text_20_body"><draw:frame draw:style-name="media" draw:name="0" text:anchor-type="as-char" draw:z-index="0" svg:width="7.9375cm" style:rel-width="100%" svg:height="15.875cm" style:rel-height="scale"><draw:image xlink:href="Pictures/5322f8a8260cca9ac578b376d2f27d81.png" xlink:type="simple" xlink:show="embed" xlink:actuate="onLoad"/></draw:frame> <draw:frame draw:style-name="media" draw:name="1" text:anchor-type="as-char" draw:z-index="1" svg:width="7.9375cm" style:rel-width="100%" svg:height="15.875cm" style:rel-height="scale"><draw:image xlink:href="Pictures/0f6e55b4a820d6f6af7ba9213337967f.png" xlink:type="simple" xlink:show="embed" xlink:actuate="onLoad"/></draw:frame></text:p>
      <text:h text:style-name="Heading_20_3" text:outline-level="3"><text:bookmark-start text:name="__RefHeading___druckdienste_und_benachrichtigungen_aktivieren_4"/><text:bookmark-start text:name="druckdienste_und_benachrichtigungen_aktivieren"/>Druckdienste und Benachrichtigungen aktivieren<text:bookmark-end text:name="__RefHeading___druckdienste_und_benachrichtigungen_aktivieren_4"/><text:bookmark-end text:name="druckdienste_und_benachrichtigungen_aktivieren"/></text:h>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Über die beiden Schaltflächen in der App gelangst du in das jeweiligen Einstellungen von Android um dort die Druckdienste und Benachrichtigungen der App zu aktivieren, bzw. zu erlauben.</text:p></table:table-cell></table:table-row></table:table></draw:text-box></draw:frame></text:p>
      <text:h text:style-name="Heading_20_4" text:outline-level="4"><text:bookmark-start text:name="__RefHeading___druckdienste_aktivieren_5"/><text:bookmark-start text:name="druckdienste_aktivieren"/>Druckdienste aktivieren<text:bookmark-end text:name="__RefHeading___druckdienste_aktivieren_5"/><text:bookmark-end text:name="druckdienste_aktivieren"/></text:h>
      <text:p text:style-name="Text_20_body"><draw:frame draw:style-name="media" draw:name="2" text:anchor-type="as-char" draw:z-index="2" svg:width="7.9375cm" style:rel-width="100%" svg:height="15.875cm" style:rel-height="scale"><draw:image xlink:href="Pictures/3ec8d9d6c15bac595c676c3ed5c555a1.png" xlink:type="simple" xlink:show="embed" xlink:actuate="onLoad"/></draw:frame> <draw:frame draw:style-name="media" draw:name="3" text:anchor-type="as-char" draw:z-index="3" svg:width="7.9375cm" style:rel-width="100%" svg:height="15.875cm" style:rel-height="scale"><draw:image xlink:href="Pictures/3534d7ae6c16c89652d8e10a694de669.png" xlink:type="simple" xlink:show="embed" xlink:actuate="onLoad"/></draw:frame> <draw:frame draw:style-name="media" draw:name="4" text:anchor-type="as-char" draw:z-index="4" svg:width="7.9375cm" style:rel-width="100%" svg:height="15.875cm" style:rel-height="scale"><draw:image xlink:href="Pictures/fa01495ab85314bc3795aa437dbf3cdf.png" xlink:type="simple" xlink:show="embed" xlink:actuate="onLoad"/></draw:frame></text:p>
      <text:h text:style-name="Heading_20_4" text:outline-level="4"><text:bookmark-start text:name="__RefHeading___benachrichtigungen_erlauben_6"/><text:bookmark-start text:name="benachrichtigungen_erlauben"/>Benachrichtigungen erlauben<text:bookmark-end text:name="__RefHeading___benachrichtigungen_erlauben_6"/><text:bookmark-end text:name="benachrichtigungen_erlauben"/></text:h>
      <text:p text:style-name="Text_20_body"><draw:frame draw:style-name="media" draw:name="5" text:anchor-type="as-char" draw:z-index="5" svg:width="7.9375cm" style:rel-width="100%" svg:height="15.875cm" style:rel-height="scale"><draw:image xlink:href="Pictures/7db311b568c0dc6f99d145581ef321a6.png" xlink:type="simple" xlink:show="embed" xlink:actuate="onLoad"/></draw:frame> <draw:frame draw:style-name="media" draw:name="6" text:anchor-type="as-char" draw:z-index="6" svg:width="7.9375cm" style:rel-width="100%" svg:height="15.875cm" style:rel-height="scale"><draw:image xlink:href="Pictures/09aa2c56d269050fb66698c42088377a.png" xlink:type="simple" xlink:show="embed" xlink:actuate="onLoad"/></draw:frame></text:p>
      <text:h text:style-name="Heading_20_2" text:outline-level="2"><text:bookmark-start text:name="__RefHeading___druckauftrag_absenden_7"/><text:bookmark-start text:name="druckauftrag_absenden"/>2. Druckauftrag absenden<text:bookmark-end text:name="__RefHeading___druckauftrag_absenden_7"/><text:bookmark-end text:name="druckauftrag_absenden"/></text:h>
      <text:p text:style-name="Text_20_body"><draw:frame draw:style-name="PluginODTAutoStyle_Frame_13_text_frame" draw:name="Frame4" text:anchor-type="paragraph" svg:width="433.701pt" draw:z-index="0" svg:min-height="1cm"><draw:text-box><table:table table:style-name="Table"><table:table-column table:style-name="odt_auto_style_table_column_4_1"/><table:table-row><table:table-cell office:value-type="string" table:style-name="tablecell"><text:p text:style-name="tablealignleft">Öffne das Dokument welches du drucken möchtest und öffne den Druckdialog der App mit der das Dokument geöffnet wurde. Anschließend wählst du den gewünschten Drucker aus und sendest den Druckauftrag ab.</text:p></table:table-cell></table:table-row></table:table></draw:text-box></draw:frame></text:p>
      <text:p text:style-name="Text_20_body"><text:span text:style-name="Emphasis">In unserem Beispiel wollen wir die Homepage auf der die “Mobility Print”-App verlinkt ist drucken. Dafür nutzen wir Chrome und finden den Druckdialog unter dem Menüpunkt “Teilen”.</text:span></text:p>
      <text:p text:style-name="Text_20_body"><draw:frame draw:style-name="media" draw:name="7" text:anchor-type="as-char" draw:z-index="7" svg:width="7.9375cm" style:rel-width="100%" svg:height="15.875cm" style:rel-height="scale"><draw:image xlink:href="Pictures/3b5823b0bcf84ee2dfc47fd241f3d1c4.png" xlink:type="simple" xlink:show="embed" xlink:actuate="onLoad"/></draw:frame> <draw:frame draw:style-name="media" draw:name="8" text:anchor-type="as-char" draw:z-index="8" svg:width="7.9375cm" style:rel-width="100%" svg:height="15.875cm" style:rel-height="scale"><draw:image xlink:href="Pictures/ce3b94842d5f4c87068d1249d8a8e49a.png" xlink:type="simple" xlink:show="embed" xlink:actuate="onLoad"/></draw:frame> <draw:frame draw:style-name="media" draw:name="9" text:anchor-type="as-char" draw:z-index="9" svg:width="7.9375cm" style:rel-width="100%" svg:height="15.875cm" style:rel-height="scale"><draw:image xlink:href="Pictures/7d96381a2e93f709bdfbb88cb1c2e525.png" xlink:type="simple" xlink:show="embed" xlink:actuate="onLoad"/></draw:frame> <draw:frame draw:style-name="media" draw:name="10" text:anchor-type="as-char" draw:z-index="10" svg:width="7.9375cm" style:rel-width="100%" svg:height="15.875cm" style:rel-height="scale"><draw:image xlink:href="Pictures/2484c36fa957b040a6d65af803522680.png" xlink:type="simple" xlink:show="embed" xlink:actuate="onLoad"/></draw:frame> <draw:frame draw:style-name="media" draw:name="11" text:anchor-type="as-char" draw:z-index="11" svg:width="7.9375cm" style:rel-width="100%" svg:height="15.875cm" style:rel-height="scale"><draw:image xlink:href="Pictures/90e44fd4920c3473716baac58b7b7d9c.png" xlink:type="simple" xlink:show="embed" xlink:actuate="onLoad"/></draw:frame></text:p>
      <text:h text:style-name="Heading_20_2" text:outline-level="2"><text:bookmark-start text:name="__RefHeading___authentifizierung_einmalig_8"/><text:bookmark-start text:name="authentifizierung_einmalig"/>3. Authentifizierung (einmalig)<text:bookmark-end text:name="__RefHeading___authentifizierung_einmalig_8"/><text:bookmark-end text:name="authentifizierung_einmalig"/></text:h>
      <text:p text:style-name="Text_20_body"><draw:frame draw:style-name="PluginODTAutoStyle_Frame_17_text_frame" draw:name="Frame5" text:anchor-type="paragraph" svg:width="433.701pt" draw:z-index="0" svg:min-height="1cm"><draw:text-box><table:table table:style-name="Table"><table:table-column table:style-name="odt_auto_style_table_column_5_1"/><table:table-row><table:table-cell office:value-type="string" table:style-name="tablecell"><text:p text:style-name="tablealignleft">Um den ersten Druckauftrag abzusenden, musst du dich authentifizieren. Klicke dafür auf die Benachrichtigung und gib  deinen studentischen Nutzernamen und dein aktuelles Passwort ein.</text:p></table:table-cell></table:table-row></table:table></draw:text-box></draw:frame></text:p>
      <text:p text:style-name="Text_20_body"><draw:frame draw:style-name="media" draw:name="12" text:anchor-type="as-char" draw:z-index="12" svg:width="7.9375cm" style:rel-width="100%" svg:height="15.875cm" style:rel-height="scale"><draw:image xlink:href="Pictures/abe8adfa36b5dbf070f6c99dc86d47d2.png" xlink:type="simple" xlink:show="embed" xlink:actuate="onLoad"/></draw:frame> <draw:frame draw:style-name="media" draw:name="13" text:anchor-type="as-char" draw:z-index="13" svg:width="7.9375cm" style:rel-width="100%" svg:height="15.875cm" style:rel-height="scale"><draw:image xlink:href="Pictures/9eab07e7ea88c385571aafe4688fa783.png" xlink:type="simple" xlink:show="embed" xlink:actuate="onLoad"/></draw:frame></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list text:style-name="List_20_1" text:continue-numbering="false"><text:list-item><text:p text:style-name="LastListParagraph_List_20_1_Content_First"> <text:span text:style-name="Emphasis">Wenn der Haken unter “Anmeldung merken” gesetzt wird, dann musst du diese Authentifizierung, bis du dein Passwort änderst, nicht erneut durchführen.</text:span></text:p></text:list-item></text:list></table:table-cell></table:table-row></table:table></draw:text-box></draw:frame></text:p>
      <text:h text:style-name="Heading_20_2" text:outline-level="2"><text:bookmark-start text:name="__RefHeading___druckauftrag_in_die_digitale_warteschlange_weiterleiten_9"/><text:bookmark-start text:name="druckauftrag_in_die_digitale_warteschlange_weiterleiten"/>4. Druckauftrag in die digitale Warteschlange weiterleiten<text:bookmark-end text:name="__RefHeading___druckauftrag_in_die_digitale_warteschlange_weiterleiten_9"/><text:bookmark-end text:name="druckauftrag_in_die_digitale_warteschlange_weiterleiten"/></text:h>
      <text:p text:style-name="Text_20_body"><draw:frame draw:style-name="PluginODTAutoStyle_Frame_25_text_frame" draw:name="Frame7" text:anchor-type="paragraph" svg:width="433.701pt" draw:z-index="0" svg:min-height="1cm"><draw:text-box><table:table table:style-name="Table"><table:table-column table:style-name="odt_auto_style_table_column_7_1"/><table:table-row><table:table-cell office:value-type="string" table:style-name="tablecell"><text:p text:style-name="tablealignleft">Nun musst du die Homepage öffnen, auf der du deine Druckaufträge freigeben wirst (die Kosten bestätigst). Hier musst du dich erneut mit deinem studentischen Nutzernamen und deinem aktuellen Passwort anmelden, siehst danach die Details zum Druckauftrag (Name, digitale Warteschlange, Seitenzahl und vorraussichtlichen Kosten) und kannst diesen dann in die Warteschlage weiterleiten.
Wenn kein Auftrag mit offener Kostenbestätigung vorliegt siehst du auf dieser Seite alle Druckjobs, die bereits für die Freigabe an einem Multifunktionsgerät bereit liegen.</text:p><text:p text:style-name="Text_20_body"><text:span text:style-name="Strong_20_Emphasis">Klicke auf diesen Link:</text:span> <text:a xlink:type="simple" xlink:href="https://print.student.uni-goettingen.de:9192/client" text:style-name="Internet_20_link" text:visited-style-name="Visited_20_Internet_20_Link">https://print.student.uni-goettingen.de:9192/client</text:a></text:p></table:table-cell></table:table-row></table:table></draw:text-box></draw:frame></text:p>
      <text:p text:style-name="Text_20_body"><draw:frame draw:style-name="media" draw:name="14" text:anchor-type="as-char" draw:z-index="14" svg:width="7.9375cm" style:rel-width="100%" svg:height="15.875cm" style:rel-height="scale"><draw:image xlink:href="Pictures/91c23be6a5cf95c0c1649d9cbf9a92a6.png" xlink:type="simple" xlink:show="embed" xlink:actuate="onLoad"/></draw:frame> <draw:frame draw:style-name="media" draw:name="15" text:anchor-type="as-char" draw:z-index="15" svg:width="7.9375cm" style:rel-width="100%" svg:height="15.875cm" style:rel-height="scale"><draw:image xlink:href="Pictures/ce88692a2f44ce962258c119368139e6.png" xlink:type="simple" xlink:show="embed" xlink:actuate="onLoad"/></draw:frame> <draw:frame draw:style-name="media" draw:name="16" text:anchor-type="as-char" draw:z-index="16" svg:width="7.9375cm" style:rel-width="100%" svg:height="15.875cm" style:rel-height="scale"><draw:image xlink:href="Pictures/abc8a6c85b3ddb5ad8137a2a097bbd9c.png" xlink:type="simple" xlink:show="embed" xlink:actuate="onLoad"/></draw:frame></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list text:style-name="List_20_1" text:continue-numbering="false"><text:list-item><text:p text:style-name="List_20_1_Content_First"> <text:span text:style-name="Emphasis">Wenn du bei der Anmeldung den Haken unter “Anmeldung merken” setzt, musst du dich an dieser Stelle nicht erneut anmelden sondern kommst direkt zur Auftragsfreigabe.</text:span></text:p></text:list-item><text:list-item><text:p text:style-name="List_20_1_Content_Last"> <text:span text:style-name="Emphasis">Speichere ein Lesezeichen zu dieser Homepage auf deinem Startbildschirm, um diese mit einem Klick zu erreichen.</text:span></text:p></text:list-item></text:list></table:table-cell></table:table-row></table:table></draw:text-box></draw:frame></text:p>
      <text:p text:style-name="Text_20_body"><draw:frame draw:style-name="media" draw:name="17" text:anchor-type="as-char" draw:z-index="17" svg:width="7.9375cm" style:rel-width="100%" svg:height="15.875cm" style:rel-height="scale"><draw:image xlink:href="Pictures/66137f0daba7996cfb3bbfe7cea424f9.png" xlink:type="simple" xlink:show="embed" xlink:actuate="onLoad"/></draw:frame> <draw:frame draw:style-name="media" draw:name="18" text:anchor-type="as-char" draw:z-index="18" svg:width="7.9375cm" style:rel-width="100%" svg:height="15.875cm" style:rel-height="scale"><draw:image xlink:href="Pictures/b0eaacd12a1b3a80a06df69e7829d43a.png" xlink:type="simple" xlink:show="embed" xlink:actuate="onLoad"/></draw:frame></text:p>
      <text:h text:style-name="Heading_20_2" text:outline-level="2"><text:bookmark-start text:name="__RefHeading___druckeauftrage_ausgeben_lassen_10"/><text:bookmark-start text:name="druckeauftrage_ausgeben_lassen"/>5. Druckeaufträge ausgeben lassen<text:bookmark-end text:name="__RefHeading___druckeauftrage_ausgeben_lassen_10"/><text:bookmark-end text:name="druckeauftrage_ausgeben_lassen"/></text:h>
      <text:p text:style-name="Text_20_body">Nun kannst du an einem beliebigen Multifunktionsgerät auf dem Campus deine Aufträge freigeben und somit drucken la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2::36:16</meta:creation-date>
    <dc:creator>Generated</dc:creator>
    <dc:date>2026-09-10T22::36:16</dc:date>
    <dc:language>en-US</dc:language>
    <meta:editing-cycles>1</meta:editing-cycles>
    <meta:editing-duration>PT0S</meta:editing-duration>
    <dc:title>support:drucken:drucken_android</dc:title>
  </office:meta>
</office:document-meta>
</file>