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1721662e1dec8723d2d3f71e2489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5_seiten_erstellen"/><text:bookmark-start text:name="__RefHeading___seiten_erstellen_1"/><text:bookmark-start text:name="seiten_erstellen"/>Seiten erstellen<text:bookmark-end text:name="__RefHeading___seiten_erstellen_1"/><text:bookmark-end text:name="seiten_erstellen"/></text:h>
      <text:p text:style-name="Text_20_body"><text:span text:style-name="Strong_20_Emphasis">Schritt 1:</text:span>
Login auf der Blog-Verwaltungsseite: <text:a xlink:type="simple" xlink:href="http://blog.stud.uni-goettingen.de/deinblogname/wp-admin" text:style-name="Internet_20_link" text:visited-style-name="Visited_20_Internet_20_Link">http://blog.stud.uni-goettingen.de/deinblogname/wp-admin</text:a></text:p>
      <text:p text:style-name="Text_20_body"><text:span text:style-name="Strong_20_Emphasis">Schritt 2:</text:span>
Auf Menüpunkt „Seiten“ klicken</text:p>
      <text:p text:style-name="Text_20_body"><draw:frame draw:style-name="medialeft" draw:name="0" text:anchor-type="paragraph" draw:z-index="0" svg:width="20.902083333333cm" style:rel-width="100%" svg:height="11.27125cm" style:rel-height="scale"><draw:image xlink:href="Pictures/8a1721662e1dec8723d2d3f71e2489f2.png" xlink:type="simple" xlink:show="embed" xlink:actuate="onLoad"/></draw:frame>
<text:line-break/>
<text:line-break/></text:p>
      <text:p text:style-name="Text_20_body"><text:span text:style-name="Strong_20_Emphasis">Schritt 3:</text:span></text:p>
      <text:p text:style-name="Text_20_body">In der Übersicht siehst du die Seite „Beispiel-Seite“. Diese kannst du Editieren, umbenennen oder löschen. </text:p>
      <text:p text:style-name="Text_20_body"><text:span text:style-name="Strong_20_Emphasis">Schritt 4:</text:span>
Über den Button „Erstellen“ kannst du eine neue Seite erstell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3::08:49</meta:creation-date>
    <dc:creator>Generated</dc:creator>
    <dc:date>2026-09-10T23::08:49</dc:date>
    <dc:language>en-US</dc:language>
    <meta:editing-cycles>1</meta:editing-cycles>
    <meta:editing-duration>PT0S</meta:editing-duration>
    <dc:title>support:blogs:05_seiten_erstellen</dc:title>
  </office:meta>
</office:document-meta>
</file>