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1619373f1790abc2c49e9bd6eeb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0_ueber_uni_blogs"/><text:bookmark-start text:name="__RefHeading___ueber_uni_gottingen_blogs_1"/><text:bookmark-start text:name="ueber_uni_gottingen_blogs"/>Über Uni Göttingen Blogs<text:bookmark-end text:name="__RefHeading___ueber_uni_gottingen_blogs_1"/><text:bookmark-end text:name="ueber_uni_gottingen_blogs"/></text:h>
      <text:p text:style-name="Text_20_body"><draw:frame draw:style-name="mediacenter" draw:name="0" text:anchor-type="paragraph" draw:z-index="0" svg:width="9.7895833333333cm" style:rel-width="100%" svg:height="6.2105116666667cm" style:rel-height="scale"><draw:image xlink:href="Pictures/4c91619373f1790abc2c49e9bd6eebb6.png" xlink:type="simple" xlink:show="embed" xlink:actuate="onLoad"/></draw:frame></text:p>
      <text:p text:style-name="Text_20_body">Uni Göttingen Blogs ist ein Multiblogsystem für Studierende, Alumni, Lehrende und Organisationen der Uni Göttingen:</text:p>
      <text:p text:style-name="Text_20_body"><text:a xlink:type="simple" xlink:href="http://blog.stud.uni-goettingen.de/" text:style-name="Internet_20_link" text:visited-style-name="Visited_20_Internet_20_Link">http://blog.stud.uni-goettingen.de/</text:a></text:p>
      <text:p text:style-name="Text_20_body">In erster Linie für Weblogs gedacht, lässt sich der Funktionsumfang der Weblogs durch Plugins beliebig erweitern, so dass verschiedene Einsatzmöglichkeiten möglich sind.
 <text:line-break/>
 <text:line-break/></text:p>
      <text:h text:style-name="Heading_20_1" text:outline-level="1"><text:bookmark-start text:name="__RefHeading___kontakt_2"/><text:bookmark-start text:name="kontakt"/>Kontakt<text:bookmark-end text:name="__RefHeading___kontakt_2"/><text:bookmark-end text:name="kontakt"/></text:h>
      <text:p text:style-name="Text_20_body">Bei Fragen stehen wir jederzeit zur Verfügung: </text:p>
      <text:p text:style-name="Text_20_body">Per E-Mail: <text:a xlink:type="simple" xlink:href="mailto:info@studit.uni-goettingen.de" text:style-name="Internet_20_link" text:visited-style-name="Visited_20_Internet_20_Link">info@studit.uni-goettingen.de</text:a></text:p>
      <text:p text:style-name="Text_20_body">Oder per Mailformular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20::58:06</meta:creation-date>
    <dc:creator>Generated</dc:creator>
    <dc:date>2026-08-25T20::58:06</dc:date>
    <dc:language>en-US</dc:language>
    <meta:editing-cycles>1</meta:editing-cycles>
    <meta:editing-duration>PT0S</meta:editing-duration>
    <dc:title>support:blogs:00_ueber_uni_blogs</dc:title>
  </office:meta>
</office:document-meta>
</file>