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amensaenderung"/><text:bookmark-start text:name="__RefHeading___namensanderung_1"/><text:bookmark-start text:name="namensanderung"/>Namensänderung<text:bookmark-end text:name="__RefHeading___namensanderung_1"/><text:bookmark-end text:name="namensanderung"/></text:h>
      <text:p text:style-name="Text_20_body">Wenn dein Name falsch geschrieben ist oder sich durch Heirat etc. geändert hat, solltest du auch den Namen deines Studierendenaccounts ändern. Als erstes musst du zu Änderung deines Namens in die Studienzentrale und dort die Änderung bekannt geben. Danach bitte in die <text:a xlink:type="simple" xlink:href="https://studit.uni-goettingen.de/support/studit_support/chipkartenstelle" text:style-name="Internet_20_link" text:visited-style-name="Visited_20_Internet_20_Link">Chipkartenstelle</text:a> kommen, damit dort Änderungen bzgl. des Internetaccounts vorgenommen werden können. </text:p>
      <text:p text:style-name="Text_20_body"><text:a xlink:type="simple" xlink:href="tag&amp;#62;account name namen ändern chipkarte" text:style-name="Internet_20_link" text:visited-style-name="Visited_20_Internet_20_Link">tag&gt;account name namen ändern chipkar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9::58:32</meta:creation-date>
    <dc:creator>Generated</dc:creator>
    <dc:date>2026-09-10T19::58:32</dc:date>
    <dc:language>en-US</dc:language>
    <meta:editing-cycles>1</meta:editing-cycles>
    <meta:editing-duration>PT0S</meta:editing-duration>
    <dc:title>support:account:namensaenderung</dc:title>
  </office:meta>
</office:document-meta>
</file>