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7c26b7e6f283b18108db662d37685d.png"/>
  <manifest:file-entry manifest:media-type="image/png" manifest:full-path="Pictures/69e9ce489e30f1f7162261261398a1b3.png"/>
  <manifest:file-entry manifest:media-type="image/png" manifest:full-path="Pictures/cf4747131b73256e0e0a8e307bd3e27e.png"/>
  <manifest:file-entry manifest:media-type="image/png" manifest:full-path="Pictures/9dc0372a3f49eda13457983be59086df.png"/>
  <manifest:file-entry manifest:media-type="image/png" manifest:full-path="Pictures/0fe5cdc5217f5fe5735889a7b08858c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:cloudspeicher"/><text:bookmark-start text:name="__RefHeading___cloudspeicher_mit_studierendenaccount_1"/><text:bookmark-start text:name="cloudspeicher_mit_studierendenaccount"/>Cloudspeicher mit Studierendenaccount<text:bookmark-end text:name="__RefHeading___cloudspeicher_mit_studierendenaccount_1"/><text:bookmark-end text:name="cloudspeicher_mit_studierendenaccount"/></text:h>
      <text:p text:style-name="Text_20_body">In Kooperation mit der GWDG (dem Rechenzentrum der Universität) bieten wir euch - zusätzlich zu eurem Homeverzeichnis für die Nutzung direkt am Rechner - kostenlosen Cloudspeicher via ownCloud an. Die Anmeldung über <text:a xlink:type="simple" xlink:href="https://owncloud.gwdg.de" text:style-name="Internet_20_link" text:visited-style-name="Visited_20_Internet_20_Link">https://owncloud.gwdg.de</text:a> erfolgt einfach mit der <text:a xlink:type="simple" xlink:href="https://studit.uni-goettingen.de/support/email/start" text:style-name="Internet_20_link" text:visited-style-name="Visited_20_Internet_20_Link">stud. Mailadresse</text:a> und dem dazugehörigen Passwort. Neben der Webanwendung können Clients für Linux, Mac und Windows heruntergeladen werden. 
<text:line-break/>
Vorteil: 50 GB Cloudspeicher kostenlos, weltweit erreichbar und die Daten werden in Göttingen gespeichert.</text:p>
      <text:p text:style-name="Text_20_body">Eine Einschränkung: Auf den studIT Desktops kann nur der Webclient verwendet werden, da eine volle owncloud Probleme mit Speicher am Rechner verursachen würde (überfüllte <text:a xlink:type="simple" xlink:href="https://studit.uni-goettingen.de/support/account/homeverzeichnis" text:style-name="Internet_20_link" text:visited-style-name="Visited_20_Internet_20_Link">Homeverzeichnisse</text:a>).</text:p>
      <text:h text:style-name="Heading_20_2" text:outline-level="2"><text:bookmark-start text:name="__RefHeading___einrichtung_des_desktopclients_2"/><text:bookmark-start text:name="einrichtung_des_desktopclients"/>Einrichtung des Desktopclients<text:bookmark-end text:name="__RefHeading___einrichtung_des_desktopclients_2"/><text:bookmark-end text:name="einrichtung_des_desktopclients"/></text:h>
      <text:p text:style-name="Text_20_body"><text:span text:style-name="Plugin_Wrap_Span_Emphasised">Die Installation des owncloudclients wird im folgenden beispielhaft auf macOS 10.14.6 - Mojave beschrieben. Sie verhält sich nahezu analog auf Linux- und Windows-Plattformen.</text:span></text:p>
      <text:h text:style-name="Heading_20_3" text:outline-level="3"><text:bookmark-start text:name="__RefHeading___i._vorbereitung_3"/><text:bookmark-start text:name="i._vorbereitung"/>I. Vorbereitung<text:bookmark-end text:name="__RefHeading___i._vorbereitung_3"/><text:bookmark-end text:name="i._vorbereitung"/></text:h>
      <text:p text:style-name="Text_20_body">Vor der Installation des Desktopclients sollte der entsprechende Account durch Login auf der <text:a xlink:type="simple" xlink:href="https://owncloud.gwdg.de/" text:style-name="Internet_20_link" text:visited-style-name="Visited_20_Internet_20_Link">GWDG-ownCloud-Seite</text:a> initialisiert werden. Dazu mit der <text:a xlink:type="simple" xlink:href="https://studit.uni-goettingen.de/support/email/start" text:style-name="Internet_20_link" text:visited-style-name="Visited_20_Internet_20_Link">stud. Mailadresse</text:a> und dem dazugehörigen Passwort anmelden. Anschließend den Client auf der unteren Hälfte der <text:a xlink:type="simple" xlink:href="https://owncloud.com/download/" text:style-name="Internet_20_link" text:visited-style-name="Visited_20_Internet_20_Link">ownCloud-Homepage</text:a> herunterladen und installieren.</text:p>
      <text:h text:style-name="Heading_20_3" text:outline-level="3"><text:bookmark-start text:name="__RefHeading___ii._einrichtung_4"/><text:bookmark-start text:name="ii._einrichtung"/>II. Einrichtung<text:bookmark-end text:name="__RefHeading___ii._einrichtung_4"/><text:bookmark-end text:name="ii._einrichtung"/></text:h>
      <text:p text:style-name="Text_20_body">Nach der Installation die Anwendung aus dem Launchpad starten und bei der Serveradresse <text:span text:style-name="Source_20_Text"><text:a xlink:type="simple" xlink:href="https://owncloud.gwdg.de" text:style-name="Internet_20_link" text:visited-style-name="Visited_20_Internet_20_Link">https://owncloud.gwdg.de</text:a></text:span> eintragen und auf weiter klicken.</text:p>
      <text:p text:style-name="Text_20_body"><draw:frame draw:style-name="media" draw:name="0" text:anchor-type="as-char" draw:z-index="0" svg:width="15.875cm" svg:height="10.138833333333cm"><draw:image xlink:href="Pictures/e57c26b7e6f283b18108db662d37685d.png" xlink:type="simple" xlink:show="embed" xlink:actuate="onLoad"/></draw:frame></text:p>
      <text:p text:style-name="Text_20_body">Im sich öffnenden Browserfenster die studentische E-Mail-Adresse und das Passwort eintragen und auf Anmelden klicken. </text:p>
      <text:p text:style-name="Text_20_body"><draw:frame draw:style-name="media" draw:name="1" text:anchor-type="as-char" draw:z-index="1" svg:width="21.166666666667cm" style:rel-width="100%" svg:height="15.027693856999cm" style:rel-height="scale"><draw:image xlink:href="Pictures/69e9ce489e30f1f7162261261398a1b3.png" xlink:type="simple" xlink:show="embed" xlink:actuate="onLoad"/></draw:frame></text:p>
      <text:p text:style-name="Text_20_body">Nun durch einen Klick auf Authorize die Verbindung zwischen ownCloud-Service und -client herstellen.</text:p>
      <text:p text:style-name="Text_20_body"><draw:frame draw:style-name="media" draw:name="2" text:anchor-type="as-char" draw:z-index="2" svg:width="21.166666666667cm" style:rel-width="100%" svg:height="15.027693856999cm" style:rel-height="scale"><draw:image xlink:href="Pictures/cf4747131b73256e0e0a8e307bd3e27e.png" xlink:type="simple" xlink:show="embed" xlink:actuate="onLoad"/></draw:frame></text:p>
      <text:p text:style-name="Text_20_body">Abschließend kann noch eingestellt werden, was synchronisiert und wo es gespeichert werden soll.</text:p>
      <text:p text:style-name="Text_20_body"><draw:frame draw:style-name="media" draw:name="3" text:anchor-type="as-char" draw:z-index="3" svg:width="15.875cm" svg:height="13.821833333333cm"><draw:image xlink:href="Pictures/9dc0372a3f49eda13457983be59086df.png" xlink:type="simple" xlink:show="embed" xlink:actuate="onLoad"/></draw:frame></text:p>
      <text:p text:style-name="Text_20_body">Bei den Standardeinstellungen findet sich in der Favoritenliste des Finders nun ein ownCloud Ordner. </text:p>
      <text:p text:style-name="Text_20_body"><draw:frame draw:style-name="media" draw:name="4" text:anchor-type="as-char" draw:z-index="4" svg:width="15.875cm" svg:height="8.988961038961cm"><draw:image xlink:href="Pictures/0fe5cdc5217f5fe5735889a7b08858c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24:57</meta:creation-date>
    <dc:creator>Generated</dc:creator>
    <dc:date>2026-08-17T15::24:57</dc:date>
    <dc:language>en-US</dc:language>
    <meta:editing-cycles>1</meta:editing-cycles>
    <meta:editing-duration>PT0S</meta:editing-duration>
    <dc:title>support:account:cloudspeicher</dc:title>
  </office:meta>
</office:document-meta>
</file>