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c9a38dc6b5a5f0acae6631237670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text:bookmark-start text:name="__RefHeading___wi-fi_networks_and_vpn_1"/><text:bookmark-start text:name="wi-fi_networks_and_vpn"/>Wi-Fi networks and VPN<text:bookmark-end text:name="__RefHeading___wi-fi_networks_and_vpn_1"/><text:bookmark-end text:name="wi-fi_networks_and_vpn"/></text:h>
      <text:p text:style-name="Text_20_body"><draw:a xlink:type="simple" xlink:href="https://studit.uni-goettingen.de/support/wlan"><draw:frame draw:style-name="media" draw:name="0" text:anchor-type="as-char" draw:z-index="0" svg:width="2.6458333333333cm" style:rel-width="100%" svg:height="2.1694131832797cm" style:rel-height="scale"><draw:image xlink:href="Pictures/d6c9a38dc6b5a5f0acae6631237670c9.png" xlink:type="simple" xlink:show="embed" xlink:actuate="onLoad"/></draw:frame></draw:a>
<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Access to the eduroam or „guest on campus“ network only works with operating systems, that <text:span text:style-name="Strong_20_Emphasis">still receive official (security) updates from the manufacturers</text:span>. </text:p><text:p text:style-name="Text_20_body">As of 26.07.2023 the following operatig systems are still being supported:</text:p><text:list text:style-name="List_20_1" text:continue-numbering="false"><text:list-item><text:p text:style-name="List_20_1_Content_First"> Android 11 and above</text:p></text:list-item><text:list-item><text:p text:style-name="List_20_1_Content"> macOS 11 (Big Sur) and above</text:p></text:list-item><text:list-item><text:p text:style-name="List_20_1_Content"> Windows 10 and Windows 11</text:p></text:list-item><text:list-item><text:p text:style-name="List_20_1_Content_Last"> iOS 12, 15 and above</text:p></text:list-item></text:list><text:p text:style-name="Text_20_body">We cannot guarantee access for all other operating systems that have not been mentioned. We therefore always recommend keeping the device's operating system as up-to-date as possible. </text:p></table:table-cell></table:table-row></table:table></draw:text-box></draw:frame></text:p>
      <text:p text:style-name="Text_20_body">The GWDG provides a network infrastructure and services for the University of Göttingen, the Max-Planck-Institute and partly for other scientific institutes in and around Göttingen as well. This includes the wireless network eduroam which provides internet access for mobile users in many locations and can also be used for lectures and conferences.  We highly recommend that students and university members use the Wi-Fi <text:span text:style-name="Strong_20_Emphasis">eduroam</text:span>.</text:p>
      <text:p text:style-name="Text_20_body">Eduroam setup profiles meant for different operating systems can be downloaded here: <text:a xlink:type="simple" xlink:href="https://cat.eduroam.org/" text:style-name="Internet_20_link" text:visited-style-name="Visited_20_Internet_20_Link">https://cat.eduroam.org/</text:a> <text:line-break/></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Please Note: When setting up the connection, the <text:span text:style-name="Strong_20_Emphasis">„username“</text:span> is your <text:span text:style-name="Strong_20_Emphasis">student email address</text:span>! For example jane.smith@stud.uni-goettingen.de </text:p></table:table-cell></table:table-row></table:table></draw:text-box></draw:frame></text:p>
      <text:p text:style-name="Text_20_body">You can find all information you'll need concerning wireless networks at university on the following pages:</text:p>
      <text:p text:style-name="Text_20_body"><draw:frame draw:style-name="PluginODTAutoStyle_Frame_9_text_frame" draw:name="Frame3" text:anchor-type="paragraph" svg:width="481.89pt" draw:z-index="0" svg:x="0cm" svg:y="0cm" svg:min-height="1cm"><draw:text-box><table:table table:style-name="Table"><table:table-column table:style-name="odt_auto_style_table_column_3_1"/><table:table-row><table:table-cell office:value-type="string" table:style-nam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57:04</meta:creation-date>
    <dc:creator>Generated</dc:creator>
    <dc:date>2026-08-17T01::57:04</dc:date>
    <dc:language>en-US</dc:language>
    <meta:editing-cycles>1</meta:editing-cycles>
    <meta:editing-duration>PT0S</meta:editing-duration>
    <dc:title>en:support:wlan</dc:title>
  </office:meta>
</office:document-meta>
</file>