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606551055bb6387fa2eeab355956a0e.png"/>
  <manifest:file-entry manifest:media-type="image/png" manifest:full-path="Pictures/45f4f98a17c157673d63dd6f14c5b033.png"/>
  <manifest:file-entry manifest:media-type="image/png" manifest:full-path="Pictures/3c0cb99e2407030511a8824ca3d04c2a.png"/>
  <manifest:file-entry manifest:media-type="image/png" manifest:full-path="Pictures/c6bf99d2465e12b4755734ff371155d3.png"/>
  <manifest:file-entry manifest:media-type="image/png" manifest:full-path="Pictures/9e0c862eb17483391919c7ec58609395.png"/>
  <manifest:file-entry manifest:media-type="image/png" manifest:full-path="Pictures/3cfe10ed05c133e19c06741db4da5cef.png"/>
  <manifest:file-entry manifest:media-type="image/png" manifest:full-path="Pictures/1b74c56f7f4abf830654bf8a0e0d179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wlan:vpn_mac_os_x"/><text:bookmark-start text:name="__RefHeading___vpn_with_macos_1"/><text:bookmark-start text:name="vpn_with_macos"/>VPN with macOS<text:bookmark-end text:name="__RefHeading___vpn_with_macos_1"/><text:bookmark-end text:name="vpn_with_macos"/></text:h>
      <text:p text:style-name="Text_20_body">If you need an IP-address of the University of Göttingen (e.g. in order to use the <text:a xlink:type="simple" xlink:href="https://studit.uni-goettingen.de/en/support/drucken" text:style-name="Internet_20_link" text:visited-style-name="Visited_20_Internet_20_Link">printers</text:a>) while not being on campus, you can use virtual private network (VPN). <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Due to the current load in VPN, two more servers were set up in addition to vpn.gwdg.de: <text:span text:style-name="Strong_20_Emphasis">vpn-b.gwdg.de</text:span> and <text:span text:style-name="Strong_20_Emphasis">vpn-c.gwdg.de</text:span><text:line-break/>
We recommend using one of them. <text:span text:style-name="Strong_20_Emphasis">The servers b and c only work with the AnyConnect client</text:span> and not with the built-in vpn client. <text:line-break/>
<text:line-break/>
You may download the AnyConnect client from here: <text:line-break/>
<text:a xlink:type="simple" xlink:href="https://ftp.gwdg.de/anyconnect/" text:style-name="Internet_20_link" text:visited-style-name="Visited_20_Internet_20_Link">https://ftp.gwdg.de/anyconnect/</text:a><text:line-break/>
Username: vpn<text:line-break/>
Password: fernzugriff<text:line-break/></text:p></table:table-cell></table:table-row></table:table></draw:text-box></draw:frame></text:p>
      <text:h text:style-name="Heading_20_2" text:outline-level="2"><text:bookmark-start text:name="__RefHeading___vpn_access_for_recent_versions_of_macos_2"/><text:bookmark-start text:name="vpn_access_for_recent_versions_of_macos"/>VPN access for recent versions of macOS<text:bookmark-end text:name="__RefHeading___vpn_access_for_recent_versions_of_macos_2"/><text:bookmark-end text:name="vpn_access_for_recent_versions_of_macos"/></text:h>
      <text:p text:style-name="Text_20_body"><text:span text:style-name="Plugin_Wrap_Span_Emphasised">This manual is written and tested on macOS 10.14.6. Clickpaths and menus might differ in earlier versions of the operating system.</text:span></text:p>
      <text:p text:style-name="Text_20_body">1. Connect to a network with internet access. Open the <text:span text:style-name="Emphasis">System Preferences</text:span> and click on the <text:span text:style-name="Emphasis">Network</text:span> icon.</text:p>
      <text:p text:style-name="Text_20_body"><draw:frame draw:style-name="media" draw:name="0" text:anchor-type="as-char" draw:z-index="0" svg:width="15.875cm" svg:height="11.549775449102cm"><draw:image xlink:href="Pictures/f606551055bb6387fa2eeab355956a0e.png" xlink:type="simple" xlink:show="embed" xlink:actuate="onLoad"/></draw:frame><text:line-break/></text:p>
      <text:p text:style-name="Text_20_body">2. Click on the + in the bottom left corner in oder to add the VPN service.</text:p>
      <text:p text:style-name="Text_20_body"><draw:frame draw:style-name="media" draw:name="1" text:anchor-type="as-char" draw:z-index="1" svg:width="15.875cm" svg:height="13.379678143713cm"><draw:image xlink:href="Pictures/45f4f98a17c157673d63dd6f14c5b033.png" xlink:type="simple" xlink:show="embed" xlink:actuate="onLoad"/></draw:frame><text:line-break/></text:p>
      <text:p text:style-name="Text_20_body">3. Configure the service as follows:</text:p>
      <text:p text:style-name="Text_20_body"><draw:frame draw:style-name="medialeft" draw:name="2" text:anchor-type="paragraph" draw:z-index="2" svg:width="15.875cm" svg:height="13.379678143713cm"><draw:image xlink:href="Pictures/3c0cb99e2407030511a8824ca3d04c2a.png" xlink:type="simple" xlink:show="embed" xlink:actuate="onLoad"/></draw:frame><text:line-break/>
<text:line-break/>
<text:line-break/>
<text:span text:style-name="Strong_20_Emphasis">Interface:</text:span> VPN<text:line-break/>
<text:span text:style-name="Strong_20_Emphasis">VPN Type:</text:span> Cisco IPSec<text:line-break/>
<text:span text:style-name="Strong_20_Emphasis">Service name:</text:span> name of your choice e.g. <text:span text:style-name="Emphasis">GAU VPN</text:span><text:line-break/></text:p>
      <text:p text:style-name="Text_20_body">Then, click on <text:span text:style-name="Emphasis">Create</text:span>.<text:line-break/>
<text:line-break/>
<text:line-break/></text:p>
      <text:p text:style-name="Horizontal_20_Line"/>
      <text:p text:style-name="Text_20_body">4. The VPN service is activated and appears in the list of network services. Now, you fill in the following:</text:p>
      <text:p text:style-name="Text_20_body"><draw:frame draw:style-name="medialeft" draw:name="3" text:anchor-type="paragraph" draw:z-index="3" svg:width="15.875cm" svg:height="13.379678143713cm"><draw:image xlink:href="Pictures/c6bf99d2465e12b4755734ff371155d3.png" xlink:type="simple" xlink:show="embed" xlink:actuate="onLoad"/></draw:frame><text:line-break/>
<text:line-break/>
<text:line-break/>
<text:span text:style-name="Strong_20_Emphasis">Server address:</text:span> vpn.gwdg.de<text:line-break/>
<text:span text:style-name="Strong_20_Emphasis">Account name:</text:span> your <text:span text:style-name="underline">student email address</text:span> in the shape <text:span text:style-name="Strong_20_Emphasis">account@stud.uni-goettingen.de</text:span><text:line-break/>
<text:span text:style-name="Strong_20_Emphasis">Password:</text:span> the password of your university account</text:p>
      <text:p text:style-name="Text_20_body"><text:span text:style-name="Plugin_Wrap_Span_Emphasised">Check the box as indicated on the screenshot in order to directly access the VPN serive in the menu bar.</text:span><text:line-break/>
Then, click on <text:span text:style-name="Emphasis">Authentification Settings…</text:span>
<text:line-break/>
<text:line-break/></text:p>
      <text:p text:style-name="Horizontal_20_Line"/>
      <text:p text:style-name="Text_20_body">5. These settings have to be configured as follows:</text:p>
      <text:p text:style-name="Text_20_body"><draw:frame draw:style-name="medialeft" draw:name="4" text:anchor-type="paragraph" draw:z-index="4" svg:width="15.875cm" svg:height="13.379678143713cm"><draw:image xlink:href="Pictures/9e0c862eb17483391919c7ec58609395.png" xlink:type="simple" xlink:show="embed" xlink:actuate="onLoad"/></draw:frame><text:line-break/>
<text:line-break/>
<text:line-break/>
<text:span text:style-name="Strong_20_Emphasis">Shared Secret::</text:span> goemobile<text:line-break/>
<text:span text:style-name="Strong_20_Emphasis">Group name:</text:span> goemobile<text:line-break/>
<text:line-break/>
Finalize the setup by clicking <text:span text:style-name="Emphasis">OK</text:span> and click on <text:span text:style-name="Emphasis">Apply</text:span> in the Network Preferences.<text:line-break/>
The Network Preferences window can now be closed.</text:p>
      <text:p text:style-name="Horizontal_20_Line"/>
      <text:p text:style-name="Text_20_body"><draw:frame draw:style-name="mediaright" draw:name="5" text:anchor-type="paragraph" draw:z-index="5" svg:width="5.2916666666667cm" style:rel-width="100%" svg:height="0.94173728813559cm" style:rel-height="scale"><draw:image xlink:href="Pictures/3cfe10ed05c133e19c06741db4da5cef.png" xlink:type="simple" xlink:show="embed" xlink:actuate="onLoad"/></draw:frame><text:line-break/>
6. You can find the icon for the VPN service in the upper right corner of the menu bar. It can be used to connect to or to disconnect from the VPN service.</text:p>
      <text:p text:style-name="Text_20_body"><draw:frame draw:style-name="media" draw:name="6" text:anchor-type="as-char" draw:z-index="6" svg:width="7.9375cm" style:rel-width="100%" svg:height="5.2805962343096cm" style:rel-height="scale"><draw:image xlink:href="Pictures/1b74c56f7f4abf830654bf8a0e0d179e.png" xlink:type="simple" xlink:show="embed" xlink:actuate="onLoad"/></draw:frame><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08::52:09</meta:creation-date>
    <dc:creator>Generated</dc:creator>
    <dc:date>2026-09-10T08::52:09</dc:date>
    <dc:language>en-US</dc:language>
    <meta:editing-cycles>1</meta:editing-cycles>
    <meta:editing-duration>PT0S</meta:editing-duration>
    <dc:title>en:support:wlan:vpn_mac_os_x</dc:title>
  </office:meta>
</office:document-meta>
</file>