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hat_is_eduvpn_2"/><text:bookmark-start text:name="what_is_eduvpn"/>What is eduVPN?<text:bookmark-end text:name="__RefHeading___what_is_eduvpn_2"/><text:bookmark-end text:name="what_is_eduvpn"/></text:h>
      <text:p text:style-name="Text_20_body">eduVPN makes it possible to use university resources securely and easily from home. Users only need to install an app and log in with their university account. A <text:a xlink:type="simple" xlink:href="https://studit.uni-goettingen.de/support/wlan/vpn" text:style-name="Internet_20_link" text:visited-style-name="Visited_20_Internet_20_Link">virtual private network (VPN)</text:a> extends the university network over the public internet and allows users to send and receive data securely over public networks. It is as if your device is directly connected to the university network.</text:p>
      <text:p text:style-name="Text_20_body">It is strongly recommended to use eduVPN with the apps of the same name and not to set it up manually, as a specific configuration is only valid for 16 hours at a ti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the_most_important_differences_to_cisco_anyconnect_3"/><text:bookmark-start text:name="the_most_important_differences_to_cisco_anyconnect"/>The most important differences to Cisco AnyConnect<text:bookmark-end text:name="__RefHeading___the_most_important_differences_to_cisco_anyconnect_3"/><text:bookmark-end text:name="the_most_important_differences_to_cisco_anyconnect"/></text:h><text:list text:style-name="List_20_1" text:continue-numbering="false"><text:list-item><text:p text:style-name="List_20_1_Content_First"> eduVPN can only be used if you have set up a 2nd factor via <text:a xlink:type="simple" xlink:href="https://id.academiccloud.de/security" text:style-name="Internet_20_link" text:visited-style-name="Visited_20_Internet_20_Link">id.academiccloud.de/security</text:a></text:p></text:list-item><text:list-item><text:p text:style-name="List_20_1_Content"> You can find the instructions for setting up the 2nd factor at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or computers with TouchID, a fingerprint is recommended as the 2nd factor; however, the eduMFA app <text:a xlink:type="simple" xlink:href="https://play.google.com/store/apps/details?id=io.edumfa.authenticator&amp;pcampaignid=web_share" text:style-name="Internet_20_link" text:visited-style-name="Visited_20_Internet_20_Link">https://play.google.com/store/apps/details?id=io.edumfa.authenticator&amp;pcampaignid=web_share</text:a> or <text:a xlink:type="simple" xlink:href="https://apps.apple.com/us/app/edumfa-authenticator/id6479982721?platform=iphone" text:style-name="Internet_20_link" text:visited-style-name="Visited_20_Internet_20_Link">https://apps.apple.com/us/app/edumfa-authenticator/id6479982721?platform=iphone</text:a> on the smartphone also works very well</text:p></text:list-item><text:list-item><text:p text:style-name="List_20_1_Content"> you can (and should) store several 2nd factors in case one is not (or no longer) available</text:p></text:list-item><text:list-item><text:p text:style-name="List_20_1_Content"> A new login is required every 16 hours</text:p></text:list-item><text:list-item><text:p text:style-name="List_20_1_Content"> eduVPN is significantly faster in “Wireguard” mode</text:p></text:list-item><text:list-item><text:p text:style-name="List_20_1_Content_Last"> Cisco AnyConnect will be switched off on 31.01.2025; after that only eduVPN can be used</text:p></text:list-item></text:list></table:table-cell></table:table-row></table:table></draw:text-box></draw:frame></text:p>
      <text:h text:style-name="Heading_20_2" text:outline-level="2"><text:bookmark-start text:name="__RefHeading___setting_up_eduvpn_4"/><text:bookmark-start text:name="setting_up_eduvpn"/>Setting up eduVPN<text:bookmark-end text:name="__RefHeading___setting_up_eduvpn_4"/><text:bookmark-end text:name="setting_up_eduvpn"/></text:h>
      <text:p text:style-name="Text_20_body"><text:span text:style-name="Strong_20_Emphasis">Please first enter the 2nd factor for the student account</text:span> at <text:a xlink:type="simple" xlink:href="https://id.academiccloud.de" text:style-name="Internet_20_link" text:visited-style-name="Visited_20_Internet_20_Link">id.academiccloud.de</text:a>! Login, click on „Security“ and set up a 2nd factor such as a passkey (TouchID, FaceID) or an authenticator app on your phone such as eduMFA</text:p>
      <text:h text:style-name="Heading_20_3" text:outline-level="3"><text:bookmark-start text:name="__RefHeading___download_and_install_5"/><text:bookmark-start text:name="download_and_install"/>Download and install<text:bookmark-end text:name="__RefHeading___download_and_install_5"/><text:bookmark-end text:name="download_and_install"/></text:h>
      <text:p text:style-name="Text_20_body">At <text:a xlink:type="simple" xlink:href="https://www.eduvpn.org/client-apps/" text:style-name="Internet_20_link" text:visited-style-name="Visited_20_Internet_20_Link">https://www.eduvpn.org/client-apps/</text:a> you will find the necessary programs/apps for the usual platforms</text:p>
      <text:list text:style-name="List_20_1" text:continue-numbering="false">
        <text:list-item>
          <text:p text:style-name="LastListParagraph_List_20_1_Content_First"> select the operating system of your device (Windows, macOS, Linux, Android, iOS) and click on the corresponding download link to download the installation file. </text:p>
        </text:list-item>
      </text:list>
      <text:p text:style-name="Text_20_body"><draw:frame draw:style-name="media" draw:name="0" text:anchor-type="as-char" draw:z-index="0" svg:width="15.875cm" svg:height="4.8167735042735cm"><draw:image xlink:href="Pictures/aa54ba68a6c5837f4bd43446250f0b4c.png" xlink:type="simple" xlink:show="embed" xlink:actuate="onLoad"/></draw:frame></text:p>
      <text:h text:style-name="Heading_20_4" text:outline-level="4"><text:bookmark-start text:name="__RefHeading___windows_6"/><text:bookmark-start text:name="windows"/>Windows<text:bookmark-end text:name="__RefHeading___windows_6"/><text:bookmark-end text:name="windows"/></text:h>
      <text:list text:style-name="List_20_1" text:continue-numbering="false">
        <text:list-item>
          <text:p text:style-name="List_20_1_Content_First"> Open the downloaded file to start the installation process</text:p>
        </text:list-item>
        <text:list-item>
          <text:p text:style-name="List_20_1_Content"> Follow the instructions of the installation process </text:p>
        </text:list-item>
        <text:list-item>
          <text:p text:style-name="List_20_1_Content_Last"> then start the eduVPN application and follow the illustrated instructions below</text:p>
        </text:list-item>
      </text:list>
      <text:h text:style-name="Heading_20_4" text:outline-level="4"><text:bookmark-start text:name="__RefHeading___macos_7"/><text:bookmark-start text:name="macos"/>macOS<text:bookmark-end text:name="__RefHeading___macos_7"/><text:bookmark-end text:name="macos"/></text:h>
      <text:list text:style-name="List_20_1" text:continue-numbering="false">
        <text:list-item>
          <text:p text:style-name="List_20_1_Content_First"> Click on the link provided. This link should take you directly to the eduVPN app in the App Store</text:p>
        </text:list-item>
        <text:list-item>
          <text:p text:style-name="List_20_1_Content"> click on the “Download” button to start the download and installation</text:p>
        </text:list-item>
        <text:list-item>
          <text:p text:style-name="List_20_1_Content_Last"> tap on the eduVPN icon to open the app. You must agree to the changes and privacy policy; then follow the illustrated instructions below</text:p>
        </text:list-item>
      </text:list>
      <text:h text:style-name="Heading_20_4" text:outline-level="4"><text:bookmark-start text:name="__RefHeading___iosandroid_8"/><text:bookmark-start text:name="iosandroid"/>iOS/Android<text:bookmark-end text:name="__RefHeading___iosandroid_8"/><text:bookmark-end text:name="iosandroid"/></text:h>
      <text:list text:style-name="List_20_1" text:continue-numbering="false">
        <text:list-item>
          <text:p text:style-name="List_20_1_Content_First"> download the app from the relevant app store; the eduVPN app is also available in various alternative stores such as F-Droid</text:p>
        </text:list-item>
        <text:list-item>
          <text:p text:style-name="List_20_1_Content_Last"> then follow the illustrated instructions below</text:p>
        </text:list-item>
      </text:list>
      <text:h text:style-name="Heading_20_4" text:outline-level="4"><text:bookmark-start text:name="__RefHeading___linux_9"/><text:bookmark-start text:name="linux"/>Linux<text:bookmark-end text:name="__RefHeading___linux_9"/><text:bookmark-end text:name="linux"/></text:h>
      <text:list text:style-name="List_20_1" text:continue-numbering="false">
        <text:list-item>
          <text:p text:style-name="List_20_1_Content_First"> install the app according to the instructions for your Linux version: <text:a xlink:type="simple" xlink:href="https://docs.eduvpn.org/client/linux/installation.html" text:style-name="Internet_20_link" text:visited-style-name="Visited_20_Internet_20_Link">https://docs.eduvpn.org/client/linux/installation.html</text:a> and follow the illustrated instructions below</text:p>
        </text:list-item>
        <text:list-item>
          <text:p text:style-name="List_20_1_Content"> the Linux app uses the NetworkManager to manage the VPN tunnels and thus integrates harmoniously into most Linux distributions</text:p>
        </text:list-item>
        <text:list-item>
          <text:p text:style-name="List_20_1_Content"> In addition to the graphical application, the packages also include the command line tool eduvpn-cli. This makes it very easy to integrate the tunnel setup into your own workflows. </text:p>
        </text:list-item>
        <text:list-item>
          <text:p text:style-name="List_20_1_Content_Last"> Please note: It is not possible to do without the 2nd factor! An unattended tunnel rebuild is not intended for security reasons!</text:p>
        </text:list-item>
      </text:list>
      <text:h text:style-name="Heading_20_3" text:outline-level="3"><text:bookmark-start text:name="__RefHeading___using_the_app_10"/><text:bookmark-start text:name="using_the_app"/>Using the app<text:bookmark-end text:name="__RefHeading___using_the_app_10"/><text:bookmark-end text:name="using_the_app"/></text:h>
      <text:list text:style-name="List_20_1" text:continue-numbering="false">
        <text:list-item>
          <text:p text:style-name="List_20_1_Content_First"> Start the application.</text:p>
        </text:list-item>
        <text:list-item>
          <text:p text:style-name="List_20_1_Content_Last"> type in the displayed search field: university of göttingen</text:p>
        </text:list-item>
      </text:list>
      <text:p text:style-name="Text_20_body"> <draw:frame draw:style-name="media" draw:name="1" text:anchor-type="as-char" draw:z-index="1"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then click on the entry that appears:</text:p>
        </text:list-item>
      </text:list>
      <text:p text:style-name="Text_20_body"> <draw:frame draw:style-name="media" draw:name="2" text:anchor-type="as-char" draw:z-index="2"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you will be redirected to the AcademicCloud login; please log in there as usual:</text:p>
        </text:list-item>
      </text:list>
      <text:p text:style-name="Text_20_body"> <draw:frame draw:style-name="media" draw:name="3" text:anchor-type="as-char" draw:z-index="3"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You must already have entered a second factor here. If you are asked to select an “additional login factor” but the list is empty, you have not yet done so. Please enter a second factor at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On the website that then appears, simply confirm the login with 'Approve':</text:p>
        </text:list-item>
      </text:list>
      <text:p text:style-name="Text_20_body"> <draw:frame draw:style-name="media" draw:name="4" text:anchor-type="as-char" draw:z-index="4"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ow you can close the browser window  </text:p>
        </text:list-item>
        <text:list-item>
          <text:p text:style-name="List_20_1_Content"> and you should see a selection dialog for several profiles in the eduVPN</text:p>
        </text:list-item>
        <text:list-item>
          <text:p text:style-name="List_20_1_Content"> in rare cases it is necessary to click on 'University of Göttingen and GWDG' again</text:p>
        </text:list-item>
        <text:list-item>
          <text:p text:style-name="List_20_1_Content"> select the desired profile: </text:p>
        </text:list-item>
        <text:list-item>
          <text:p text:style-name="List_20_1_Content"> OpenVPN students - proven VPN connection based on the 'OpenVPN' protocol; works in almost all external networks</text:p>
        </text:list-item>
        <text:list-item>
          <text:p text:style-name="List_20_1_Content_Last"> Wireguard students - modern VPN connection based on the 'Wireguard' protocol; requires significantly less processor time and is often slightly faster; does not work in all third-party networks/is often blocked</text:p>
        </text:list-item>
      </text:list>
      <text:h text:style-name="Heading_20_2" text:outline-level="2"><text:bookmark-start text:name="__RefHeading___why_do_i_have_to_log_in_again_after_16h_11"/><text:bookmark-start text:name="why_do_i_have_to_log_in_again_after_16h"/>Why do I have to log in again after 16h?<text:bookmark-end text:name="__RefHeading___why_do_i_have_to_log_in_again_after_16h_11"/><text:bookmark-end text:name="why_do_i_have_to_log_in_again_after_16h"/></text:h>
      <text:list text:style-name="List_20_1" text:continue-numbering="false">
        <text:list-item>
          <text:p text:style-name="List_20_1_Content_First"> for security reasons, it was decided that possession of the 2nd factor should be verified once a day</text:p>
        </text:list-item>
        <text:list-item>
          <text:p text:style-name="List_20_1_Content"> an expiration after 24h ensured in test operation that the expiration regularly happened the next day in an important conference, therefore the time was set to less than 24h but significantly longer than a 'working day'</text:p>
        </text:list-item>
        <text:list-item>
          <text:p text:style-name="List_20_1_Content_Last"> expiration of logins 'every night at 4 a.m. Western European time' is impractical for users in other time zones</text:p>
        </text:list-item>
      </text:list>
      <text:h text:style-name="Heading_20_2" text:outline-level="2"><text:bookmark-start text:name="__RefHeading___i_use_other_academiccloud_accounts_in_parallel_12"/><text:bookmark-start text:name="i_use_other_academiccloud_accounts_in_parallel"/>I use other Academiccloud accounts in parallel<text:bookmark-end text:name="__RefHeading___i_use_other_academiccloud_accounts_in_parallel_12"/><text:bookmark-end text:name="i_use_other_academiccloud_accounts_in_parallel"/></text:h>
      <text:p text:style-name="Text_20_body">It can be very frustrating to juggle two SSO (single sign-on, one login for (almost) everything, like Academiccloud) accounts in one browser. The solution in Firefox is called: Containers</text:p>
      <text:p text:style-name="Text_20_body">With containers, you can use two different, separate sessions in the browser and thus run two different SSO accounts, for example. </text:p>
      <text:h text:style-name="Heading_20_3" text:outline-level="3"><text:bookmark-start text:name="__RefHeading___installation_of_firefox_containers_13"/><text:bookmark-start text:name="installation_of_firefox_containers"/>Installation of Firefox containers<text:bookmark-end text:name="__RefHeading___installation_of_firefox_containers_13"/><text:bookmark-end text:name="installation_of_firefox_containers"/></text:h>
      <text:list text:style-name="List_20_1" text:continue-numbering="false">
        <text:list-item>
          <text:p text:style-name="LastListParagraph_List_20_1_Content_First"> open “Add-ons and Themes” in the Firefox menu</text:p>
        </text:list-item>
      </text:list>
      <text:p text:style-name="Text_20_body"><draw:frame draw:style-name="media" draw:name="5" text:anchor-type="as-char" draw:z-index="5"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earch for Firefox Multi-Account Containers</text:p>
        </text:list-item>
        <text:list-item>
          <text:p text:style-name="List_20_1_Content_Last"> install the extension</text:p>
        </text:list-item>
      </text:list>
      <text:p text:style-name="Text_20_body"><draw:frame draw:style-name="media" draw:name="6" text:anchor-type="as-char" draw:z-index="6"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open the extension in the menu and go through the introduction</text:p>
        </text:list-item>
      </text:list>
      <text:p text:style-name="Text_20_body"><draw:frame draw:style-name="media" draw:name="7" text:anchor-type="as-char" draw:z-index="7"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der “Manage containers” you can give your study container a nice name, color and a suitable symbol</text:p>
        </text:list-item>
      </text:list>
      <text:p text:style-name="Text_20_body"><draw:frame draw:style-name="media" draw:name="8" text:anchor-type="as-char" draw:z-index="8"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you can now hold down the “Plus” button to open tabs and define a container once for new pages</text:p>
        </text:list-item>
        <text:list-item>
          <text:p text:style-name="List_20_1_Content"> if you want the login page for eduVPN to always open in the “Study” container, then open <text:a xlink:type="simple" xlink:href="https://eduvpn.gwdg.de" text:style-name="Internet_20_link" text:visited-style-name="Visited_20_Internet_20_Link">https://eduvpn.gwdg.de</text:a> in a new tab <text:span text:style-name="Strong_20_Emphasis">and log in</text:span></text:p>
        </text:list-item>
        <text:list-item>
          <text:p text:style-name="List_20_1_Content_Last"> Now click on the symbol for “Always open this page in a container”</text:p>
        </text:list-item>
      </text:list>
      <text:p text:style-name="Text_20_body"><draw:frame draw:style-name="media" draw:name="9" text:anchor-type="as-char" draw:z-index="9"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you can now log in again or not, it doesn't matter</text:p>
        </text:list-item>
        <text:list-item>
          <text:p text:style-name="List_20_1_Content"> now the login for eduVPN is always opened in this container and other open Academiccloud accounts no longer have to frustrate you!</text:p>
        </text:list-item>
        <text:list-item>
          <text:p text:style-name="List_20_1_Content_Last"> You can recognize a container by the fact that the tab is highlighted in color and the container name is in the search bar</text:p>
        </text:list-item>
      </text:list>
      <text:p text:style-name="Text_20_body"><draw:frame draw:style-name="media" draw:name="10" text:anchor-type="as-char" draw:z-index="10"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36:41</meta:creation-date>
    <dc:creator>Generated</dc:creator>
    <dc:date>2026-08-17T07::36:41</dc:date>
    <dc:language>en-US</dc:language>
    <meta:editing-cycles>1</meta:editing-cycles>
    <meta:editing-duration>PT0S</meta:editing-duration>
    <dc:title>en:support:wlan:vpn_eduvpn</dc:title>
  </office:meta>
</office:document-meta>
</file>