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bf12a0637333c26906588e098b191d43.gif"/>
  <manifest:file-entry manifest:media-type="image/png" manifest:full-path="Pictures/b888c06c9ca39eabb0e55c1b54920c8a.png"/>
  <manifest:file-entry manifest:media-type="image/png" manifest:full-path="Pictures/f4757aef1d0fb18a6dd4a5242bf81138.png"/>
  <manifest:file-entry manifest:media-type="image/png" manifest:full-path="Pictures/9101a0a2fa0d944b8a8dab6eb507263e.png"/>
  <manifest:file-entry manifest:media-type="image/png" manifest:full-path="Pictures/e6b95151f95131604930ad18a1e5bbf0.png"/>
  <manifest:file-entry manifest:media-type="image/png" manifest:full-path="Pictures/8582fc4cd45436e87317542b17dc5d72.png"/>
  <manifest:file-entry manifest:media-type="image/png" manifest:full-path="Pictures/31203ff65b2e79e1f2bcf0ba4484563c.png"/>
  <manifest:file-entry manifest:media-type="image/png" manifest:full-path="Pictures/2616d05dbb0a70fbd6da41553dfd6d06.png"/>
  <manifest:file-entry manifest:media-type="image/png" manifest:full-path="Pictures/eac019b8c960e90591ba8dd2693dd9f6.png"/>
  <manifest:file-entry manifest:media-type="image/png" manifest:full-path="Pictures/91c8b3d108767e52bee7a556045b320e.png"/>
  <manifest:file-entry manifest:media-type="image/png" manifest:full-path="Pictures/a53cdd7567aca301a9c55018f22dad15.png"/>
  <manifest:file-entry manifest:media-type="image/png" manifest:full-path="Pictures/99d9e5ef7bf183a5ab8500244ed04480.png"/>
  <manifest:file-entry manifest:media-type="image/png" manifest:full-path="Pictures/7187d276f28a6eda595a4771830ba800.png"/>
  <manifest:file-entry manifest:media-type="image/png" manifest:full-path="Pictures/5ef370ecd6b1526d9f3b11687a395918.png"/>
  <manifest:file-entry manifest:media-type="image/png" manifest:full-path="Pictures/c6e4ac2f3973611f41a52bc0e1fb41b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right" draw:name="0" text:anchor-type="paragraph" draw:z-index="0" svg:width="3.65125cm" style:rel-width="100%" svg:height="1.3229166666667cm" style:rel-height="scale"><draw:image xlink:href="Pictures/bf12a0637333c26906588e098b191d43.gif" xlink:type="simple" xlink:show="embed" xlink:actuate="onLoad"/></draw:frame></text:p>
      <text:h text:style-name="Heading_20_1" text:outline-level="1"><text:bookmark text:name="en:support:wlan:eduroam_win"/><text:bookmark-start text:name="__RefHeading___eduroam_on_windows_windows_7_and_newer_1"/><text:bookmark-start text:name="eduroam_on_windows_windows_7_and_newer"/>eduroam on windows (Windows 7 and newer)<text:bookmark-end text:name="__RefHeading___eduroam_on_windows_windows_7_and_newer_1"/><text:bookmark-end text:name="eduroam_on_windows_windows_7_and_newer"/></text:h>
      <text:p text:style-name="Text_20_body">This documentation describes ways to establish a connection to the WPA2 encrypted network eduroam.</text:p>
      <text:h text:style-name="Heading_20_2" text:outline-level="2"><text:bookmark-start text:name="__RefHeading___preparation_2"/><text:bookmark-start text:name="preparation"/>Preparation<text:bookmark-end text:name="__RefHeading___preparation_2"/><text:bookmark-end text:name="preparation"/></text:h>
      <text:p text:style-name="Text_20_body">Please make sure, that your WiFi network adapter is configured to automatically receive an IP address instead of a manual address. This can be configured in <text:line-break/>System Settings→ Network and Sharing Center→ Change adapter settings→ WiFi adapter: Settings → TCP/IPv4 .</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In order to configure eduroam correctly, please use your <text:span text:style-name="Strong_20_Emphasis">student e-mail address</text:span> (name.lastname@stud.uni-goettingen.de resp. n.lastname@stud.uni-goettingen.de) and your password.</text:p><text:p text:style-name="Text_20_body"><text:span text:style-name="Strong_20_Emphasis">Members of different universities</text:span> have to use an account in the form of XXX@uni-kassel.de, XXX@uni-hannover.de, XXX@leuphana.de, XXX@uni-freiburg.de, XXX@uni-regensburg.de, XXX@abdn.ac.uk. Generally, we advise you to use the CA-Tool of your organization (follow this <text:a xlink:type="simple" xlink:href="https://cat.eduroam.org" text:style-name="Internet_20_link" text:visited-style-name="Visited_20_Internet_20_Link">link</text:a> and search for your institution )</text:p></table:table-cell></table:table-row></table:table></draw:text-box></draw:frame></text:p>
      <text:h text:style-name="Heading_20_2" text:outline-level="2"><text:bookmark-start text:name="__RefHeading___configuring_eduroam_3"/><text:bookmark-start text:name="configuring_eduroam"/>configuring eduroam<text:bookmark-end text:name="__RefHeading___configuring_eduroam_3"/><text:bookmark-end text:name="configuring_eduroam"/></text:h>
      <text:h text:style-name="Heading_20_3" text:outline-level="3"><text:bookmark-start text:name="__RefHeading___configuration_via_ca-tool_4"/><text:bookmark-start text:name="configuration_via_ca-tool"/>Configuration via CA-Tool<text:bookmark-end text:name="__RefHeading___configuration_via_ca-tool_4"/><text:bookmark-end text:name="configuration_via_ca-tool"/></text:h>
      <text:p text:style-name="Text_20_body">The easiest way to configure eduroam correctly is to use the CA-Tool. Please download the tool that matches your Windows version <text:a xlink:type="simple" xlink:href="https://cat.eduroam.org/?idp=5055" text:style-name="Internet_20_link" text:visited-style-name="Visited_20_Internet_20_Link">here</text:a> and save it to a hard or a flash drive. Then double click it to start the configuration process.</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Unfortunately, the CA-Tool does not run on Windows 10<text:span text:style-name="Strong_20_Emphasis">S</text:span>. In this case, you have to do the configuration <text:a xlink:type="simple" xlink:href="#__RefHeading___manual_configuration_5" text:style-name="Local_20_link" text:visited-style-name="Visited_20_Local_20_Link">manually</text:a></text:p></table:table-cell></table:table-row></table:table></draw:text-box></draw:frame></text:p>
      <text:p text:style-name="Text_20_body"><draw:frame draw:style-name="mediacenter" draw:name="1" text:anchor-type="paragraph" draw:z-index="1" svg:width="10.583333333333cm" svg:height="8.2057654075547cm"><draw:image xlink:href="Pictures/b888c06c9ca39eabb0e55c1b54920c8a.png" xlink:type="simple" xlink:show="embed" xlink:actuate="onLoad"/></draw:frame></text:p>
      <text:p text:style-name="Text_20_body">After clicking on <text:span text:style-name="Strong_20_Emphasis">next</text:span> and <text:span text:style-name="Strong_20_Emphasis">OK</text:span> you will be asked to enter your user credentials. As your username, please fill in your <text:span text:style-name="Strong_20_Emphasis">university e-mail address</text:span> and your account password and click on install.</text:p>
      <text:p text:style-name="Text_20_body"><draw:frame draw:style-name="mediacenter" draw:name="2" text:anchor-type="paragraph" draw:z-index="2" svg:width="10.583333333333cm" svg:height="8.2057654075547cm"><draw:image xlink:href="Pictures/f4757aef1d0fb18a6dd4a5242bf81138.png" xlink:type="simple" xlink:show="embed" xlink:actuate="onLoad"/></draw:frame></text:p>
      <text:p text:style-name="Text_20_body">Finally, click on <text:span text:style-name="Strong_20_Emphasis">Finish</text:span>, click on the WiFi icon in the taskbar and connect to the eduroam network. If you keep „connect automatically“ checked, your device will connect to eduroam automatically if the network is within reach.</text:p>
      <text:p text:style-name="Horizontal_20_Line"/>
      <text:h text:style-name="Heading_20_3" text:outline-level="3"><text:bookmark-start text:name="__RefHeading___manual_configuration_5"/><text:bookmark-start text:name="manual_configuration"/>Manual configuration<text:bookmark-end text:name="__RefHeading___manual_configuration_5"/><text:bookmark-end text:name="manual_configuration"/></text:h>
      <text:p text:style-name="Text_20_body">This documentation and the corresponding screenshots describe the manual configuration of a connection to the eduroam network using a computer that is running Windows 10. The procedure is similar on older versions of Windows. </text:p>
      <text:p text:style-name="Text_20_body">1. Activate the WiFi adapter of your device.</text:p>
      <text:p text:style-name="Text_20_body">Right-click the <text:span text:style-name="Strong_20_Emphasis"><text:span text:style-name="Emphasis">Windows icon</text:span></text:span> in the taskbar and select <text:span text:style-name="Strong_20_Emphasis"><text:span text:style-name="Emphasis">Network Connections</text:span></text:span>.</text:p>
      <text:p text:style-name="Text_20_body">2. Open the <text:span text:style-name="Strong_20_Emphasis"><text:span text:style-name="Emphasis">Network and Sharing Center</text:span></text:span></text:p>
      <text:p text:style-name="Text_20_body"><draw:frame draw:style-name="mediacenter" draw:name="3" text:anchor-type="paragraph" draw:z-index="3" svg:width="18.520833333333cm" style:rel-width="100%" svg:height="9.9356553819444cm" style:rel-height="scale"><draw:image xlink:href="Pictures/9101a0a2fa0d944b8a8dab6eb507263e.png" xlink:type="simple" xlink:show="embed" xlink:actuate="onLoad"/></draw:frame></text:p>
      <text:p text:style-name="Text_20_body">2. Select <text:span text:style-name="Strong_20_Emphasis"><text:span text:style-name="Emphasis">Set up a new connection or network</text:span></text:span>.</text:p>
      <text:p text:style-name="Text_20_body"><draw:frame draw:style-name="mediacenter" draw:name="4" text:anchor-type="paragraph" draw:z-index="4" svg:width="18.520833333333cm" style:rel-width="100%" svg:height="9.5335396957893cm" style:rel-height="scale"><draw:image xlink:href="Pictures/e6b95151f95131604930ad18a1e5bbf0.png" xlink:type="simple" xlink:show="embed" xlink:actuate="onLoad"/></draw:frame></text:p>
      <text:p text:style-name="Text_20_body">3. Now select <text:span text:style-name="Strong_20_Emphasis"><text:span text:style-name="Emphasis">Manually connect to a wireless network</text:span></text:span> and click <text:span text:style-name="Emphasis">Next</text:span>.</text:p>
      <text:p text:style-name="Text_20_body"><draw:frame draw:style-name="mediacenter" draw:name="5" text:anchor-type="paragraph" draw:z-index="5" svg:width="13.229166666667cm" svg:height="11.080361346516cm"><draw:image xlink:href="Pictures/8582fc4cd45436e87317542b17dc5d72.png" xlink:type="simple" xlink:show="embed" xlink:actuate="onLoad"/></draw:frame></text:p>
      <text:p text:style-name="Text_20_body">4. Enter the following information and click <text:span text:style-name="Emphasis">Next</text:span>.</text:p>
      <text:list text:style-name="List_20_1" text:continue-numbering="false">
        <text:list-item>
          <text:p text:style-name="List_20_1_Content_First"> Network name: <text:span text:style-name="Strong_20_Emphasis">eduroam</text:span></text:p>
        </text:list-item>
        <text:list-item>
          <text:p text:style-name="List_20_1_Content"> Security type: <text:span text:style-name="Strong_20_Emphasis">WPA2-Enterprise</text:span></text:p>
        </text:list-item>
        <text:list-item>
          <text:p text:style-name="List_20_1_Content_Last"> Encryption type: <text:span text:style-name="Strong_20_Emphasis">AES</text:span></text:p>
        </text:list-item>
      </text:list>
      <text:p text:style-name="Text_20_body"><draw:frame draw:style-name="mediacenter" draw:name="6" text:anchor-type="paragraph" draw:z-index="6" svg:width="13.229166666667cm" svg:height="11.080361346516cm"><draw:image xlink:href="Pictures/31203ff65b2e79e1f2bcf0ba4484563c.png" xlink:type="simple" xlink:show="embed" xlink:actuate="onLoad"/></draw:frame></text:p>
      <text:p text:style-name="Text_20_body">5. You successfully added the network eduroam to the network settings. Now click on <text:span text:style-name="Strong_20_Emphasis"><text:span text:style-name="Emphasis">Change connection settings</text:span></text:span>.</text:p>
      <text:p text:style-name="Text_20_body"><draw:frame draw:style-name="mediacenter" draw:name="7" text:anchor-type="paragraph" draw:z-index="7" svg:width="13.229166666667cm" svg:height="11.080361346516cm"><draw:image xlink:href="Pictures/2616d05dbb0a70fbd6da41553dfd6d06.png" xlink:type="simple" xlink:show="embed" xlink:actuate="onLoad"/></draw:frame></text:p>
      <text:p text:style-name="Text_20_body">6. Select the „Security“ tab in the „eduroam Wireless Network Properties“ window. Choose <text:span text:style-name="Strong_20_Emphasis"><text:span text:style-name="Emphasis">Microsoft: Protected EAP (PEAP)</text:span></text:span> as network authentification method and click on <text:span text:style-name="Strong_20_Emphasis"><text:span text:style-name="Emphasis">Settings</text:span></text:span>. </text:p>
      <text:p text:style-name="Text_20_body"><draw:frame draw:style-name="mediacenter" draw:name="8" text:anchor-type="paragraph" draw:z-index="8" svg:width="10.583333333333cm" svg:height="14.850417615793cm"><draw:image xlink:href="Pictures/eac019b8c960e90591ba8dd2693dd9f6.png" xlink:type="simple" xlink:show="embed" xlink:actuate="onLoad"/></draw:frame></text:p>
      <text:p text:style-name="Text_20_body">7. Fill in and (un-)check the „Protected EAP Properties“ window as indicated on the screenshot. 
If the „T-TeleSec GobalRoot Class 2“ certificate is missing, download it <text:a xlink:type="simple" xlink:href="https://www.pki.dfn.de/fileadmin/PKI/zertifikate/T-TeleSec_GlobalRoot_Class_2.crt" text:style-name="Internet_20_link" text:visited-style-name="Visited_20_Internet_20_Link">here</text:a>.</text:p>
      <text:p text:style-name="Text_20_body">Finally, make sure that you select „Secured password (EAP-MSCHAP v2)“ as the Authentification Method and click on <text:span text:style-name="Strong_20_Emphasis">Configure</text:span>.</text:p>
      <text:p text:style-name="Text_20_body"><draw:frame draw:style-name="mediacenter" draw:name="9" text:anchor-type="paragraph" draw:z-index="9" svg:width="10.583333333333cm" svg:height="16.774943310658cm"><draw:image xlink:href="Pictures/91c8b3d108767e52bee7a556045b320e.png" xlink:type="simple" xlink:show="embed" xlink:actuate="onLoad"/></draw:frame></text:p>
      <text:p text:style-name="Text_20_body">8. <text:span text:style-name="Strong_20_Emphasis">Uncheck</text:span> „Automatically use my Windows logon name and password (and domain if any)“ and click <text:span text:style-name="Emphasis">OK</text:span> as well as in the „Protected EAP Properties“ window.</text:p>
      <text:p text:style-name="Text_20_body"><draw:frame draw:style-name="mediacenter" draw:name="10" text:anchor-type="paragraph" draw:z-index="10" svg:width="7.9375cm" style:rel-width="100%" svg:height="4.3843259162304cm" style:rel-height="scale"><draw:image xlink:href="Pictures/a53cdd7567aca301a9c55018f22dad15.png" xlink:type="simple" xlink:show="embed" xlink:actuate="onLoad"/></draw:frame></text:p>
      <text:p text:style-name="Text_20_body">9. Back in the <text:span text:style-name="Emphasis">eduroam Wireless Network Properties</text:span> window, click on <text:span text:style-name="Strong_20_Emphasis"><text:span text:style-name="Emphasis">Advanced settings</text:span></text:span> check <text:span text:style-name="Strong_20_Emphasis"><text:span text:style-name="Emphasis">Specify authentification mode</text:span></text:span>, select <text:span text:style-name="Strong_20_Emphasis"><text:span text:style-name="Emphasis">User authentification</text:span></text:span> and click on <text:span text:style-name="Strong_20_Emphasis"><text:span text:style-name="Emphasis">Save credentials</text:span></text:span>.</text:p>
      <text:p text:style-name="Text_20_body"><draw:frame draw:style-name="mediacenter" draw:name="11" text:anchor-type="paragraph" draw:z-index="11" svg:width="10.583333333333cm" svg:height="14.850417615793cm"><draw:image xlink:href="Pictures/99d9e5ef7bf183a5ab8500244ed04480.png" xlink:type="simple" xlink:show="embed" xlink:actuate="onLoad"/></draw:frame></text:p>
      <text:p text:style-name="Text_20_body"><draw:frame draw:style-name="mediacenter" draw:name="12" text:anchor-type="paragraph" draw:z-index="12" svg:width="10.583333333333cm" svg:height="14.850417615793cm"><draw:image xlink:href="Pictures/7187d276f28a6eda595a4771830ba800.png" xlink:type="simple" xlink:show="embed" xlink:actuate="onLoad"/></draw:frame></text:p>
      <text:p text:style-name="Text_20_body">Now, fill in your <text:span text:style-name="Strong_20_Emphasis">student e-mail address</text:span> (name.lastname@stud.uni-goettingen.de resp. n.lastname@stud.uni-goettingen.de) and your password and click on <text:span text:style-name="Emphasis">OK</text:span>. If you want to configure a different account, you can find the shape of the account in this <text:a xlink:type="simple" xlink:href="https://info.gwdg.de/dokuwiki/doku.php?id=en:services:network_services:eduroam:start#username" text:style-name="Internet_20_link" text:visited-style-name="Visited_20_Internet_20_Link">list</text:a>.</text:p>
      <text:p text:style-name="Text_20_body"><draw:frame draw:style-name="mediacenter" draw:name="13" text:anchor-type="paragraph" draw:z-index="13" svg:width="10.583333333333cm" svg:height="7.3897660818713cm"><draw:image xlink:href="Pictures/5ef370ecd6b1526d9f3b11687a395918.png" xlink:type="simple" xlink:show="embed" xlink:actuate="onLoad"/></draw:frame></text:p>
      <text:p text:style-name="Text_20_body">10. You are done configuring the eduroam network. Close all open windows associated with the configuration process with <text:span text:style-name="Emphasis">OK</text:span> resp. <text:span text:style-name="Emphasis">Close</text:span>.</text:p>
      <text:p text:style-name="Text_20_body">Click on the WiFi icon in the taskbar in order to connect to the eduroam network. </text:p>
      <text:h text:style-name="Heading_20_2" text:outline-level="2"><text:bookmark-start text:name="__RefHeading___deleting_an_eduroam_configuration_6"/><text:bookmark-start text:name="deleting_an_eduroam_configuration"/>Deleting an eduroam configuration<text:bookmark-end text:name="__RefHeading___deleting_an_eduroam_configuration_6"/><text:bookmark-end text:name="deleting_an_eduroam_configuration"/></text:h>
      <text:p text:style-name="Text_20_body">In order to remove an existing eduroam configuration click on the WiFi icon in the taskbar, <text:span text:style-name="Strong_20_Emphasis">right-click on eduroam</text:span> and select <text:span text:style-name="Strong_20_Emphasis">Forget</text:span>. Now, you can configure eduroam network over again.</text:p>
      <text:p text:style-name="Text_20_body"><draw:frame draw:style-name="mediacenter" draw:name="14" text:anchor-type="paragraph" draw:z-index="14" svg:width="10.583333333333cm" svg:height="17.027407407407cm"><draw:image xlink:href="Pictures/c6e4ac2f3973611f41a52bc0e1fb41b7.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10T21::05:32</meta:creation-date>
    <dc:creator>Generated</dc:creator>
    <dc:date>2026-09-10T21::05:32</dc:date>
    <dc:language>en-US</dc:language>
    <meta:editing-cycles>1</meta:editing-cycles>
    <meta:editing-duration>PT0S</meta:editing-duration>
    <dc:title>en:support:wlan:eduroam_win</dc:title>
  </office:meta>
</office:document-meta>
</file>